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D8D8D8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D8D8D8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FF"/>
      <style:text-properties fo:color="#000000"/>
    </style:style>
    <style:style style:name="ce5" style:family="table-cell" style:parent-style-name="Default" style:data-style-name="N27"/>
    <style:style style:name="ce6" style:family="table-cell" style:parent-style-name="Migliaia" style:data-style-name="N35"/>
    <style:style style:name="ce7" style:family="table-cell" style:parent-style-name="Default" style:data-style-name="N0">
      <style:table-cell-properties fo:background-color="#FFFF00"/>
    </style:style>
    <style:style style:name="co1" style:family="table-column">
      <style:table-column-properties fo:break-before="auto" style:column-width="10.6627083333333cm" style:use-optimal-column-width="true"/>
    </style:style>
    <style:style style:name="co2" style:family="table-column">
      <style:table-column-properties fo:break-before="auto" style:column-width="2.936875cm" style:use-optimal-column-width="true"/>
    </style:style>
    <style:style style:name="co3" style:family="table-column">
      <style:table-column-properties fo:break-before="auto" style:column-width="2.43416666666667cm" style:use-optimal-column-width="true"/>
    </style:style>
    <style:style style:name="co4" style:family="table-column">
      <style:table-column-properties fo:break-before="auto" style:column-width="5.000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dati_pagament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7">
            <text:p>dati PAGAMENTI 2-3-4 TRIM. 2025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CF_Descrizione</text:p>
          </table:table-cell>
          <table:table-cell office:value-type="string" table:style-name="ce3">
            <text:p>DataPagamento</text:p>
          </table:table-cell>
          <table:table-cell office:value-type="string" table:style-name="ce3">
            <text:p>importo</text:p>
          </table:table-cell>
          <table:table-cell office:value-type="string" table:style-name="ce3">
            <text:p>natura della spesa</text:p>
          </table:table-cell>
          <table:table-cell table:style-name="ce4"/>
          <table:table-cell table:number-columns-repeated="16379"/>
        </table:table-row>
        <table:table-row table:style-name="ro1">
          <table:table-cell office:value-type="string" table:style-name="ce1">
            <text:p>A.S.D. RUNNING BUSTESE</text:p>
          </table:table-cell>
          <table:table-cell office:value-type="date" office:date-value="2025-12-12T00:00:00" table:style-name="ce5">
            <text:p>12/12/2025 00:00</text:p>
          </table:table-cell>
          <table:table-cell office:value-type="float" office:value="305" table:style-name="ce6">
            <text:p><text:s/>305,00<text:s text:c="3"/></text:p>
          </table:table-cell>
          <table:table-cell office:value-type="string" table:style-name="ce1">
            <text:p>pubblicità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C FARMACEUTICI <text:s/>SPA</text:p>
          </table:table-cell>
          <table:table-cell office:value-type="date" office:date-value="2025-09-23T00:00:00" table:style-name="ce5">
            <text:p>23/09/2025 00:00</text:p>
          </table:table-cell>
          <table:table-cell office:value-type="float" office:value="280.60000000000002" table:style-name="ce6">
            <text:p><text:s/>280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C FARMACEUTICI <text:s/>SPA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228.01" table:style-name="ce6">
            <text:p><text:s/>228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IOGEN PHARMA Spa<text:s text:c="54"/>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1698.06" table:style-name="ce6">
            <text:p><text:s/>1.698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IOGEN PHARMA Spa<text:s text:c="54"/></text:p>
          </table:table-cell>
          <table:table-cell office:value-type="date" office:date-value="2025-11-04T00:00:00" table:style-name="ce5">
            <text:p>04/11/2025 00:00</text:p>
          </table:table-cell>
          <table:table-cell office:value-type="float" office:value="1574.65" table:style-name="ce6">
            <text:p><text:s/>1.574,6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IOGEN PHARMA Spa<text:s text:c="54"/>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1533.92" table:style-name="ce6">
            <text:p><text:s/>1.533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OCA SPA Società Agricola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784.25" table:style-name="ce6">
            <text:p><text:s/>784,2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OCA SPA Società Agricola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106.73" table:style-name="ce6">
            <text:p><text:s/>106,7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BOCA SPA Società Agricola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1585.6" table:style-name="ce6">
            <text:p><text:s/>1.585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GM SAS di SPINUSO GIOVANNI E C.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396" table:style-name="ce6">
            <text:p><text:s/>396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GM SAS di SPINUSO GIOVANNI E C.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774.6" table:style-name="ce6">
            <text:p><text:s/>774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LICE BORIOLI</text:p>
          </table:table-cell>
          <table:table-cell office:value-type="date" office:date-value="2025-05-15T00:00:00" table:style-name="ce5">
            <text:p>15/05/2025 00:00</text:p>
          </table:table-cell>
          <table:table-cell office:value-type="float" office:value="500" table:style-name="ce6">
            <text:p><text:s/>500,00<text:s text:c="3"/></text:p>
          </table:table-cell>
          <table:table-cell office:value-type="string" table:style-name="ce1">
            <text:p>consulenza</text:p>
          </table:table-cell>
          <table:table-cell table:number-columns-repeated="16380" table:style-name="ce1"/>
        </table:table-row>
        <table:table-row table:number-rows-repeated="2" table:style-name="ro1">
          <table:table-cell office:value-type="string" table:style-name="ce1">
            <text:p>ANGELINI PHARMA SPA</text:p>
          </table:table-cell>
          <table:table-cell office:value-type="date" office:date-value="2025-09-19T00:00:00" table:style-name="ce5">
            <text:p>19/09/2025 00:00</text:p>
          </table:table-cell>
          <table:table-cell office:value-type="float" office:value="252.83" table:style-name="ce6">
            <text:p><text:s/>252,8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NGELINI PHARMA SPA</text:p>
          </table:table-cell>
          <table:table-cell office:value-type="date" office:date-value="2026-02-09T00:00:00" table:style-name="ce5">
            <text:p>09/02/2026 00:00</text:p>
          </table:table-cell>
          <table:table-cell office:value-type="float" office:value="3300.67" table:style-name="ce6">
            <text:p><text:s/>3.300,6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number-rows-repeated="2" table:style-name="ro1">
          <table:table-cell office:value-type="string" table:style-name="ce1">
            <text:p>ANGELINI PHARMA SPA</text:p>
          </table:table-cell>
          <table:table-cell office:value-type="date" office:date-value="2026-02-17T00:00:00" table:style-name="ce5">
            <text:p>17/02/2026 00:00</text:p>
          </table:table-cell>
          <table:table-cell office:value-type="float" office:value="45.2" table:style-name="ce6">
            <text:p><text:s/>45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number-rows-repeated="2" table:style-name="ro1">
          <table:table-cell office:value-type="string" table:style-name="ce1">
            <text:p>ANGELINI PHARMA SPA</text:p>
          </table:table-cell>
          <table:table-cell office:value-type="date" office:date-value="2026-04-02T00:00:00" table:style-name="ce5">
            <text:p>02/04/2026 00:00</text:p>
          </table:table-cell>
          <table:table-cell office:value-type="float" office:value="42.83" table:style-name="ce6">
            <text:p><text:s/>42,8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NGELINI PHARMA SPA</text:p>
          </table:table-cell>
          <table:table-cell office:value-type="date" office:date-value="2026-03-10T00:00:00" table:style-name="ce5">
            <text:p>10/03/2026 00:00</text:p>
          </table:table-cell>
          <table:table-cell office:value-type="float" office:value="157.4" table:style-name="ce6">
            <text:p><text:s/>157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TSANA SPA<text:s text:c="61"/></text:p>
          </table:table-cell>
          <table:table-cell office:value-type="date" office:date-value="2025-09-10T00:00:00" table:style-name="ce5">
            <text:p>10/09/2025 00:00</text:p>
          </table:table-cell>
          <table:table-cell office:value-type="float" office:value="95.25" table:style-name="ce6">
            <text:p><text:s/>95,2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 SPA<text:s text:c="63"/></text:p>
          </table:table-cell>
          <table:table-cell office:value-type="date" office:date-value="2025-06-10T00:00:00" table:style-name="ce5">
            <text:p>10/06/2025 00:00</text:p>
          </table:table-cell>
          <table:table-cell office:value-type="float" office:value="5" table:style-name="ce6">
            <text:p><text:s/>5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 SPA<text:s text:c="63"/></text:p>
          </table:table-cell>
          <table:table-cell office:value-type="date" office:date-value="2025-06-13T00:00:00" table:style-name="ce5">
            <text:p>13/06/2025 00:00</text:p>
          </table:table-cell>
          <table:table-cell office:value-type="float" office:value="10" table:style-name="ce6">
            <text:p><text:s/>1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UBA SPA<text:s text:c="63"/></text:p>
          </table:table-cell>
          <table:table-cell office:value-type="date" office:date-value="2026-01-15T00:00:00" table:style-name="ce5">
            <text:p>15/01/2026 00:00</text:p>
          </table:table-cell>
          <table:table-cell office:value-type="float" office:value="173.7" table:style-name="ce6">
            <text:p><text:s/>173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INDE SRL</text:p>
          </table:table-cell>
          <table:table-cell office:value-type="date" office:date-value="2025-07-22T00:00:00" table:style-name="ce5">
            <text:p>22/07/2025 00:00</text:p>
          </table:table-cell>
          <table:table-cell office:value-type="float" office:value="52.5" table:style-name="ce6">
            <text:p><text:s/>52,5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INDE SRL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7.5" table:style-name="ce6">
            <text:p><text:s/>17,5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SOCIAZIONE CULTURALE LA DITTA <text:s/>DITTA GIOCO FIABA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550" table:style-name="ce6">
            <text:p><text:s/>55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TIF SRL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490" table:style-name="ce6">
            <text:p><text:s/>490,00<text:s text:c="3"/></text:p>
          </table:table-cell>
          <table:table-cell office:value-type="string" table:style-name="ce1">
            <text:p>manutenzion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YER SPA<text:s text:c="63"/>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376.3" table:style-name="ce6">
            <text:p><text:s/>376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YER SPA<text:s text:c="63"/>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82.02" table:style-name="ce6">
            <text:p><text:s/>82,0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YER SPA<text:s text:c="63"/>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103.53" table:style-name="ce6">
            <text:p><text:s/>103,5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YER SPA<text:s text:c="63"/></text:p>
          </table:table-cell>
          <table:table-cell office:value-type="date" office:date-value="2025-09-15T00:00:00" table:style-name="ce5">
            <text:p>15/09/2025 00:00</text:p>
          </table:table-cell>
          <table:table-cell office:value-type="float" office:value="998.16" table:style-name="ce6">
            <text:p><text:s/>998,1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YER SPA<text:s text:c="63"/>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528.17999999999995" table:style-name="ce6">
            <text:p><text:s/>528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YER SPA<text:s text:c="63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06.23" table:style-name="ce6">
            <text:p><text:s/>106,2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CC POS SPA</text:p>
          </table:table-cell>
          <table:table-cell office:value-type="date" office:date-value="2025-04-10T00:00:00" table:style-name="ce5">
            <text:p>10/04/2025 00:00</text:p>
          </table:table-cell>
          <table:table-cell office:value-type="float" office:value="181.5" table:style-name="ce6">
            <text:p><text:s/>181,50<text:s text:c="3"/></text:p>
          </table:table-cell>
          <table:table-cell office:value-type="string" table:style-name="ce1">
            <text:p>assist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NP PARIBAS LEASING SOL.SPA<text:s text:c="45"/>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122.7" table:style-name="ce6">
            <text:p><text:s/>122,7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NP PARIBAS LEASING SOL.SPA<text:s text:c="45"/></text:p>
          </table:table-cell>
          <table:table-cell office:value-type="date" office:date-value="2025-12-02T00:00:00" table:style-name="ce5">
            <text:p>02/12/2025 00:00</text:p>
          </table:table-cell>
          <table:table-cell office:value-type="float" office:value="122.7" table:style-name="ce6">
            <text:p><text:s/>122,7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NP PARIBAS LEASING SOL.SPA<text:s text:c="45"/></text:p>
          </table:table-cell>
          <table:table-cell office:value-type="date" office:date-value="2026-03-03T00:00:00" table:style-name="ce5">
            <text:p>03/03/2026 00:00</text:p>
          </table:table-cell>
          <table:table-cell office:value-type="float" office:value="122.7" table:style-name="ce6">
            <text:p><text:s/>122,7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RT SPA</text:p>
          </table:table-cell>
          <table:table-cell office:value-type="date" office:date-value="2025-12-09T00:00:00" table:style-name="ce5">
            <text:p>09/12/2025 00:00</text:p>
          </table:table-cell>
          <table:table-cell office:value-type="float" office:value="29.79" table:style-name="ce6">
            <text:p><text:s/>29,79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P HOLDING SPA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82.38" table:style-name="ce6">
            <text:p><text:s/>82,38<text:s text:c="3"/></text:p>
          </table:table-cell>
          <table:table-cell office:value-type="string" table:style-name="ce1">
            <text:p>acqu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ESMED SRL<text:s text:c="60"/></text:p>
          </table:table-cell>
          <table:table-cell office:value-type="date" office:date-value="2025-05-19T00:00:00" table:style-name="ce5">
            <text:p>19/05/2025 00:00</text:p>
          </table:table-cell>
          <table:table-cell office:value-type="float" office:value="290" table:style-name="ce6">
            <text:p><text:s/>29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ESMED SRL<text:s text:c="60"/></text:p>
          </table:table-cell>
          <table:table-cell office:value-type="date" office:date-value="2025-07-16T00:00:00" table:style-name="ce5">
            <text:p>16/07/2025 00:00</text:p>
          </table:table-cell>
          <table:table-cell office:value-type="float" office:value="380" table:style-name="ce6">
            <text:p><text:s/>38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ESMED SRL<text:s text:c="60"/>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320" table:style-name="ce6">
            <text:p><text:s/>32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ESMED SRL<text:s text:c="60"/></text:p>
          </table:table-cell>
          <table:table-cell office:value-type="date" office:date-value="2025-09-28T00:00:00" table:style-name="ce5">
            <text:p>28/09/2025 00:00</text:p>
          </table:table-cell>
          <table:table-cell office:value-type="float" office:value="350" table:style-name="ce6">
            <text:p><text:s/>35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ESMED SRL<text:s text:c="60"/></text:p>
          </table:table-cell>
          <table:table-cell office:value-type="date" office:date-value="2025-11-07T00:00:00" table:style-name="ce5">
            <text:p>07/11/2025 00:00</text:p>
          </table:table-cell>
          <table:table-cell office:value-type="float" office:value="390" table:style-name="ce6">
            <text:p><text:s/>39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USO <text:s/>VALENTINA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842" table:style-name="ce6">
            <text:p><text:s/>842,0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RUSO <text:s/>VALENTINA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322" table:style-name="ce6">
            <text:p><text:s/>322,0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O MEDICO CECCARDI SRL<text:s text:c="46"/></text:p>
          </table:table-cell>
          <table:table-cell office:value-type="date" office:date-value="2025-06-24T00:00:00" table:style-name="ce5">
            <text:p>24/06/2025 00:00</text:p>
          </table:table-cell>
          <table:table-cell office:value-type="float" office:value="399" table:style-name="ce6">
            <text:p><text:s/>399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1-07T00:00:00" table:style-name="ce5">
            <text:p>07/11/2025 00:00</text:p>
          </table:table-cell>
          <table:table-cell office:value-type="float" office:value="125" table:style-name="ce6">
            <text:p><text:s/>125,0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2548.9499999999998" table:style-name="ce6">
            <text:p><text:s/>2.548,95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477" table:style-name="ce6">
            <text:p><text:s/>477,0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199" table:style-name="ce6">
            <text:p><text:s/>199,0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3721.3" table:style-name="ce6">
            <text:p><text:s/>3.721,3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133" table:style-name="ce6">
            <text:p><text:s/>133,0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1668.5" table:style-name="ce6">
            <text:p><text:s/>1.668,5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842.5" table:style-name="ce6">
            <text:p><text:s/>1.842,5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GM PHARMAONE SRL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315" table:style-name="ce6">
            <text:p><text:s/>315,00<text:s text:c="3"/></text:p>
          </table:table-cell>
          <table:table-cell office:value-type="string" table:style-name="ce1">
            <text:p><text:s/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ESI ITALIA SPA</text:p>
          </table:table-cell>
          <table:table-cell office:value-type="date" office:date-value="2025-12-02T00:00:00" table:style-name="ce5">
            <text:p>02/12/2025 00:00</text:p>
          </table:table-cell>
          <table:table-cell office:value-type="float" office:value="653.63" table:style-name="ce6">
            <text:p><text:s/>653,6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HIESI ITALIA SPA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2060.5500000000002" table:style-name="ce6">
            <text:p><text:s/>2.060,5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5440.96" table:style-name="ce6">
            <text:p><text:s/>5.440,9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112.21" table:style-name="ce6">
            <text:p><text:s/>112,2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09-15T00:00:00" table:style-name="ce5">
            <text:p>15/09/2025 00:00</text:p>
          </table:table-cell>
          <table:table-cell office:value-type="float" office:value="66.650000000000006" table:style-name="ce6">
            <text:p><text:s/>66,6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10-15T00:00:00" table:style-name="ce5">
            <text:p>15/10/2025 00:00</text:p>
          </table:table-cell>
          <table:table-cell office:value-type="float" office:value="319.93" table:style-name="ce6">
            <text:p><text:s/>319,9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10-15T00:00:00" table:style-name="ce5">
            <text:p>15/10/2025 00:00</text:p>
          </table:table-cell>
          <table:table-cell office:value-type="float" office:value="2025.16" table:style-name="ce6">
            <text:p><text:s/>2.025,1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116.78" table:style-name="ce6">
            <text:p><text:s/>116,7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19.600000000000001" table:style-name="ce6">
            <text:p><text:s/>19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6-04-09T00:00:00" table:style-name="ce5">
            <text:p>09/04/2026 00:00</text:p>
          </table:table-cell>
          <table:table-cell office:value-type="float" office:value="1152.78" table:style-name="ce6">
            <text:p><text:s/>1.152,7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127.38" table:style-name="ce6">
            <text:p><text:s/>127,3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300.81" table:style-name="ce6">
            <text:p><text:s/>300,8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.DI.FI <text:s/>SRL<text:s text:c="59"/>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5207.93" table:style-name="ce6">
            <text:p><text:s/>5.207,9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LOMBO DELFINO<text:s text:c="57"/></text:p>
          </table:table-cell>
          <table:table-cell office:value-type="date" office:date-value="2025-09-15T00:00:00" table:style-name="ce5">
            <text:p>15/09/2025 00:00</text:p>
          </table:table-cell>
          <table:table-cell office:value-type="float" office:value="95" table:style-name="ce6">
            <text:p><text:s/>95,00<text:s text:c="3"/></text:p>
          </table:table-cell>
          <table:table-cell office:value-type="string" table:style-name="ce1">
            <text:p>manutenzion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BE ITALIA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234.8" table:style-name="ce6">
            <text:p><text:s/>234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BE ITALI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63.39999999999998" table:style-name="ce6">
            <text:p><text:s/>263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6766.86" table:style-name="ce6">
            <text:p><text:s/>6.766,8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189.31" table:style-name="ce6">
            <text:p><text:s/>189,3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-83.47" table:style-name="ce6">
            <text:p>-83,4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30.87" table:style-name="ce6">
            <text:p><text:s/>30,8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9008.42" table:style-name="ce6">
            <text:p><text:s/>9.008,4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5678.1" table:style-name="ce6">
            <text:p><text:s/>5.678,1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6499.49" table:style-name="ce6">
            <text:p><text:s/>6.499,4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-64.41" table:style-name="ce6">
            <text:p>-64,4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8387.76" table:style-name="ce6">
            <text:p><text:s/>8.387,7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4698.26" table:style-name="ce6">
            <text:p><text:s/>4.698,2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181.12" table:style-name="ce6">
            <text:p><text:s/>181,1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-198.82" table:style-name="ce6">
            <text:p>-198,8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227.8" table:style-name="ce6">
            <text:p><text:s/>5.227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47.14" table:style-name="ce6">
            <text:p><text:s/>547,1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2.4" table:style-name="ce6">
            <text:p><text:s/>2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703.8" table:style-name="ce6">
            <text:p><text:s/>703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160.31" table:style-name="ce6">
            <text:p><text:s/>160,3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7961.66" table:style-name="ce6">
            <text:p><text:s/>7.961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15" table:style-name="ce6">
            <text:p><text:s/>15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-14.75" table:style-name="ce6">
            <text:p>-14,7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4849.79" table:style-name="ce6">
            <text:p><text:s/>4.849,7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35" table:style-name="ce6">
            <text:p><text:s/>35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13.32" table:style-name="ce6">
            <text:p><text:s/>13,3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184.84" table:style-name="ce6">
            <text:p><text:s/>184,8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943.97" table:style-name="ce6">
            <text:p><text:s/>6.943,9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40.159999999999997" table:style-name="ce6">
            <text:p><text:s/>40,1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-50.79" table:style-name="ce6">
            <text:p>-50,7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9.82" table:style-name="ce6">
            <text:p><text:s/>9,8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56.7" table:style-name="ce6">
            <text:p><text:s/>56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5963.59" table:style-name="ce6">
            <text:p><text:s/>5.963,5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-43.48" table:style-name="ce6">
            <text:p>-43,4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8762.19" table:style-name="ce6">
            <text:p><text:s/>8.762,1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-14.6" table:style-name="ce6">
            <text:p>-14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23.52" table:style-name="ce6">
            <text:p><text:s/>23,5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112.83" table:style-name="ce6">
            <text:p><text:s/>112,8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-39.19" table:style-name="ce6">
            <text:p>-39,1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178.65" table:style-name="ce6">
            <text:p><text:s/>178,6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35.909999999999997" table:style-name="ce6">
            <text:p><text:s/>35,9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8755.74" table:style-name="ce6">
            <text:p><text:s/>8.755,7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6770.06" table:style-name="ce6">
            <text:p><text:s/>6.770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304.64999999999998" table:style-name="ce6">
            <text:p><text:s/>304,6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5968.46" table:style-name="ce6">
            <text:p><text:s/>5.968,4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-35.270000000000003" table:style-name="ce6">
            <text:p>-35,2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7977.88" table:style-name="ce6">
            <text:p><text:s/>7.977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6252.3" table:style-name="ce6">
            <text:p><text:s/>6.252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190.72" table:style-name="ce6">
            <text:p><text:s/>190,7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7127.91" table:style-name="ce6">
            <text:p><text:s/>7.127,9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9214.27" table:style-name="ce6">
            <text:p><text:s/>9.214,2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8207.56" table:style-name="ce6">
            <text:p><text:s/>8.207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-112.46" table:style-name="ce6">
            <text:p>-112,4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15" table:style-name="ce6">
            <text:p><text:s/>15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7695.27" table:style-name="ce6">
            <text:p><text:s/>7.695,2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-27.7" table:style-name="ce6">
            <text:p>-27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33.54" table:style-name="ce6">
            <text:p><text:s/>133,5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-61.05" table:style-name="ce6">
            <text:p>-61,0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1.54" table:style-name="ce6">
            <text:p><text:s/>11,5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9321.15" table:style-name="ce6">
            <text:p><text:s/>9.321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6489.08" table:style-name="ce6">
            <text:p><text:s/>6.489,0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875.88" table:style-name="ce6">
            <text:p><text:s/>875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47.24" table:style-name="ce6">
            <text:p><text:s/>147,2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-73.709999999999994" table:style-name="ce6">
            <text:p>-73,7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7104.99" table:style-name="ce6">
            <text:p><text:s/>7.104,9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160.52000000000001" table:style-name="ce6">
            <text:p><text:s/>160,5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267.47000000000003" table:style-name="ce6">
            <text:p><text:s/>267,4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9745.7900000000009" table:style-name="ce6">
            <text:p><text:s/>9.745,7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1039.3900000000001" table:style-name="ce6">
            <text:p><text:s/>1.039,3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47.99" table:style-name="ce6">
            <text:p><text:s/>47,9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99.27" table:style-name="ce6">
            <text:p><text:s/>99,2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205.01" table:style-name="ce6">
            <text:p><text:s/>205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14.95" table:style-name="ce6">
            <text:p><text:s/>14,9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-18.96" table:style-name="ce6">
            <text:p>-18,9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4924.18" table:style-name="ce6">
            <text:p><text:s/>4.924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35" table:style-name="ce6">
            <text:p><text:s/>35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4635.5200000000004" table:style-name="ce6">
            <text:p><text:s/>4.635,5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-19.010000000000002" table:style-name="ce6">
            <text:p>-19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8356.02" table:style-name="ce6">
            <text:p><text:s/>8.356,0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-43.97" table:style-name="ce6">
            <text:p>-43,9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6306.48" table:style-name="ce6">
            <text:p><text:s/>6.306,4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-37.07" table:style-name="ce6">
            <text:p>-37,0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6.75" table:style-name="ce6">
            <text:p><text:s/>6,7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113.17" table:style-name="ce6">
            <text:p><text:s/>5.113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143.80000000000001" table:style-name="ce6">
            <text:p><text:s/>143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411.08" table:style-name="ce6">
            <text:p><text:s/>5.411,0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87" table:style-name="ce6">
            <text:p><text:s/>87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6011.93" table:style-name="ce6">
            <text:p><text:s/>6.011,9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-13.87" table:style-name="ce6">
            <text:p>-13,8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15" table:style-name="ce6">
            <text:p><text:s/>15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8191.39" table:style-name="ce6">
            <text:p><text:s/>8.191,3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0.16" table:style-name="ce6">
            <text:p><text:s/>20,1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9096.85" table:style-name="ce6">
            <text:p><text:s/>9.096,8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.7" table:style-name="ce6">
            <text:p><text:s/>2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93.4" table:style-name="ce6">
            <text:p><text:s/>93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8043.01" table:style-name="ce6">
            <text:p><text:s/>8.043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-36.799999999999997" table:style-name="ce6">
            <text:p>-36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2" table:style-name="ce6">
            <text:p><text:s/>12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IFAR DISTRIBUZIONE SPA<text:s text:c="4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7038.63" table:style-name="ce6">
            <text:p><text:s/>7.038,6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UNE BUSTO GAROLFO<text:s text:c="52"/></text:p>
          </table:table-cell>
          <table:table-cell office:value-type="date" office:date-value="2025-06-27T00:00:00" table:style-name="ce5">
            <text:p>27/06/2025 00:00</text:p>
          </table:table-cell>
          <table:table-cell office:value-type="float" office:value="150" table:style-name="ce6">
            <text:p><text:s/>15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UNE BUSTO GAROLFO<text:s text:c="52"/></text:p>
          </table:table-cell>
          <table:table-cell office:value-type="date" office:date-value="2025-12-09T00:00:00" table:style-name="ce5">
            <text:p>09/12/2025 00:00</text:p>
          </table:table-cell>
          <table:table-cell office:value-type="float" office:value="100" table:style-name="ce6">
            <text:p><text:s/>10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06-04T00:00:00" table:style-name="ce5">
            <text:p>04/06/2025 00:00</text:p>
          </table:table-cell>
          <table:table-cell office:value-type="float" office:value="1139.49" table:style-name="ce6">
            <text:p><text:s/>1.139,4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48.5" table:style-name="ce6">
            <text:p><text:s/>48,5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06-17T00:00:00" table:style-name="ce5">
            <text:p>17/06/2025 00:00</text:p>
          </table:table-cell>
          <table:table-cell office:value-type="float" office:value="109.92" table:style-name="ce6">
            <text:p><text:s/>109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286.56" table:style-name="ce6">
            <text:p><text:s/>286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07-22T00:00:00" table:style-name="ce5">
            <text:p>22/07/2025 00:00</text:p>
          </table:table-cell>
          <table:table-cell office:value-type="float" office:value="687.42" table:style-name="ce6">
            <text:p><text:s/>687,4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144.91999999999999" table:style-name="ce6">
            <text:p><text:s/>144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5-12-09T00:00:00" table:style-name="ce5">
            <text:p>09/12/2025 00:00</text:p>
          </table:table-cell>
          <table:table-cell office:value-type="float" office:value="1278.6400000000001" table:style-name="ce6">
            <text:p><text:s/>1.278,6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127.18" table:style-name="ce6">
            <text:p><text:s/>127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144.57" table:style-name="ce6">
            <text:p><text:s/>144,5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RMAN SPA<text:s text:c="62"/></text:p>
          </table:table-cell>
          <table:table-cell office:value-type="date" office:date-value="2026-01-12T00:00:00" table:style-name="ce5">
            <text:p>12/01/2026 00:00</text:p>
          </table:table-cell>
          <table:table-cell office:value-type="float" office:value="145.19999999999999" table:style-name="ce6">
            <text:p><text:s/>145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WELL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316.70999999999998" table:style-name="ce6">
            <text:p><text:s/>316,7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WELL SPA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228.58" table:style-name="ce6">
            <text:p><text:s/>228,5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WELL SPA</text:p>
          </table:table-cell>
          <table:table-cell office:value-type="date" office:date-value="2026-02-03T00:00:00" table:style-name="ce5">
            <text:p>03/02/2026 00:00</text:p>
          </table:table-cell>
          <table:table-cell office:value-type="float" office:value="531.46" table:style-name="ce6">
            <text:p><text:s/>531,4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SWELL SPA</text:p>
          </table:table-cell>
          <table:table-cell office:value-type="date" office:date-value="2026-02-17T00:00:00" table:style-name="ce5">
            <text:p>17/02/2026 00:00</text:p>
          </table:table-cell>
          <table:table-cell office:value-type="float" office:value="61.93" table:style-name="ce6">
            <text:p><text:s/>61,9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71.400000000000006" table:style-name="ce6">
            <text:p><text:s/>71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9-19T00:00:00" table:style-name="ce5">
            <text:p>19/09/2025 00:00</text:p>
          </table:table-cell>
          <table:table-cell office:value-type="float" office:value="493.31" table:style-name="ce6">
            <text:p><text:s/>493,3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95.76" table:style-name="ce6">
            <text:p><text:s/>95,7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2200.1999999999998" table:style-name="ce6">
            <text:p><text:s/>2.200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205.88" table:style-name="ce6">
            <text:p><text:s/>205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965.4" table:style-name="ce6">
            <text:p><text:s/>965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1468.06" table:style-name="ce6">
            <text:p><text:s/>1.468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77.400000000000006" table:style-name="ce6">
            <text:p><text:s/>77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-1065.17" table:style-name="ce6">
            <text:p>-1.065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353.64" table:style-name="ce6">
            <text:p><text:s/>353,6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3-26T00:00:00" table:style-name="ce5">
            <text:p>26/03/2026 00:00</text:p>
          </table:table-cell>
          <table:table-cell office:value-type="float" office:value="1005.44" table:style-name="ce6">
            <text:p><text:s/>1.005,4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358.2" table:style-name="ce6">
            <text:p><text:s/>358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124.1799999999998" table:style-name="ce6">
            <text:p><text:s/>2.124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502.98" table:style-name="ce6">
            <text:p><text:s/>502,9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859.92" table:style-name="ce6">
            <text:p><text:s/>859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277.43" table:style-name="ce6">
            <text:p><text:s/>277,4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343.17" table:style-name="ce6">
            <text:p><text:s/>343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.L.F. <text:s text:c="2"/>DISTRIBUZIONE LOMBARDA FARMACI SPA<text:s text:c="29"/></text:p>
          </table:table-cell>
          <table:table-cell office:value-type="date" office:date-value="2026-03-26T00:00:00" table:style-name="ce5">
            <text:p>26/03/2026 00:00</text:p>
          </table:table-cell>
          <table:table-cell office:value-type="float" office:value="59.4" table:style-name="ce6">
            <text:p><text:s/>59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08-12T00:00:00" table:style-name="ce5">
            <text:p>12/08/2025 00:00</text:p>
          </table:table-cell>
          <table:table-cell office:value-type="float" office:value="8759.4500000000007" table:style-name="ce6">
            <text:p><text:s/>8.759,4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79.98" table:style-name="ce6">
            <text:p><text:s/>79,9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10835.63" table:style-name="ce6">
            <text:p><text:s/>10.835,6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11-04T00:00:00" table:style-name="ce5">
            <text:p>04/11/2025 00:00</text:p>
          </table:table-cell>
          <table:table-cell office:value-type="float" office:value="594.34" table:style-name="ce6">
            <text:p><text:s/>594,3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-25.6" table:style-name="ce6">
            <text:p>-25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4611.21" table:style-name="ce6">
            <text:p><text:s/>4.611,2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79.98" table:style-name="ce6">
            <text:p><text:s/>79,9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6-02-03T00:00:00" table:style-name="ce5">
            <text:p>03/02/2026 00:00</text:p>
          </table:table-cell>
          <table:table-cell office:value-type="float" office:value="12963.25" table:style-name="ce6">
            <text:p><text:s/>12.963,2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C GENERICI SRL<text:s text:c="56"/></text:p>
          </table:table-cell>
          <table:table-cell office:value-type="date" office:date-value="2026-03-24T00:00:00" table:style-name="ce5">
            <text:p>24/03/2026 00:00</text:p>
          </table:table-cell>
          <table:table-cell office:value-type="float" office:value="5679.66" table:style-name="ce6">
            <text:p><text:s/>5.679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MPE' FARMACEUTICI SPA<text:s text:c="49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397.96" table:style-name="ce6">
            <text:p><text:s/>397,9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MPE' FARMACEUTICI SPA<text:s text:c="49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676.33" table:style-name="ce6">
            <text:p><text:s/>676,3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MPE' FARMACEUTICI SPA<text:s text:c="49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709.18" table:style-name="ce6">
            <text:p><text:s/>709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MPE' FARMACEUTICI SPA<text:s text:c="49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1348.62" table:style-name="ce6">
            <text:p><text:s/>1.348,6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MPE' FARMACEUTICI SPA<text:s text:c="49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-1348.62" table:style-name="ce6">
            <text:p>-1.348,6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MPE' FARMACEUTICI SPA<text:s text:c="49"/>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1277.07" table:style-name="ce6">
            <text:p><text:s/>1.277,0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tt. PAOLO ZINGONE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1112.6400000000001" table:style-name="ce6">
            <text:p><text:s/>1.112,64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ERIDANIA SPA</text:p>
          </table:table-cell>
          <table:table-cell office:value-type="date" office:date-value="2025-12-05T00:00:00" table:style-name="ce5">
            <text:p>05/12/2025 00:00</text:p>
          </table:table-cell>
          <table:table-cell office:value-type="float" office:value="-3050" table:style-name="ce6">
            <text:p>-3.05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ERIDANIA SPA</text:p>
          </table:table-cell>
          <table:table-cell office:value-type="date" office:date-value="2025-12-05T00:00:00" table:style-name="ce5">
            <text:p>05/12/2025 00:00</text:p>
          </table:table-cell>
          <table:table-cell office:value-type="float" office:value="2500" table:style-name="ce6">
            <text:p><text:s/>2.50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ERIDANIA SPA</text:p>
          </table:table-cell>
          <table:table-cell office:value-type="date" office:date-value="2025-12-05T00:00:00" table:style-name="ce5">
            <text:p>05/12/2025 00:00</text:p>
          </table:table-cell>
          <table:table-cell office:value-type="float" office:value="3050" table:style-name="ce6">
            <text:p><text:s/>3.05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5-02T00:00:00" table:style-name="ce5">
            <text:p>02/05/2025 00:00</text:p>
          </table:table-cell>
          <table:table-cell office:value-type="float" office:value="582" table:style-name="ce6">
            <text:p><text:s/>582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5-13T00:00:00" table:style-name="ce5">
            <text:p>13/05/2025 00:00</text:p>
          </table:table-cell>
          <table:table-cell office:value-type="float" office:value="1442" table:style-name="ce6">
            <text:p><text:s/>1.442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5-13T00:00:00" table:style-name="ce5">
            <text:p>13/05/2025 00:00</text:p>
          </table:table-cell>
          <table:table-cell office:value-type="float" office:value="86.4" table:style-name="ce6">
            <text:p><text:s/>86,4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6-02T00:00:00" table:style-name="ce5">
            <text:p>02/06/2025 00:00</text:p>
          </table:table-cell>
          <table:table-cell office:value-type="float" office:value="690" table:style-name="ce6">
            <text:p><text:s/>69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7-01T00:00:00" table:style-name="ce5">
            <text:p>01/07/2025 00:00</text:p>
          </table:table-cell>
          <table:table-cell office:value-type="float" office:value="618" table:style-name="ce6">
            <text:p><text:s/>618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7-26T00:00:00" table:style-name="ce5">
            <text:p>26/07/2025 00:00</text:p>
          </table:table-cell>
          <table:table-cell office:value-type="float" office:value="642" table:style-name="ce6">
            <text:p><text:s/>642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1442" table:style-name="ce6">
            <text:p><text:s/>1.442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7-29T00:00:00" table:style-name="ce5">
            <text:p>29/07/2025 00:00</text:p>
          </table:table-cell>
          <table:table-cell office:value-type="float" office:value="86.4" table:style-name="ce6">
            <text:p><text:s/>86,4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8-28T00:00:00" table:style-name="ce5">
            <text:p>28/08/2025 00:00</text:p>
          </table:table-cell>
          <table:table-cell office:value-type="float" office:value="408" table:style-name="ce6">
            <text:p><text:s/>408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09-30T00:00:00" table:style-name="ce5">
            <text:p>30/09/2025 00:00</text:p>
          </table:table-cell>
          <table:table-cell office:value-type="float" office:value="738" table:style-name="ce6">
            <text:p><text:s/>738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10-26T00:00:00" table:style-name="ce5">
            <text:p>26/10/2025 00:00</text:p>
          </table:table-cell>
          <table:table-cell office:value-type="float" office:value="768" table:style-name="ce6">
            <text:p><text:s/>768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11-07T00:00:00" table:style-name="ce5">
            <text:p>07/11/2025 00:00</text:p>
          </table:table-cell>
          <table:table-cell office:value-type="float" office:value="962" table:style-name="ce6">
            <text:p><text:s/>962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11-07T00:00:00" table:style-name="ce5">
            <text:p>07/11/2025 00:00</text:p>
          </table:table-cell>
          <table:table-cell office:value-type="float" office:value="57.6" table:style-name="ce6">
            <text:p><text:s/>57,6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DENRED ITALIA SRL</text:p>
          </table:table-cell>
          <table:table-cell office:value-type="date" office:date-value="2025-11-15T00:00:00" table:style-name="ce5">
            <text:p>15/11/2025 00:00</text:p>
          </table:table-cell>
          <table:table-cell office:value-type="float" office:value="672" table:style-name="ce6">
            <text:p><text:s/>672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MMEA DI BARLOCCO EMANUELE</text:p>
          </table:table-cell>
          <table:table-cell office:value-type="date" office:date-value="2025-10-03T00:00:00" table:style-name="ce5">
            <text:p>03/10/2025 00:00</text:p>
          </table:table-cell>
          <table:table-cell office:value-type="float" office:value="296.64999999999998" table:style-name="ce6">
            <text:p><text:s/>296,65<text:s text:c="3"/></text:p>
          </table:table-cell>
          <table:table-cell office:value-type="string" table:style-name="ce1">
            <text:p>manutenzion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4-30T00:00:00" table:style-name="ce5">
            <text:p>30/04/2025 00:00</text:p>
          </table:table-cell>
          <table:table-cell office:value-type="float" office:value="152.72999999999999" table:style-name="ce6">
            <text:p><text:s/>152,73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4-29T00:00:00" table:style-name="ce5">
            <text:p>29/04/2025 00:00</text:p>
          </table:table-cell>
          <table:table-cell office:value-type="float" office:value="622.39" table:style-name="ce6">
            <text:p><text:s/>622,39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5-28T00:00:00" table:style-name="ce5">
            <text:p>28/05/2025 00:00</text:p>
          </table:table-cell>
          <table:table-cell office:value-type="float" office:value="47.74" table:style-name="ce6">
            <text:p><text:s/>47,74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326.25" table:style-name="ce6">
            <text:p><text:s/>326,25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6-30T00:00:00" table:style-name="ce5">
            <text:p>30/06/2025 00:00</text:p>
          </table:table-cell>
          <table:table-cell office:value-type="float" office:value="18.649999999999999" table:style-name="ce6">
            <text:p><text:s/>18,65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6-25T00:00:00" table:style-name="ce5">
            <text:p>25/06/2025 00:00</text:p>
          </table:table-cell>
          <table:table-cell office:value-type="float" office:value="269.76" table:style-name="ce6">
            <text:p><text:s/>269,76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18.649999999999999" table:style-name="ce6">
            <text:p><text:s/>18,65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8-01T00:00:00" table:style-name="ce5">
            <text:p>01/08/2025 00:00</text:p>
          </table:table-cell>
          <table:table-cell office:value-type="float" office:value="432.04" table:style-name="ce6">
            <text:p><text:s/>432,04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8-29T00:00:00" table:style-name="ce5">
            <text:p>29/08/2025 00:00</text:p>
          </table:table-cell>
          <table:table-cell office:value-type="float" office:value="18.649999999999999" table:style-name="ce6">
            <text:p><text:s/>18,65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479.99" table:style-name="ce6">
            <text:p><text:s/>479,99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9-29T00:00:00" table:style-name="ce5">
            <text:p>29/09/2025 00:00</text:p>
          </table:table-cell>
          <table:table-cell office:value-type="float" office:value="18.649999999999999" table:style-name="ce6">
            <text:p><text:s/>18,65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427.35" table:style-name="ce6">
            <text:p><text:s/>427,35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10-28T00:00:00" table:style-name="ce5">
            <text:p>28/10/2025 00:00</text:p>
          </table:table-cell>
          <table:table-cell office:value-type="float" office:value="20.76" table:style-name="ce6">
            <text:p><text:s/>20,76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286.41000000000003" table:style-name="ce6">
            <text:p><text:s/>286,41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11-28T00:00:00" table:style-name="ce5">
            <text:p>28/11/2025 00:00</text:p>
          </table:table-cell>
          <table:table-cell office:value-type="float" office:value="73.47" table:style-name="ce6">
            <text:p><text:s/>73,47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392.38" table:style-name="ce6">
            <text:p><text:s/>392,38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12-24T00:00:00" table:style-name="ce5">
            <text:p>24/12/2025 00:00</text:p>
          </table:table-cell>
          <table:table-cell office:value-type="float" office:value="631.09" table:style-name="ce6">
            <text:p><text:s/>631,09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NEL ENERGIA SPA<text:s text:c="56"/>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180.68" table:style-name="ce6">
            <text:p><text:s/>180,68<text:s text:c="3"/></text:p>
          </table:table-cell>
          <table:table-cell office:value-type="string" table:style-name="ce1">
            <text:p>energia elettrica/ga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BIO COSOLO</text:p>
          </table:table-cell>
          <table:table-cell office:value-type="date" office:date-value="2025-08-01T00:00:00" table:style-name="ce5">
            <text:p>01/08/2025 00:00</text:p>
          </table:table-cell>
          <table:table-cell office:value-type="float" office:value="1928.58" table:style-name="ce6">
            <text:p><text:s/>1.928,58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BIO COSOLO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771.43" table:style-name="ce6">
            <text:p><text:s/>771,43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BIO COSOLO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2314.29" table:style-name="ce6">
            <text:p><text:s/>2.314,29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BIO COSOLO</text:p>
          </table:table-cell>
          <table:table-cell office:value-type="date" office:date-value="2025-10-30T00:00:00" table:style-name="ce5">
            <text:p>30/10/2025 00:00</text:p>
          </table:table-cell>
          <table:table-cell office:value-type="float" office:value="192.86" table:style-name="ce6">
            <text:p><text:s/>192,86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CAI SORE SRL</text:p>
          </table:table-cell>
          <table:table-cell office:value-type="date" office:date-value="2025-05-02T00:00:00" table:style-name="ce5">
            <text:p>02/05/2025 00:00</text:p>
          </table:table-cell>
          <table:table-cell office:value-type="float" office:value="13.1" table:style-name="ce6">
            <text:p><text:s/>13,1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CAI SORE SRL</text:p>
          </table:table-cell>
          <table:table-cell office:value-type="date" office:date-value="2025-06-29T00:00:00" table:style-name="ce5">
            <text:p>29/06/2025 00:00</text:p>
          </table:table-cell>
          <table:table-cell office:value-type="float" office:value="5.17" table:style-name="ce6">
            <text:p><text:s/>5,17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CAI SORE SRL</text:p>
          </table:table-cell>
          <table:table-cell office:value-type="date" office:date-value="2025-10-03T00:00:00" table:style-name="ce5">
            <text:p>03/10/2025 00:00</text:p>
          </table:table-cell>
          <table:table-cell office:value-type="float" office:value="17.78" table:style-name="ce6">
            <text:p><text:s/>17,78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CAI SORE SRL</text:p>
          </table:table-cell>
          <table:table-cell office:value-type="date" office:date-value="2025-12-12T00:00:00" table:style-name="ce5">
            <text:p>12/12/2025 00:00</text:p>
          </table:table-cell>
          <table:table-cell office:value-type="float" office:value="9.6999999999999993" table:style-name="ce6">
            <text:p><text:s/>9,7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DINI <text:s/>DOTT.SSA ANNALISA<text:s text:c="47"/></text:p>
          </table:table-cell>
          <table:table-cell office:value-type="date" office:date-value="2025-07-04T00:00:00" table:style-name="ce5">
            <text:p>04/07/2025 00:00</text:p>
          </table:table-cell>
          <table:table-cell office:value-type="float" office:value="1395.68" table:style-name="ce6">
            <text:p><text:s/>1.395,68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RWARE SAS DI SANNIA PIERLUIGI &amp; C.</text:p>
          </table:table-cell>
          <table:table-cell office:value-type="date" office:date-value="2025-05-27T00:00:00" table:style-name="ce5">
            <text:p>27/05/2025 00:00</text:p>
          </table:table-cell>
          <table:table-cell office:value-type="float" office:value="1141.5" table:style-name="ce6">
            <text:p><text:s/>1.141,50<text:s text:c="3"/></text:p>
          </table:table-cell>
          <table:table-cell office:value-type="string" table:style-name="ce1">
            <text:p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RWARE SAS DI SANNIA PIERLUIGI &amp; C.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1141.5" table:style-name="ce6">
            <text:p><text:s/>1.141,50<text:s text:c="3"/></text:p>
          </table:table-cell>
          <table:table-cell office:value-type="string" table:style-name="ce1">
            <text:p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RWARE SAS DI SANNIA PIERLUIGI &amp; C.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1141.5" table:style-name="ce6">
            <text:p><text:s/>1.141,50<text:s text:c="3"/></text:p>
          </table:table-cell>
          <table:table-cell office:value-type="string" table:style-name="ce1">
            <text:p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ARWARE SAS DI SANNIA PIERLUIGI &amp; C.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450" table:style-name="ce6">
            <text:p><text:s/>450,00<text:s text:c="3"/></text:p>
          </table:table-cell>
          <table:table-cell office:value-type="string" table:style-name="ce1">
            <text:p>assistenza softwar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EDERFARMA <text:s/>LOMBARDIA<text:s text:c="51"/>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220" table:style-name="ce6">
            <text:p><text:s/>22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174" table:style-name="ce6">
            <text:p><text:s/>174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348" table:style-name="ce6">
            <text:p><text:s/>348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614.75" table:style-name="ce6">
            <text:p><text:s/>614,7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47.44" table:style-name="ce6">
            <text:p><text:s/>247,4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33.6" table:style-name="ce6">
            <text:p><text:s/>233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760.01" table:style-name="ce6">
            <text:p><text:s/>760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348" table:style-name="ce6">
            <text:p><text:s/>348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IDIA FARMACEUTICI SPA<text:s text:c="50"/>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161.66" table:style-name="ce6">
            <text:p><text:s/>161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IULIANI SPA<text:s text:c="60"/></text:p>
          </table:table-cell>
          <table:table-cell office:value-type="date" office:date-value="2025-07-22T00:00:00" table:style-name="ce5">
            <text:p>22/07/2025 00:00</text:p>
          </table:table-cell>
          <table:table-cell office:value-type="float" office:value="230.91" table:style-name="ce6">
            <text:p><text:s/>230,9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IULIANI SPA<text:s text:c="60"/></text:p>
          </table:table-cell>
          <table:table-cell office:value-type="date" office:date-value="2025-09-08T00:00:00" table:style-name="ce5">
            <text:p>08/09/2025 00:00</text:p>
          </table:table-cell>
          <table:table-cell office:value-type="float" office:value="965.11" table:style-name="ce6">
            <text:p><text:s/>965,1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IULIANI SPA<text:s text:c="60"/></text:p>
          </table:table-cell>
          <table:table-cell office:value-type="date" office:date-value="2025-09-15T00:00:00" table:style-name="ce5">
            <text:p>15/09/2025 00:00</text:p>
          </table:table-cell>
          <table:table-cell office:value-type="float" office:value="63.51" table:style-name="ce6">
            <text:p><text:s/>63,5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IULIANI SPA<text:s text:c="60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517.04999999999995" table:style-name="ce6">
            <text:p><text:s/>517,0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IULIANI SPA<text:s text:c="60"/>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1201.21" table:style-name="ce6">
            <text:p><text:s/>1.201,2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LAXO SMITKLINE <text:s/>SPA unipersonale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1066.6099999999999" table:style-name="ce6">
            <text:p><text:s/>1.066,6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LAXO SMITKLINE <text:s/>SPA unipersonale</text:p>
          </table:table-cell>
          <table:table-cell office:value-type="date" office:date-value="2025-09-10T00:00:00" table:style-name="ce5">
            <text:p>10/09/2025 00:00</text:p>
          </table:table-cell>
          <table:table-cell office:value-type="float" office:value="49.56" table:style-name="ce6">
            <text:p><text:s/>49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LAXO SMITKLINE <text:s/>SPA unipersonale</text:p>
          </table:table-cell>
          <table:table-cell office:value-type="date" office:date-value="2025-10-17T00:00:00" table:style-name="ce5">
            <text:p>17/10/2025 00:00</text:p>
          </table:table-cell>
          <table:table-cell office:value-type="float" office:value="1042.3699999999999" table:style-name="ce6">
            <text:p><text:s/>1.042,3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LAXO SMITKLINE <text:s/>SPA unipersonale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1578.23" table:style-name="ce6">
            <text:p><text:s/>1.578,2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PP GLOBAL PHARMACIES PARTNER SRL<text:s text:c="39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425.55" table:style-name="ce6">
            <text:p><text:s/>425,5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PP GLOBAL PHARMACIES PARTNER SRL<text:s text:c="39"/>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276.83999999999997" table:style-name="ce6">
            <text:p><text:s/>276,8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PP GLOBAL PHARMACIES PARTNER SRL<text:s text:c="39"/></text:p>
          </table:table-cell>
          <table:table-cell office:value-type="date" office:date-value="2026-01-12T00:00:00" table:style-name="ce5">
            <text:p>12/01/2026 00:00</text:p>
          </table:table-cell>
          <table:table-cell office:value-type="float" office:value="310.18" table:style-name="ce6">
            <text:p><text:s/>310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UPPO SINERGIA SRL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81.91" table:style-name="ce6">
            <text:p><text:s/>81,9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UPPO SINERGIA SRL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53.06" table:style-name="ce6">
            <text:p><text:s/>53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UPPO SINERGIA SRL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53.64" table:style-name="ce6">
            <text:p><text:s/>53,6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RUPPO SINERGIA SRL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46.59" table:style-name="ce6">
            <text:p><text:s/>46,5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5-06-30T00:00:00" table:style-name="ce5">
            <text:p>30/06/2025 00:00</text:p>
          </table:table-cell>
          <table:table-cell office:value-type="float" office:value="135.26" table:style-name="ce6">
            <text:p><text:s/>135,2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5-09-15T00:00:00" table:style-name="ce5">
            <text:p>15/09/2025 00:00</text:p>
          </table:table-cell>
          <table:table-cell office:value-type="float" office:value="816.27" table:style-name="ce6">
            <text:p><text:s/>816,2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2439.91" table:style-name="ce6">
            <text:p><text:s/>2.439,9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83.88" table:style-name="ce6">
            <text:p><text:s/>83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5-11-19T00:00:00" table:style-name="ce5">
            <text:p>19/11/2025 00:00</text:p>
          </table:table-cell>
          <table:table-cell office:value-type="float" office:value="147.96" table:style-name="ce6">
            <text:p><text:s/>147,9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6-01-19T00:00:00" table:style-name="ce5">
            <text:p>19/01/2026 00:00</text:p>
          </table:table-cell>
          <table:table-cell office:value-type="float" office:value="1034.02" table:style-name="ce6">
            <text:p><text:s/>1.034,0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5-12-09T00:00:00" table:style-name="ce5">
            <text:p>09/12/2025 00:00</text:p>
          </table:table-cell>
          <table:table-cell office:value-type="float" office:value="157.16999999999999" table:style-name="ce6">
            <text:p><text:s/>157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6-01-19T00:00:00" table:style-name="ce5">
            <text:p>19/01/2026 00:00</text:p>
          </table:table-cell>
          <table:table-cell office:value-type="float" office:value="1075.0899999999999" table:style-name="ce6">
            <text:p><text:s/>1.075,0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6-01-19T00:00:00" table:style-name="ce5">
            <text:p>19/01/2026 00:00</text:p>
          </table:table-cell>
          <table:table-cell office:value-type="float" office:value="188.17" table:style-name="ce6">
            <text:p><text:s/>188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6-02-03T00:00:00" table:style-name="ce5">
            <text:p>03/02/2026 00:00</text:p>
          </table:table-cell>
          <table:table-cell office:value-type="float" office:value="157.27000000000001" table:style-name="ce6">
            <text:p><text:s/>157,2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LEON ITALY SRL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1168.1500000000001" table:style-name="ce6">
            <text:p><text:s/>1.168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UMANA <text:s/>ITALIA SPA<text:s text:c="54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388.43" table:style-name="ce6">
            <text:p><text:s/>388,4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UMANA <text:s/>ITALIA SPA<text:s text:c="54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290.01" table:style-name="ce6">
            <text:p><text:s/>290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BSA FARMACEUTICI ITALIA SRL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1009.36" table:style-name="ce6">
            <text:p><text:s/>1.009,3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BSA FARMACEUTICI ITALIA SRL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44.7" table:style-name="ce6">
            <text:p><text:s/>44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BSA FARMACEUTICI ITALIA SRL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81.12" table:style-name="ce6">
            <text:p><text:s/>81,1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TRIAFARMA</text:p>
          </table:table-cell>
          <table:table-cell office:value-type="date" office:date-value="2025-07-16T00:00:00" table:style-name="ce5">
            <text:p>16/07/2025 00:00</text:p>
          </table:table-cell>
          <table:table-cell office:value-type="float" office:value="183" table:style-name="ce6">
            <text:p><text:s/>183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TRIAFARMA</text:p>
          </table:table-cell>
          <table:table-cell office:value-type="date" office:date-value="2025-08-08T00:00:00" table:style-name="ce5">
            <text:p>08/08/2025 00:00</text:p>
          </table:table-cell>
          <table:table-cell office:value-type="float" office:value="150" table:style-name="ce6">
            <text:p><text:s/>15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TRIAFARMA</text:p>
          </table:table-cell>
          <table:table-cell office:value-type="date" office:date-value="2025-09-06T00:00:00" table:style-name="ce5">
            <text:p>06/09/2025 00:00</text:p>
          </table:table-cell>
          <table:table-cell office:value-type="float" office:value="-183" table:style-name="ce6">
            <text:p>-183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TRIAFARMA</text:p>
          </table:table-cell>
          <table:table-cell office:value-type="date" office:date-value="2025-11-03T00:00:00" table:style-name="ce5">
            <text:p>03/11/2025 00:00</text:p>
          </table:table-cell>
          <table:table-cell office:value-type="float" office:value="300" table:style-name="ce6">
            <text:p><text:s/>30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JOHNSON &amp; JOHNSON SPA<text:s text:c="51"/>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729.15" table:style-name="ce6">
            <text:p><text:s/>729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cy Pharma srl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297.66000000000003" table:style-name="ce6">
            <text:p><text:s/>297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ENVUE ITALIA SPA</text:p>
          </table:table-cell>
          <table:table-cell office:value-type="date" office:date-value="2025-12-02T00:00:00" table:style-name="ce5">
            <text:p>02/12/2025 00:00</text:p>
          </table:table-cell>
          <table:table-cell office:value-type="float" office:value="681.01" table:style-name="ce6">
            <text:p><text:s/>681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ENVUE ITALIA SPA</text:p>
          </table:table-cell>
          <table:table-cell office:value-type="date" office:date-value="2026-03-24T00:00:00" table:style-name="ce5">
            <text:p>24/03/2026 00:00</text:p>
          </table:table-cell>
          <table:table-cell office:value-type="float" office:value="528.76" table:style-name="ce6">
            <text:p><text:s/>528,7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5085.6099999999997" table:style-name="ce6">
            <text:p><text:s/>5.085,6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265.95" table:style-name="ce6">
            <text:p><text:s/>265,9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5758.56" table:style-name="ce6">
            <text:p><text:s/>5.758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6665.86" table:style-name="ce6">
            <text:p><text:s/>6.665,8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6286.04" table:style-name="ce6">
            <text:p><text:s/>6.286,0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59.61" table:style-name="ce6">
            <text:p><text:s/>59,6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-111.02" table:style-name="ce6">
            <text:p>-111,0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787.91" table:style-name="ce6">
            <text:p><text:s/>787,9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348.35" table:style-name="ce6">
            <text:p><text:s/>5.348,3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2566.16" table:style-name="ce6">
            <text:p><text:s/>2.566,1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233.55" table:style-name="ce6">
            <text:p><text:s/>233,5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048.43" table:style-name="ce6">
            <text:p><text:s/>5.048,4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828.1" table:style-name="ce6">
            <text:p><text:s/>5.828,1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562.18" table:style-name="ce6">
            <text:p><text:s/>5.562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68.06" table:style-name="ce6">
            <text:p><text:s/>68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286.2" table:style-name="ce6">
            <text:p><text:s/>286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988.71" table:style-name="ce6">
            <text:p><text:s/>6.988,7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932.49" table:style-name="ce6">
            <text:p><text:s/>6.932,4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168.31" table:style-name="ce6">
            <text:p><text:s/>6.168,3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7599.25" table:style-name="ce6">
            <text:p><text:s/>7.599,2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6.349999999999994" table:style-name="ce6">
            <text:p><text:s/>66,3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1716.18" table:style-name="ce6">
            <text:p><text:s/>1.716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-566.45000000000005" table:style-name="ce6">
            <text:p>-566,4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4694.32" table:style-name="ce6">
            <text:p><text:s/>4.694,3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1698.74" table:style-name="ce6">
            <text:p><text:s/>1.698,7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274.05" table:style-name="ce6">
            <text:p><text:s/>274,0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4373.5" table:style-name="ce6">
            <text:p><text:s/>4.373,5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5292.29" table:style-name="ce6">
            <text:p><text:s/>5.292,2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6468.63" table:style-name="ce6">
            <text:p><text:s/>6.468,6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2766.9" table:style-name="ce6">
            <text:p><text:s/>2.766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2119.56" table:style-name="ce6">
            <text:p><text:s/>2.119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47.78" table:style-name="ce6">
            <text:p><text:s/>47,7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-308.56" table:style-name="ce6">
            <text:p>-308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4288.62" table:style-name="ce6">
            <text:p><text:s/>4.288,6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3559.66" table:style-name="ce6">
            <text:p><text:s/>3.559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291.60000000000002" table:style-name="ce6">
            <text:p><text:s/>291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5825.7" table:style-name="ce6">
            <text:p><text:s/>5.825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8007.67" table:style-name="ce6">
            <text:p><text:s/>8.007,6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2279.17" table:style-name="ce6">
            <text:p><text:s/>2.279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2220.06" table:style-name="ce6">
            <text:p><text:s/>2.220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-41.24" table:style-name="ce6">
            <text:p>-41,2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3568.53" table:style-name="ce6">
            <text:p><text:s/>3.568,5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2513.0300000000002" table:style-name="ce6">
            <text:p><text:s/>2.513,0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2558.6799999999998" table:style-name="ce6">
            <text:p><text:s/>2.558,6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72.8" table:style-name="ce6">
            <text:p><text:s/>172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864.29" table:style-name="ce6">
            <text:p><text:s/>1.864,2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431.02" table:style-name="ce6">
            <text:p><text:s/>1.431,0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3087.98" table:style-name="ce6">
            <text:p><text:s/>3.087,9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2624.22" table:style-name="ce6">
            <text:p><text:s/>2.624,2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5950.9" table:style-name="ce6">
            <text:p><text:s/>5.950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-24.92" table:style-name="ce6">
            <text:p>-24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160.7" table:style-name="ce6">
            <text:p><text:s/>1.160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3991.7" table:style-name="ce6">
            <text:p><text:s/>3.991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5671.3" table:style-name="ce6">
            <text:p><text:s/>5.671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318.54000000000002" table:style-name="ce6">
            <text:p><text:s/>318,5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6516.18" table:style-name="ce6">
            <text:p><text:s/>6.516,1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5754.88" table:style-name="ce6">
            <text:p><text:s/>5.754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-53.8" table:style-name="ce6">
            <text:p>-53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50.42" table:style-name="ce6">
            <text:p><text:s/>50,4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5929.92" table:style-name="ce6">
            <text:p><text:s/>5.929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431.23" table:style-name="ce6">
            <text:p><text:s/>431,2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6479.24" table:style-name="ce6">
            <text:p><text:s/>6.479,2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201.28" table:style-name="ce6">
            <text:p><text:s/>5.201,2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996.54" table:style-name="ce6">
            <text:p><text:s/>5.996,5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-175.7" table:style-name="ce6">
            <text:p>-175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458.61" table:style-name="ce6">
            <text:p><text:s/>5.458,6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7.4" table:style-name="ce6">
            <text:p><text:s/>57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6701.15" table:style-name="ce6">
            <text:p><text:s/>6.701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6588" table:style-name="ce6">
            <text:p><text:s/>6.588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349.25" table:style-name="ce6">
            <text:p><text:s/>349,2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9522.74" table:style-name="ce6">
            <text:p><text:s/>9.522,7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7254.51" table:style-name="ce6">
            <text:p><text:s/>7.254,5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150.62" table:style-name="ce6">
            <text:p><text:s/>2.150,6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4.72" table:style-name="ce6">
            <text:p><text:s/>14,7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FARMACEUTICA SPA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-360.3" table:style-name="ce6">
            <text:p>-360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TECNICA SNC<text:s text:c="58"/></text:p>
          </table:table-cell>
          <table:table-cell office:value-type="date" office:date-value="2025-05-27T00:00:00" table:style-name="ce5">
            <text:p>27/05/2025 00:00</text:p>
          </table:table-cell>
          <table:table-cell office:value-type="float" office:value="76.48" table:style-name="ce6">
            <text:p><text:s/>76,48<text:s text:c="3"/></text:p>
          </table:table-cell>
          <table:table-cell office:value-type="string" table:style-name="ce1">
            <text:p>canceller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TECNICA SNC<text:s text:c="58"/>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174.87" table:style-name="ce6">
            <text:p><text:s/>174,87<text:s text:c="3"/></text:p>
          </table:table-cell>
          <table:table-cell office:value-type="string" table:style-name="ce1">
            <text:p>canceller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TECNICA SNC<text:s text:c="58"/></text:p>
          </table:table-cell>
          <table:table-cell office:value-type="date" office:date-value="2025-09-01T00:00:00" table:style-name="ce5">
            <text:p>01/09/2025 00:00</text:p>
          </table:table-cell>
          <table:table-cell office:value-type="float" office:value="350.75" table:style-name="ce6">
            <text:p><text:s/>350,75<text:s text:c="3"/></text:p>
          </table:table-cell>
          <table:table-cell office:value-type="string" table:style-name="ce1">
            <text:p>canceller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TECNICA SNC<text:s text:c="58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68.63" table:style-name="ce6">
            <text:p><text:s/>168,63<text:s text:c="3"/></text:p>
          </table:table-cell>
          <table:table-cell office:value-type="string" table:style-name="ce1">
            <text:p>canceller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TECNICA SNC<text:s text:c="58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189.36" table:style-name="ce6">
            <text:p><text:s/>189,36<text:s text:c="3"/></text:p>
          </table:table-cell>
          <table:table-cell office:value-type="string" table:style-name="ce1">
            <text:p>canceller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TECNICA SNC<text:s text:c="58"/></text:p>
          </table:table-cell>
          <table:table-cell office:value-type="date" office:date-value="2026-01-31T00:00:00" table:style-name="ce5">
            <text:p>31/01/2026 00:00</text:p>
          </table:table-cell>
          <table:table-cell office:value-type="float" office:value="58.18" table:style-name="ce6">
            <text:p><text:s/>58,18<text:s text:c="3"/></text:p>
          </table:table-cell>
          <table:table-cell office:value-type="string" table:style-name="ce1">
            <text:p>cancelleri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ORATOIRES BOIRON<text:s text:c="53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1330.59" table:style-name="ce6">
            <text:p><text:s/>1.330,5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106.61" table:style-name="ce6">
            <text:p><text:s/>106,6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313.14999999999998" table:style-name="ce6">
            <text:p><text:s/>313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-106.61" table:style-name="ce6">
            <text:p>-106,6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-40" table:style-name="ce6">
            <text:p>-4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07-17T00:00:00" table:style-name="ce5">
            <text:p>17/07/2025 00:00</text:p>
          </table:table-cell>
          <table:table-cell office:value-type="float" office:value="-60" table:style-name="ce6">
            <text:p>-6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930.37" table:style-name="ce6">
            <text:p><text:s/>930,3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500.72" table:style-name="ce6">
            <text:p><text:s/>500,7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711.07" table:style-name="ce6">
            <text:p><text:s/>711,0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'OREAL ITALIA SPA<text:s text:c="54"/>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146.57" table:style-name="ce6">
            <text:p><text:s/>146,5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CO FLAVIO INVERNIZZI</text:p>
          </table:table-cell>
          <table:table-cell office:value-type="date" office:date-value="2025-11-28T00:00:00" table:style-name="ce5">
            <text:p>28/11/2025 00:00</text:p>
          </table:table-cell>
          <table:table-cell office:value-type="float" office:value="250" table:style-name="ce6">
            <text:p><text:s/>250,00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CO VITI FARMACEUTICI SPA<text:s text:c="45"/>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1069.8" table:style-name="ce6">
            <text:p><text:s/>1.069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CO VITI FARMACEUTICI SPA<text:s text:c="45"/>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53.46" table:style-name="ce6">
            <text:p><text:s/>53,4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CO VITI FARMACEUTICI SPA<text:s text:c="45"/>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64.260000000000005" table:style-name="ce6">
            <text:p><text:s/>64,2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CO VITI FARMACEUTICI SPA<text:s text:c="45"/></text:p>
          </table:table-cell>
          <table:table-cell office:value-type="date" office:date-value="2026-02-03T00:00:00" table:style-name="ce5">
            <text:p>03/02/2026 00:00</text:p>
          </table:table-cell>
          <table:table-cell office:value-type="float" office:value="233.29" table:style-name="ce6">
            <text:p><text:s/>233,2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TRO SPA<text:s text:c="63"/></text:p>
          </table:table-cell>
          <table:table-cell office:value-type="date" office:date-value="2025-06-17T00:00:00" table:style-name="ce5">
            <text:p>17/06/2025 00:00</text:p>
          </table:table-cell>
          <table:table-cell office:value-type="float" office:value="156.13" table:style-name="ce6">
            <text:p><text:s/>156,13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TRO SPA<text:s text:c="63"/></text:p>
          </table:table-cell>
          <table:table-cell office:value-type="date" office:date-value="2025-10-23T00:00:00" table:style-name="ce5">
            <text:p>23/10/2025 00:00</text:p>
          </table:table-cell>
          <table:table-cell office:value-type="float" office:value="217.6" table:style-name="ce6">
            <text:p><text:s/>217,6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ETRO SPA<text:s text:c="63"/>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392.89" table:style-name="ce6">
            <text:p><text:s/>392,89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FARMACO <text:s/>OTC SPA<text:s text:c="51"/></text:p>
          </table:table-cell>
          <table:table-cell office:value-type="date" office:date-value="2025-10-03T00:00:00" table:style-name="ce5">
            <text:p>03/10/2025 00:00</text:p>
          </table:table-cell>
          <table:table-cell office:value-type="float" office:value="559.58000000000004" table:style-name="ce6">
            <text:p><text:s/>559,5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FARMACO <text:s/>OTC SPA<text:s text:c="51"/>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3537.9" table:style-name="ce6">
            <text:p><text:s/>3.537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FARMACO <text:s/>OTC SPA<text:s text:c="51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416.5" table:style-name="ce6">
            <text:p><text:s/>1.416,5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FARMACO <text:s/>OTC SPA<text:s text:c="51"/>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597.9" table:style-name="ce6">
            <text:p><text:s/>597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FARMACO <text:s/>OTC SPA<text:s text:c="51"/></text:p>
          </table:table-cell>
          <table:table-cell office:value-type="date" office:date-value="2026-03-26T00:00:00" table:style-name="ce5">
            <text:p>26/03/2026 00:00</text:p>
          </table:table-cell>
          <table:table-cell office:value-type="float" office:value="288" table:style-name="ce6">
            <text:p><text:s/>288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OPHARMED GENTILI SRL<text:s text:c="50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2352.1" table:style-name="ce6">
            <text:p><text:s/>2.352,1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OPHARMED GENTILI SRL<text:s text:c="50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219.7600000000002" table:style-name="ce6">
            <text:p><text:s/>2.219,7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STLE' ITALIANA SPA<text:s text:c="52"/></text:p>
          </table:table-cell>
          <table:table-cell office:value-type="date" office:date-value="2025-10-03T00:00:00" table:style-name="ce5">
            <text:p>03/10/2025 00:00</text:p>
          </table:table-cell>
          <table:table-cell office:value-type="float" office:value="214.04" table:style-name="ce6">
            <text:p><text:s/>214,0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ESTLE' ITALIANA SPA<text:s text:c="52"/>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459.65" table:style-name="ce6">
            <text:p><text:s/>459,6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UMIA SPA</text:p>
          </table:table-cell>
          <table:table-cell office:value-type="date" office:date-value="2025-08-05T00:00:00" table:style-name="ce5">
            <text:p>05/08/2025 00:00</text:p>
          </table:table-cell>
          <table:table-cell office:value-type="float" office:value="181.5" table:style-name="ce6">
            <text:p><text:s/>181,5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UMIA SPA</text:p>
          </table:table-cell>
          <table:table-cell office:value-type="date" office:date-value="2025-12-05T00:00:00" table:style-name="ce5">
            <text:p>05/12/2025 00:00</text:p>
          </table:table-cell>
          <table:table-cell office:value-type="float" office:value="181.5" table:style-name="ce6">
            <text:p><text:s/>181,5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UMIA SPA</text:p>
          </table:table-cell>
          <table:table-cell office:value-type="date" office:date-value="2025-12-05T00:00:00" table:style-name="ce5">
            <text:p>05/12/2025 00:00</text:p>
          </table:table-cell>
          <table:table-cell office:value-type="float" office:value="151.5" table:style-name="ce6">
            <text:p><text:s/>151,5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LMO SERGIO<text:s text:c="61"/></text:p>
          </table:table-cell>
          <table:table-cell office:value-type="date" office:date-value="2025-11-19T00:00:00" table:style-name="ce5">
            <text:p>19/11/2025 00:00</text:p>
          </table:table-cell>
          <table:table-cell office:value-type="float" office:value="299" table:style-name="ce6">
            <text:p><text:s/>299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3641.1" table:style-name="ce6">
            <text:p><text:s/>3.641,1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07-22T00:00:00" table:style-name="ce5">
            <text:p>22/07/2025 00:00</text:p>
          </table:table-cell>
          <table:table-cell office:value-type="float" office:value="168" table:style-name="ce6">
            <text:p><text:s/>168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06-04T00:00:00" table:style-name="ce5">
            <text:p>04/06/2025 00:00</text:p>
          </table:table-cell>
          <table:table-cell office:value-type="float" office:value="-40" table:style-name="ce6">
            <text:p>-4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09-19T00:00:00" table:style-name="ce5">
            <text:p>19/09/2025 00:00</text:p>
          </table:table-cell>
          <table:table-cell office:value-type="float" office:value="253.5" table:style-name="ce6">
            <text:p><text:s/>253,5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3126.3" table:style-name="ce6">
            <text:p><text:s/>3.126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380.4" table:style-name="ce6">
            <text:p><text:s/>380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-100" table:style-name="ce6">
            <text:p>-10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-20" table:style-name="ce6">
            <text:p>-2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62.4" table:style-name="ce6">
            <text:p><text:s/>62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240.6" table:style-name="ce6">
            <text:p><text:s/>240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-20" table:style-name="ce6">
            <text:p>-2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-27" table:style-name="ce6">
            <text:p>-27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ELLA HEALTHCARE ITALY SRL</text:p>
          </table:table-cell>
          <table:table-cell office:value-type="date" office:date-value="2026-04-02T00:00:00" table:style-name="ce5">
            <text:p>02/04/2026 00:00</text:p>
          </table:table-cell>
          <table:table-cell office:value-type="float" office:value="350.4" table:style-name="ce6">
            <text:p><text:s/>350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PTIMA NATURALS SRL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579.78" table:style-name="ce6">
            <text:p><text:s/>579,7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GANON ITALIA SRL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132.96" table:style-name="ce6">
            <text:p><text:s/>132,9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GANON ITALIA SRL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1890.17" table:style-name="ce6">
            <text:p><text:s/>1.890,1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ORGANON ITALIA SRL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286.27999999999997" table:style-name="ce6">
            <text:p><text:s/>286,2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RROCCHIA <text:s text:c="2"/>S.SALVATORE <text:s text:c="2"/>E MARGHERITA<text:s text:c="33"/></text:p>
          </table:table-cell>
          <table:table-cell office:value-type="date" office:date-value="2025-12-20T00:00:00" table:style-name="ce5">
            <text:p>20/12/2025 00:00</text:p>
          </table:table-cell>
          <table:table-cell office:value-type="float" office:value="330" table:style-name="ce6">
            <text:p><text:s/>33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INO ANNA MARIA</text:p>
          </table:table-cell>
          <table:table-cell office:value-type="date" office:date-value="2025-05-05T00:00:00" table:style-name="ce5">
            <text:p>05/05/2025 00:00</text:p>
          </table:table-cell>
          <table:table-cell office:value-type="float" office:value="422" table:style-name="ce6">
            <text:p><text:s/>422,0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INO ANNA MARIA</text:p>
          </table:table-cell>
          <table:table-cell office:value-type="date" office:date-value="2025-08-08T00:00:00" table:style-name="ce5">
            <text:p>08/08/2025 00:00</text:p>
          </table:table-cell>
          <table:table-cell office:value-type="float" office:value="684.5" table:style-name="ce6">
            <text:p><text:s/>684,5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INO ANNA MARIA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1122" table:style-name="ce6">
            <text:p><text:s/>1.122,0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RIGO ITALIA SRL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759.14" table:style-name="ce6">
            <text:p><text:s/>759,1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6-23T00:00:00" table:style-name="ce5">
            <text:p>23/06/2025 00:00</text:p>
          </table:table-cell>
          <table:table-cell office:value-type="float" office:value="17.52" table:style-name="ce6">
            <text:p><text:s/>17,5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6-23T00:00:00" table:style-name="ce5">
            <text:p>23/06/2025 00:00</text:p>
          </table:table-cell>
          <table:table-cell office:value-type="float" office:value="-29.84" table:style-name="ce6">
            <text:p>-29,8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6-23T00:00:00" table:style-name="ce5">
            <text:p>23/06/2025 00:00</text:p>
          </table:table-cell>
          <table:table-cell office:value-type="float" office:value="93.74" table:style-name="ce6">
            <text:p><text:s/>93,7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7-15T00:00:00" table:style-name="ce5">
            <text:p>15/07/2025 00:00</text:p>
          </table:table-cell>
          <table:table-cell office:value-type="float" office:value="2333.73" table:style-name="ce6">
            <text:p><text:s/>2.333,7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7-15T00:00:00" table:style-name="ce5">
            <text:p>15/07/2025 00:00</text:p>
          </table:table-cell>
          <table:table-cell office:value-type="float" office:value="848.94" table:style-name="ce6">
            <text:p><text:s/>848,9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9-15T00:00:00" table:style-name="ce5">
            <text:p>15/09/2025 00:00</text:p>
          </table:table-cell>
          <table:table-cell office:value-type="float" office:value="692.63" table:style-name="ce6">
            <text:p><text:s/>692,6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9-19T00:00:00" table:style-name="ce5">
            <text:p>19/09/2025 00:00</text:p>
          </table:table-cell>
          <table:table-cell office:value-type="float" office:value="215.58" table:style-name="ce6">
            <text:p><text:s/>215,5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101.09" table:style-name="ce6">
            <text:p><text:s/>101,0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9-23T00:00:00" table:style-name="ce5">
            <text:p>23/09/2025 00:00</text:p>
          </table:table-cell>
          <table:table-cell office:value-type="float" office:value="2774.76" table:style-name="ce6">
            <text:p><text:s/>2.774,7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09-30T00:00:00" table:style-name="ce5">
            <text:p>30/09/2025 00:00</text:p>
          </table:table-cell>
          <table:table-cell office:value-type="float" office:value="59.75" table:style-name="ce6">
            <text:p><text:s/>59,7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497.59" table:style-name="ce6">
            <text:p><text:s/>497,5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79.64" table:style-name="ce6">
            <text:p><text:s/>79,6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79.64" table:style-name="ce6">
            <text:p><text:s/>79,6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1537.36" table:style-name="ce6">
            <text:p><text:s/>1.537,3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1041.72" table:style-name="ce6">
            <text:p><text:s/>1.041,7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1783.88" table:style-name="ce6">
            <text:p><text:s/>1.783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150.44999999999999" table:style-name="ce6">
            <text:p><text:s/>150,4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-175.04" table:style-name="ce6">
            <text:p>-175,0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31.25" table:style-name="ce6">
            <text:p><text:s/>31,2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HARMA IDEA SRL<text:s text:c="57"/></text:p>
          </table:table-cell>
          <table:table-cell office:value-type="date" office:date-value="2026-02-03T00:00:00" table:style-name="ce5">
            <text:p>03/02/2026 00:00</text:p>
          </table:table-cell>
          <table:table-cell office:value-type="float" office:value="124.98" table:style-name="ce6">
            <text:p><text:s/>124,9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IETRASANTA PHARMA SRL<text:s text:c="50"/></text:p>
          </table:table-cell>
          <table:table-cell office:value-type="date" office:date-value="2026-01-19T00:00:00" table:style-name="ce5">
            <text:p>19/01/2026 00:00</text:p>
          </table:table-cell>
          <table:table-cell office:value-type="float" office:value="1613.93" table:style-name="ce6">
            <text:p><text:s/>1.613,9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IETRASANTA PHARMA SRL<text:s text:c="50"/></text:p>
          </table:table-cell>
          <table:table-cell office:value-type="date" office:date-value="2026-02-03T00:00:00" table:style-name="ce5">
            <text:p>03/02/2026 00:00</text:p>
          </table:table-cell>
          <table:table-cell office:value-type="float" office:value="710.93" table:style-name="ce6">
            <text:p><text:s/>710,9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-191.22" table:style-name="ce6">
            <text:p>-191,2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602.96" table:style-name="ce6">
            <text:p><text:s/>602,9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1373.94" table:style-name="ce6">
            <text:p><text:s/>1.373,9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588.87" table:style-name="ce6">
            <text:p><text:s/>588,8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91.92" table:style-name="ce6">
            <text:p><text:s/>91,9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12-10T00:00:00" table:style-name="ce5">
            <text:p>10/12/2025 00:00</text:p>
          </table:table-cell>
          <table:table-cell office:value-type="float" office:value="1559.04" table:style-name="ce6">
            <text:p><text:s/>1.559,0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11-24T00:00:00" table:style-name="ce5">
            <text:p>24/11/2025 00:00</text:p>
          </table:table-cell>
          <table:table-cell office:value-type="float" office:value="1088.67" table:style-name="ce6">
            <text:p><text:s/>1.088,6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CTER &amp; GAMBLE SRL<text:s text:c="52"/>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662" table:style-name="ce6">
            <text:p><text:s/>662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BLIKOM SRLS</text:p>
          </table:table-cell>
          <table:table-cell office:value-type="date" office:date-value="2025-07-02T00:00:00" table:style-name="ce5">
            <text:p>02/07/2025 00:00</text:p>
          </table:table-cell>
          <table:table-cell office:value-type="float" office:value="440" table:style-name="ce6">
            <text:p><text:s/>440,0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USCH ITALIA SRL</text:p>
          </table:table-cell>
          <table:table-cell office:value-type="date" office:date-value="2025-08-13T00:00:00" table:style-name="ce5">
            <text:p>13/08/2025 00:00</text:p>
          </table:table-cell>
          <table:table-cell office:value-type="float" office:value="374.57" table:style-name="ce6">
            <text:p><text:s/>374,5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273.77999999999997" table:style-name="ce6">
            <text:p><text:s/>273,7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1051.54" table:style-name="ce6">
            <text:p><text:s/>1.051,5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45.58" table:style-name="ce6">
            <text:p><text:s/>45,5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59.9" table:style-name="ce6">
            <text:p><text:s/>59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47.3" table:style-name="ce6">
            <text:p><text:s/>47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11-19T00:00:00" table:style-name="ce5">
            <text:p>19/11/2025 00:00</text:p>
          </table:table-cell>
          <table:table-cell office:value-type="float" office:value="859" table:style-name="ce6">
            <text:p><text:s/>859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11-19T00:00:00" table:style-name="ce5">
            <text:p>19/11/2025 00:00</text:p>
          </table:table-cell>
          <table:table-cell office:value-type="float" office:value="352.04" table:style-name="ce6">
            <text:p><text:s/>352,0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5-12-30T00:00:00" table:style-name="ce5">
            <text:p>30/12/2025 00:00</text:p>
          </table:table-cell>
          <table:table-cell office:value-type="float" office:value="1042.04" table:style-name="ce6">
            <text:p><text:s/>1.042,0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6-01-12T00:00:00" table:style-name="ce5">
            <text:p>12/01/2026 00:00</text:p>
          </table:table-cell>
          <table:table-cell office:value-type="float" office:value="145.08000000000001" table:style-name="ce6">
            <text:p><text:s/>145,0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KITT BENCKISER HEALTCARE <text:s/>SPA</text:p>
          </table:table-cell>
          <table:table-cell office:value-type="date" office:date-value="2026-02-23T00:00:00" table:style-name="ce5">
            <text:p>23/02/2026 00:00</text:p>
          </table:table-cell>
          <table:table-cell office:value-type="float" office:value="143.87" table:style-name="ce6">
            <text:p><text:s/>143,8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ORDATI SPA<text:s text:c="59"/>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439.68" table:style-name="ce6">
            <text:p><text:s/>439,6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ORDATI SPA<text:s text:c="59"/></text:p>
          </table:table-cell>
          <table:table-cell office:value-type="date" office:date-value="2025-12-09T00:00:00" table:style-name="ce5">
            <text:p>09/12/2025 00:00</text:p>
          </table:table-cell>
          <table:table-cell office:value-type="float" office:value="104" table:style-name="ce6">
            <text:p><text:s/>104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ORDATI SPA<text:s text:c="59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474.66" table:style-name="ce6">
            <text:p><text:s/>474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ORDATI SPA<text:s text:c="59"/></text:p>
          </table:table-cell>
          <table:table-cell office:value-type="date" office:date-value="2025-10-27T00:00:00" table:style-name="ce5">
            <text:p>27/10/2025 00:00</text:p>
          </table:table-cell>
          <table:table-cell office:value-type="float" office:value="280.66000000000003" table:style-name="ce6">
            <text:p><text:s/>280,6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6-01-28T00:00:00" table:style-name="ce5">
            <text:p>28/01/2026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.B. SERVIZI SRL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600" table:style-name="ce6">
            <text:p><text:s/>600,00<text:s text:c="3"/></text:p>
          </table:table-cell>
          <table:table-cell office:value-type="string" table:style-name="ce1">
            <text:p>pulizia loc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FETY <text:s/>SPA</text:p>
          </table:table-cell>
          <table:table-cell office:value-type="date" office:date-value="2025-07-22T00:00:00" table:style-name="ce5">
            <text:p>22/07/2025 00:00</text:p>
          </table:table-cell>
          <table:table-cell office:value-type="float" office:value="287.10000000000002" table:style-name="ce6">
            <text:p><text:s/>287,1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FETY <text:s/>SPA</text:p>
          </table:table-cell>
          <table:table-cell office:value-type="date" office:date-value="2025-08-13T00:00:00" table:style-name="ce5">
            <text:p>13/08/2025 00:00</text:p>
          </table:table-cell>
          <table:table-cell office:value-type="float" office:value="197.5" table:style-name="ce6">
            <text:p><text:s/>197,5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FETY <text:s/>SPA</text:p>
          </table:table-cell>
          <table:table-cell office:value-type="date" office:date-value="2025-11-19T00:00:00" table:style-name="ce5">
            <text:p>19/11/2025 00:00</text:p>
          </table:table-cell>
          <table:table-cell office:value-type="float" office:value="1345.2" table:style-name="ce6">
            <text:p><text:s/>1.345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FETY <text:s/>SPA</text:p>
          </table:table-cell>
          <table:table-cell office:value-type="date" office:date-value="2025-12-09T00:00:00" table:style-name="ce5">
            <text:p>09/12/2025 00:00</text:p>
          </table:table-cell>
          <table:table-cell office:value-type="float" office:value="58.8" table:style-name="ce6">
            <text:p><text:s/>58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1072.9000000000001" table:style-name="ce6">
            <text:p><text:s/>1.072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5-08-18T00:00:00" table:style-name="ce5">
            <text:p>18/08/2025 00:00</text:p>
          </table:table-cell>
          <table:table-cell office:value-type="float" office:value="322.55" table:style-name="ce6">
            <text:p><text:s/>322,5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5-10-21T00:00:00" table:style-name="ce5">
            <text:p>21/10/2025 00:00</text:p>
          </table:table-cell>
          <table:table-cell office:value-type="float" office:value="35.01" table:style-name="ce6">
            <text:p><text:s/>35,0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1114.52" table:style-name="ce6">
            <text:p><text:s/>1.114,5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5-11-25T00:00:00" table:style-name="ce5">
            <text:p>25/11/2025 00:00</text:p>
          </table:table-cell>
          <table:table-cell office:value-type="float" office:value="140.6" table:style-name="ce6">
            <text:p><text:s/>140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6-02-23T00:00:00" table:style-name="ce5">
            <text:p>23/02/2026 00:00</text:p>
          </table:table-cell>
          <table:table-cell office:value-type="float" office:value="111" table:style-name="ce6">
            <text:p><text:s/>111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DOZ SPA<text:s text:c="62"/></text:p>
          </table:table-cell>
          <table:table-cell office:value-type="date" office:date-value="2026-02-23T00:00:00" table:style-name="ce5">
            <text:p>23/02/2026 00:00</text:p>
          </table:table-cell>
          <table:table-cell office:value-type="float" office:value="1079.71" table:style-name="ce6">
            <text:p><text:s/>1.079,7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CHWABE PHARMA ITALIA SRL</text:p>
          </table:table-cell>
          <table:table-cell office:value-type="date" office:date-value="2025-04-28T00:00:00" table:style-name="ce5">
            <text:p>28/04/2025 00:00</text:p>
          </table:table-cell>
          <table:table-cell office:value-type="float" office:value="-32.409999999999997" table:style-name="ce6">
            <text:p>-32,4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CHWABE PHARMA ITALIA SRL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470.4" table:style-name="ce6">
            <text:p><text:s/>470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CHWABE PHARMA ITALIA SRL</text:p>
          </table:table-cell>
          <table:table-cell office:value-type="date" office:date-value="2026-03-26T00:00:00" table:style-name="ce5">
            <text:p>26/03/2026 00:00</text:p>
          </table:table-cell>
          <table:table-cell office:value-type="float" office:value="1850.75" table:style-name="ce6">
            <text:p><text:s/>1.850,7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S PHARMACY SRL</text:p>
          </table:table-cell>
          <table:table-cell office:value-type="date" office:date-value="2025-05-05T00:00:00" table:style-name="ce5">
            <text:p>05/05/2025 00:00</text:p>
          </table:table-cell>
          <table:table-cell office:value-type="float" office:value="608" table:style-name="ce6">
            <text:p><text:s/>608,0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S PHARMACY SRL</text:p>
          </table:table-cell>
          <table:table-cell office:value-type="date" office:date-value="2025-08-31T00:00:00" table:style-name="ce5">
            <text:p>31/08/2025 00:00</text:p>
          </table:table-cell>
          <table:table-cell office:value-type="float" office:value="285" table:style-name="ce6">
            <text:p><text:s/>285,0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S PHARMACY SRL</text:p>
          </table:table-cell>
          <table:table-cell office:value-type="date" office:date-value="2025-09-02T00:00:00" table:style-name="ce5">
            <text:p>02/09/2025 00:00</text:p>
          </table:table-cell>
          <table:table-cell office:value-type="float" office:value="1187.5" table:style-name="ce6">
            <text:p><text:s/>1.187,50<text:s text:c="3"/></text:p>
          </table:table-cell>
          <table:table-cell office:value-type="string" table:style-name="ce1">
            <text:p>collaborazioni professional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PA SOCIETA' PRODOTTI ANTIBIOTICI SPA<text:s text:c="35"/>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608.02" table:style-name="ce6">
            <text:p><text:s/>608,0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UDIO CON.TEC SRL</text:p>
          </table:table-cell>
          <table:table-cell office:value-type="date" office:date-value="2025-04-16T00:00:00" table:style-name="ce5">
            <text:p>16/04/2025 00:00</text:p>
          </table:table-cell>
          <table:table-cell office:value-type="float" office:value="375" table:style-name="ce6">
            <text:p><text:s/>375,00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UDIO CON.TEC SRL</text:p>
          </table:table-cell>
          <table:table-cell office:value-type="date" office:date-value="2025-06-23T00:00:00" table:style-name="ce5">
            <text:p>23/06/2025 00:00</text:p>
          </table:table-cell>
          <table:table-cell office:value-type="float" office:value="2234.6999999999998" table:style-name="ce6">
            <text:p><text:s/>2.234,70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UDIO CON.TEC SRL</text:p>
          </table:table-cell>
          <table:table-cell office:value-type="date" office:date-value="2025-07-25T00:00:00" table:style-name="ce5">
            <text:p>25/07/2025 00:00</text:p>
          </table:table-cell>
          <table:table-cell office:value-type="float" office:value="375" table:style-name="ce6">
            <text:p><text:s/>375,00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UDIO CON.TEC SRL</text:p>
          </table:table-cell>
          <table:table-cell office:value-type="date" office:date-value="2025-11-13T00:00:00" table:style-name="ce5">
            <text:p>13/11/2025 00:00</text:p>
          </table:table-cell>
          <table:table-cell office:value-type="float" office:value="375" table:style-name="ce6">
            <text:p><text:s/>375,00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TUDIO CON.TEC SRL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1870" table:style-name="ce6">
            <text:p><text:s/>1.870,00<text:s text:c="3"/></text:p>
          </table:table-cell>
          <table:table-cell office:value-type="string" table:style-name="ce1">
            <text:p>consulenz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1519.69" table:style-name="ce6">
            <text:p><text:s/>1.519,6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80.95" table:style-name="ce6">
            <text:p><text:s/>80,9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5-09-08T00:00:00" table:style-name="ce5">
            <text:p>08/09/2025 00:00</text:p>
          </table:table-cell>
          <table:table-cell office:value-type="float" office:value="1828.3" table:style-name="ce6">
            <text:p><text:s/>1.828,3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5-09-30T00:00:00" table:style-name="ce5">
            <text:p>30/09/2025 00:00</text:p>
          </table:table-cell>
          <table:table-cell office:value-type="float" office:value="53.85" table:style-name="ce6">
            <text:p><text:s/>53,8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21.48" table:style-name="ce6">
            <text:p><text:s/>121,4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5-12-02T00:00:00" table:style-name="ce5">
            <text:p>02/12/2025 00:00</text:p>
          </table:table-cell>
          <table:table-cell office:value-type="float" office:value="380" table:style-name="ce6">
            <text:p><text:s/>380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103.37" table:style-name="ce6">
            <text:p><text:s/>103,3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6-01-08T00:00:00" table:style-name="ce5">
            <text:p>08/01/2026 00:00</text:p>
          </table:table-cell>
          <table:table-cell office:value-type="float" office:value="1610.76" table:style-name="ce6">
            <text:p><text:s/>1.610,7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EVA ITALIA SRL<text:s text:c="57"/></text:p>
          </table:table-cell>
          <table:table-cell office:value-type="date" office:date-value="2026-02-23T00:00:00" table:style-name="ce5">
            <text:p>23/02/2026 00:00</text:p>
          </table:table-cell>
          <table:table-cell office:value-type="float" office:value="804.2" table:style-name="ce6">
            <text:p><text:s/>804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HERAS CONSUMER HEALTH SRL</text:p>
          </table:table-cell>
          <table:table-cell office:value-type="date" office:date-value="2026-02-09T00:00:00" table:style-name="ce5">
            <text:p>09/02/2026 00:00</text:p>
          </table:table-cell>
          <table:table-cell office:value-type="float" office:value="528.4" table:style-name="ce6">
            <text:p><text:s/>528,4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5-12T00:00:00" table:style-name="ce5">
            <text:p>12/05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5-12T00:00:00" table:style-name="ce5">
            <text:p>12/05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5-12T00:00:00" table:style-name="ce5">
            <text:p>12/05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6-09T00:00:00" table:style-name="ce5">
            <text:p>09/06/2025 00:00</text:p>
          </table:table-cell>
          <table:table-cell office:value-type="float" office:value="101.9" table:style-name="ce6">
            <text:p><text:s/>101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6-09T00:00:00" table:style-name="ce5">
            <text:p>09/06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6-09T00:00:00" table:style-name="ce5">
            <text:p>09/06/2025 00:00</text:p>
          </table:table-cell>
          <table:table-cell office:value-type="float" office:value="88.34" table:style-name="ce6">
            <text:p><text:s/>8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7-11T00:00:00" table:style-name="ce5">
            <text:p>11/07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7-11T00:00:00" table:style-name="ce5">
            <text:p>11/07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7-11T00:00:00" table:style-name="ce5">
            <text:p>11/07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8-11T00:00:00" table:style-name="ce5">
            <text:p>11/08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8-11T00:00:00" table:style-name="ce5">
            <text:p>11/08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8-11T00:00:00" table:style-name="ce5">
            <text:p>11/08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9-10T00:00:00" table:style-name="ce5">
            <text:p>10/09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9-10T00:00:00" table:style-name="ce5">
            <text:p>10/09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09-10T00:00:00" table:style-name="ce5">
            <text:p>10/09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0-13T00:00:00" table:style-name="ce5">
            <text:p>13/10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0-13T00:00:00" table:style-name="ce5">
            <text:p>13/10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0-13T00:00:00" table:style-name="ce5">
            <text:p>13/10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1-10T00:00:00" table:style-name="ce5">
            <text:p>10/11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2-11T00:00:00" table:style-name="ce5">
            <text:p>11/12/2025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2-11T00:00:00" table:style-name="ce5">
            <text:p>11/12/2025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5-12-11T00:00:00" table:style-name="ce5">
            <text:p>11/12/2025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6-01-12T00:00:00" table:style-name="ce5">
            <text:p>12/01/2026 00:00</text:p>
          </table:table-cell>
          <table:table-cell office:value-type="float" office:value="96.9" table:style-name="ce6">
            <text:p><text:s/>96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6-01-12T00:00:00" table:style-name="ce5">
            <text:p>12/01/2026 00:00</text:p>
          </table:table-cell>
          <table:table-cell office:value-type="float" office:value="33.9" table:style-name="ce6">
            <text:p><text:s/>33,90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IM SPA</text:p>
          </table:table-cell>
          <table:table-cell office:value-type="date" office:date-value="2026-01-12T00:00:00" table:style-name="ce5">
            <text:p>12/01/2026 00:00</text:p>
          </table:table-cell>
          <table:table-cell office:value-type="float" office:value="78.34" table:style-name="ce6">
            <text:p><text:s/>78,34<text:s text:c="3"/></text:p>
          </table:table-cell>
          <table:table-cell office:value-type="string" table:style-name="ce1">
            <text:p>telefonich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WA PHARMACEUTICAL SPA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360.36" table:style-name="ce6">
            <text:p><text:s/>360,3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WA PHARMACEUTICAL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391.15" table:style-name="ce6">
            <text:p><text:s/>391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WA PHARMACEUTICAL SPA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108.06" table:style-name="ce6">
            <text:p><text:s/>108,0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WA PHARMACEUTICAL SPA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89.57" table:style-name="ce6">
            <text:p><text:s/>89,5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WA PHARMACEUTICAL SPA</text:p>
          </table:table-cell>
          <table:table-cell office:value-type="date" office:date-value="2025-12-19T00:00:00" table:style-name="ce5">
            <text:p>19/12/2025 00:00</text:p>
          </table:table-cell>
          <table:table-cell office:value-type="float" office:value="953.55" table:style-name="ce6">
            <text:p><text:s/>953,5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NISERVICES SRL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167.2" table:style-name="ce6">
            <text:p><text:s/>1.167,20<text:s text:c="3"/></text:p>
          </table:table-cell>
          <table:table-cell office:value-type="string" table:style-name="ce1">
            <text:p>spese diverse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16.2" table:style-name="ce6">
            <text:p><text:s/>16,2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6912.51" table:style-name="ce6">
            <text:p><text:s/>6.912,5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4957.32" table:style-name="ce6">
            <text:p><text:s/>4.957,3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5-26T00:00:00" table:style-name="ce5">
            <text:p>26/05/2025 00:00</text:p>
          </table:table-cell>
          <table:table-cell office:value-type="float" office:value="-17.68" table:style-name="ce6">
            <text:p>-17,6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39.15" table:style-name="ce6">
            <text:p><text:s/>39,1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5151.57" table:style-name="ce6">
            <text:p><text:s/>5.151,5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7274.73" table:style-name="ce6">
            <text:p><text:s/>7.274,7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6-26T00:00:00" table:style-name="ce5">
            <text:p>26/06/2025 00:00</text:p>
          </table:table-cell>
          <table:table-cell office:value-type="float" office:value="-117.53" table:style-name="ce6">
            <text:p>-117,5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29.7" table:style-name="ce6">
            <text:p><text:s/>29,7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6625.46" table:style-name="ce6">
            <text:p><text:s/>6.625,4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7462.56" table:style-name="ce6">
            <text:p><text:s/>7.462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7-28T00:00:00" table:style-name="ce5">
            <text:p>28/07/2025 00:00</text:p>
          </table:table-cell>
          <table:table-cell office:value-type="float" office:value="-10.88" table:style-name="ce6">
            <text:p>-10,8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5042.46" table:style-name="ce6">
            <text:p><text:s/>5.042,4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27" table:style-name="ce6">
            <text:p><text:s/>27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5340.98" table:style-name="ce6">
            <text:p><text:s/>5.340,9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5900.37" table:style-name="ce6">
            <text:p><text:s/>5.900,3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21.6" table:style-name="ce6">
            <text:p><text:s/>21,6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-97.79" table:style-name="ce6">
            <text:p>-97,7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3756.73" table:style-name="ce6">
            <text:p><text:s/>3.756,7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13.5" table:style-name="ce6">
            <text:p><text:s/>13,5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6007.24" table:style-name="ce6">
            <text:p><text:s/>6.007,2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-23.45" table:style-name="ce6">
            <text:p>-23,4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0-29T00:00:00" table:style-name="ce5">
            <text:p>29/10/2025 00:00</text:p>
          </table:table-cell>
          <table:table-cell office:value-type="float" office:value="4629.87" table:style-name="ce6">
            <text:p><text:s/>4.629,8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25.97" table:style-name="ce6">
            <text:p><text:s/>25,9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6447.94" table:style-name="ce6">
            <text:p><text:s/>6.447,9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7922.73" table:style-name="ce6">
            <text:p><text:s/>7.922,73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1-26T00:00:00" table:style-name="ce5">
            <text:p>26/11/2025 00:00</text:p>
          </table:table-cell>
          <table:table-cell office:value-type="float" office:value="-147.9" table:style-name="ce6">
            <text:p>-147,9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5533.49" table:style-name="ce6">
            <text:p><text:s/>5.533,4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6.75" table:style-name="ce6">
            <text:p><text:s/>6,7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4684.4399999999996" table:style-name="ce6">
            <text:p><text:s/>4.684,4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5-12-29T00:00:00" table:style-name="ce5">
            <text:p>29/12/2025 00:00</text:p>
          </table:table-cell>
          <table:table-cell office:value-type="float" office:value="-16.45" table:style-name="ce6">
            <text:p>-16,4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0.55" table:style-name="ce6">
            <text:p><text:s/>10,5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5889.22" table:style-name="ce6">
            <text:p><text:s/>5.889,2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4742.34" table:style-name="ce6">
            <text:p><text:s/>4.742,3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2224.9499999999998" table:style-name="ce6">
            <text:p><text:s/>2.224,9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.I.M. SRL Vendita Ingrosso Medicinali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-17.71" table:style-name="ce6">
            <text:p>-17,71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17.940000000000001" table:style-name="ce6">
            <text:p><text:s/>17,9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08-25T00:00:00" table:style-name="ce5">
            <text:p>25/08/2025 00:00</text:p>
          </table:table-cell>
          <table:table-cell office:value-type="float" office:value="4028" table:style-name="ce6">
            <text:p><text:s/>4.028,0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135.29" table:style-name="ce6">
            <text:p><text:s/>135,29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09-25T00:00:00" table:style-name="ce5">
            <text:p>25/09/2025 00:00</text:p>
          </table:table-cell>
          <table:table-cell office:value-type="float" office:value="53.32" table:style-name="ce6">
            <text:p><text:s/>53,3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93.56" table:style-name="ce6">
            <text:p><text:s/>93,5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4248.3599999999997" table:style-name="ce6">
            <text:p><text:s/>4.248,3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5-12-23T00:00:00" table:style-name="ce5">
            <text:p>23/12/2025 00:00</text:p>
          </table:table-cell>
          <table:table-cell office:value-type="float" office:value="29.38" table:style-name="ce6">
            <text:p><text:s/>29,3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36.65" table:style-name="ce6">
            <text:p><text:s/>136,65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ATRIS ITALIA SRL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26.34" table:style-name="ce6">
            <text:p><text:s/>26,34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VISOL SRL</text:p>
          </table:table-cell>
          <table:table-cell office:value-type="date" office:date-value="2026-01-27T00:00:00" table:style-name="ce5">
            <text:p>27/01/2026 00:00</text:p>
          </table:table-cell>
          <table:table-cell office:value-type="float" office:value="108.36" table:style-name="ce6">
            <text:p><text:s/>108,36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VISOL SRL</text:p>
          </table:table-cell>
          <table:table-cell office:value-type="date" office:date-value="2026-02-25T00:00:00" table:style-name="ce5">
            <text:p>25/02/2026 00:00</text:p>
          </table:table-cell>
          <table:table-cell office:value-type="float" office:value="164.48" table:style-name="ce6">
            <text:p><text:s/>164,4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AMBON <text:s/>ITALIA SRL<text:s text:c="54"/></text:p>
          </table:table-cell>
          <table:table-cell office:value-type="date" office:date-value="2025-08-04T00:00:00" table:style-name="ce5">
            <text:p>04/08/2025 00:00</text:p>
          </table:table-cell>
          <table:table-cell office:value-type="float" office:value="521.77" table:style-name="ce6">
            <text:p><text:s/>521,77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AMBON <text:s/>ITALIA SRL<text:s text:c="54"/></text:p>
          </table:table-cell>
          <table:table-cell office:value-type="date" office:date-value="2025-09-23T00:00:00" table:style-name="ce5">
            <text:p>23/09/2025 00:00</text:p>
          </table:table-cell>
          <table:table-cell office:value-type="float" office:value="470.82" table:style-name="ce6">
            <text:p><text:s/>470,82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AMBON <text:s/>ITALIA SRL<text:s text:c="54"/></text:p>
          </table:table-cell>
          <table:table-cell office:value-type="date" office:date-value="2025-12-16T00:00:00" table:style-name="ce5">
            <text:p>16/12/2025 00:00</text:p>
          </table:table-cell>
          <table:table-cell office:value-type="float" office:value="2380.7800000000002" table:style-name="ce6">
            <text:p><text:s/>2.380,78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ETA FARMACEUTICI SPA<text:s text:c="51"/></text:p>
          </table:table-cell>
          <table:table-cell office:value-type="date" office:date-value="2026-02-17T00:00:00" table:style-name="ce5">
            <text:p>17/02/2026 00:00</text:p>
          </table:table-cell>
          <table:table-cell office:value-type="float" office:value="1420.8" table:style-name="ce6">
            <text:p><text:s/>1.420,8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ZETA FARMACEUTICI SPA<text:s text:c="51"/></text:p>
          </table:table-cell>
          <table:table-cell office:value-type="date" office:date-value="2026-04-09T00:00:00" table:style-name="ce5">
            <text:p>09/04/2026 00:00</text:p>
          </table:table-cell>
          <table:table-cell office:value-type="float" office:value="785.1" table:style-name="ce6">
            <text:p><text:s/>785,10<text:s text:c="3"/></text:p>
          </table:table-cell>
          <table:table-cell office:value-type="string" table:style-name="ce1">
            <text:p>acq.farmaci e parfarmaci</text:p>
          </table:table-cell>
          <table:table-cell table:number-columns-repeated="16380"/>
        </table:table-row>
        <table:table-row table:style-name="ro1">
          <table:table-cell table:number-columns-repeated="2" table:style-name="ce1"/>
          <table:table-cell office:value-type="float" office:value="880159.89" table:formula="msoxl:=SUM(C3:C626)" table:style-name="ce6">
            <text:p><text:s/>880.159,89<text:s text:c="3"/></text:p>
          </table:table-cell>
          <table:table-cell table:number-columns-repeated="16381" table:style-name="ce1"/>
        </table:table-row>
        <table:table-row table:number-rows-repeated="1047949" table:style-name="ro1">
          <table:table-cell table:number-columns-repeated="16384"/>
        </table:table-row>
      </table:table>
      <table:database-ranges>
        <table:database-range table:target-range-address="dati_pagamento.A2:dati_pagamento.C626" table:on-update-keep-size="false" table:on-update-keep-styles="true" table:refresh-delay="false">
          <table:database-source-sql table:database-name="DRIVER=SQL Server;SERVER=DESKTOP-M8DLOC1;UID=Utente;Trusted_Connection=Yes;APP=Microsoft Office from Arca;WSID=DESKTOP-M8DLOC1;DATABASE=ADB_FARMACIA_NUOVO_1" table:sql-statement="Exec SP_ExecuteSql N'Set Transaction Isolation Level Read Uncommitted; &#10;Declare  @DataMaxPagamento SmallDateTime&#10;&#10;Select  @DataMaxPagamento = Null&#10;&#10;SELECT&#10;     SC.Cd_CF&#10; , CF_Descrizione  = CF.Descrizione&#10; , SC.DataFattura&#10; , SC.NumFattura&#10; , SC.Protocollo&#10; , SC.DataScadenza&#10; , SC.DataPagamento&#10; , SC.PartNum&#10; , SC.PartAnno&#10; , SC.TipoRata&#10; , SC_Descrizione  = SC.Descrizione&#10; , SC.NumEffetto&#10; , SC.TotEffetti&#10; , SC.ImportoE&#10; , SC.Cd_VL&#10; , VL.PicSep&#10; , SC.Cambio&#10; , SC.Decimali&#10; , SC.ImportoV&#10; , SC.Bloccata&#10; , SC.Emessa&#10; , SC.Contabilizzata&#10; , SC.Insoluta&#10; , Pagata    = Convert(bit, &#10;        Case &#10;         When SC.Pagata = 0 &#10;          then 0&#10;         When SC.Pagata = 1 And @DataMaxPagamento Is Not Null And SC.DataPagamento &gt; @DataMaxPagamento  &#10;          then 0 &#10;         Else &#10;          1 &#10;        end )&#10; , PagataPost   = Convert(bit, &#10;        Case &#10;         When SC.Pagata = 1 And @DataMaxPagamento Is Not Null And SC.DataPagamento &gt; @DataMaxPagamento  &#10;          then 1 &#10;         else &#10;          0 &#10;        end )&#10; , SC.Cd_PG&#10; , SC.Cd_AbiCab&#10; , SC.BicCode&#10; , SC.Id_SC_P_Ins&#10; , SC.Cig&#10; , SC.Cup&#10; , SC.FTE_TipoPagamento &#10; , ImportoDaPagareV  = SC.ImportoV * ~Convert(bit, &#10;            Case &#10;             When SC.Pagata = 0 &#10;              then 0&#10;             When SC.Pagata = 1 And @DataMaxPagamento Is Not Null And SC.DataPagamento &gt; @DataMaxPagamento  &#10;              then 0 &#10;             Else &#10;              1 &#10;            end )&#10; , ImportoDaPagareE  = SC.ImportoE * ~Convert(bit, &#10;            Case &#10;             When SC.Pagata = 0 &#10;              then 0&#10;             When SC.Pagata = 1 And @DataMaxPagamento Is Not Null And SC.DataPagamento &gt; @DataMaxPagamento  &#10;              then 0 &#10;             Else &#10;              1 &#10;            end )&#10; , SegnoCF    = (Case CF.Cliente When 1 Then 1 Else -1 End)&#10; , CF_Cliente   = CF.Cliente&#10;From    SC&#10; Inner Join CF        ON CF.Cd_CF     = SC.Cd_CF&#10; Left  Join VL        ON SC.Cd_VL     = VL.Cd_VL&#10; Left  Join CGMovT   ON SC.Id_CGMovT     = CGMovT.Id_CGMovT&#10; Left  Join DOTes   ON Sc.Id_DOTes    = DoTes.Id_DOTes&#10; Left  Join SCDistinta  ON SC.Id_ScDistinta  = SCDistinta.Id_ScDistinta&#10; Left  Join  FactoringProject ON FactoringProject.Id_FactoringProject = DoTes.Id_FactoringProject&#10;Where&#10;  (SC.Cd_CF LIKE ''F%'') And Left(SC.Cd_CF, 1) = ''F'' And (SC.DataFattura &gt;= ''20250401'' AND SC.DataFattura &lt;= ''20251231'') AND ( Sc.Insoluta = 0 ) AND Sc.TipoRata IN ( ''R'', ''P'', ''L'', ''C'', ''T'', ''B'', ''A'', ''D'', ''I'', ''M'') &#10;Order by&#10; SC.DataFattura, SC.DataScadenza&#10;&#10;'"/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7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35P0">
      <number:text> </number:text>
      <number:number number:decimal-places="2" number:min-integer-digits="1" number:grouping="true"/>
      <number:text>   </number:text>
    </number:number-style>
    <number:number-style style:name="N35P1">
      <number:text>-</number:text>
      <number:number number:decimal-places="2" number:min-integer-digits="1" number:grouping="true"/>
      <number:text>   </number:text>
    </number:number-style>
    <number:number-style style:name="N35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Utente</meta:initial-creator>
    <dc:creator>Utente</dc:creator>
    <meta:creation-date>2026-06-29T16:22:01Z</meta:creation-date>
    <dc:date>2026-06-30T13:12:31Z</dc:date>
  </office:meta>
</office:document-meta>
</file>