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808080"/>
      <style:text-properties fo:color="#FFFFFF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background-color="#80808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27"/>
    <style:style style:name="ce5" style:family="table-cell" style:parent-style-name="Migliaia" style:data-style-name="N35"/>
    <style:style style:name="ce6" style:family="table-cell" style:parent-style-name="Default" style:data-style-name="N0">
      <style:table-cell-properties fo:background-color="#FFFF00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fo:background-color="#FFFF00"/>
    </style:style>
    <style:style style:name="ce8" style:family="table-cell" style:parent-style-name="Default" style:data-style-name="N36">
      <style:table-cell-properties fo:background-color="#FFFF00"/>
      <style:text-properties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5.74145833333333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2.936875cm" style:use-optimal-column-width="true"/>
    </style:style>
    <style:style style:name="co4" style:family="table-column">
      <style:table-column-properties fo:break-before="auto" style:column-width="2.43416666666667cm" style:use-optimal-column-width="true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3812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empestività_da_pubbl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16378" table:default-cell-style-name="ce1"/>
        <table:table-row table:style-name="ro1">
          <table:table-cell office:value-type="string" table:style-name="ce6">
            <text:p>indice tempestività dei pagamenti 2-3-4 trimestre 2025</text:p>
          </table:table-cell>
          <table:table-cell table:style-name="ce6"/>
          <table:table-cell table:style-name="ce7"/>
          <table:table-cell table:number-columns-repeated="2" table:style-name="ce1"/>
          <table:table-cell office:value-type="float" office:value="-4.1884837083407636" table:formula="msoxl:=F627/D627" table:style-name="ce8">
            <text:p>-4,188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CF_Descrizione</text:p>
          </table:table-cell>
          <table:table-cell office:value-type="string" table:style-name="ce3">
            <text:p>DataScadenza</text:p>
          </table:table-cell>
          <table:table-cell office:value-type="string" table:style-name="ce3">
            <text:p>DataPagamento</text:p>
          </table:table-cell>
          <table:table-cell office:value-type="string" table:style-name="ce3">
            <text:p>importo</text:p>
          </table:table-cell>
          <table:table-cell office:value-type="string" table:style-name="ce3">
            <text:p>pag.<text:s/></text:p>
          </table:table-cell>
          <table:table-cell office:value-type="string" table:style-name="ce3">
            <text:p>F imp. X n.gg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12-12T00:00:00" table:style-name="ce4">
            <text:p>12/12/2025 00:00</text:p>
          </table:table-cell>
          <table:table-cell office:value-type="date" office:date-value="2025-12-12T00:00:00" table:style-name="ce4">
            <text:p>12/12/2025 00:00</text:p>
          </table:table-cell>
          <table:table-cell office:value-type="float" office:value="305" table:style-name="ce5">
            <text:p><text:s/>305,00<text:s text:c="3"/></text:p>
          </table:table-cell>
          <table:table-cell office:value-type="float" office:value="0" table:formula="msoxl:=C3-B3" table:style-name="ce1">
            <text:p>0</text:p>
          </table:table-cell>
          <table:table-cell office:value-type="float" office:value="0" table:formula="msoxl:=D3*E3" table:style-name="ce1">
            <text:p>0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09-24T00:00:00" table:style-name="ce4">
            <text:p>24/09/2025 00:00</text:p>
          </table:table-cell>
          <table:table-cell office:value-type="date" office:date-value="2025-09-23T00:00:00" table:style-name="ce4">
            <text:p>23/09/2025 00:00</text:p>
          </table:table-cell>
          <table:table-cell office:value-type="float" office:value="280.60000000000002" table:style-name="ce5">
            <text:p><text:s/>280,60<text:s text:c="3"/></text:p>
          </table:table-cell>
          <table:table-cell office:value-type="float" office:value="-1" table:formula="msoxl:=C4-B4" table:style-name="ce1">
            <text:p>-1</text:p>
          </table:table-cell>
          <table:table-cell office:value-type="float" office:value="-280.60000000000002" table:formula="msoxl:=D4*E4" table:style-name="ce1">
            <text:p>-280,6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6-01-03T00:00:00" table:style-name="ce4">
            <text:p>03/01/2026 00:00</text:p>
          </table:table-cell>
          <table:table-cell office:value-type="date" office:date-value="2025-12-30T00:00:00" table:style-name="ce4">
            <text:p>30/12/2025 00:00</text:p>
          </table:table-cell>
          <table:table-cell office:value-type="float" office:value="228.01" table:style-name="ce5">
            <text:p><text:s/>228,01<text:s text:c="3"/></text:p>
          </table:table-cell>
          <table:table-cell office:value-type="float" office:value="-4" table:formula="msoxl:=C5-B5" table:style-name="ce1">
            <text:p>-4</text:p>
          </table:table-cell>
          <table:table-cell office:value-type="float" office:value="-912.04" table:formula="msoxl:=D5*E5" table:style-name="ce1">
            <text:p>-912,04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07-19T00:00:00" table:style-name="ce4">
            <text:p>19/07/2025 00:00</text:p>
          </table:table-cell>
          <table:table-cell office:value-type="date" office:date-value="2025-07-17T00:00:00" table:style-name="ce4">
            <text:p>17/07/2025 00:00</text:p>
          </table:table-cell>
          <table:table-cell office:value-type="float" office:value="1698.06" table:style-name="ce5">
            <text:p><text:s/>1.698,06<text:s text:c="3"/></text:p>
          </table:table-cell>
          <table:table-cell office:value-type="float" office:value="-2" table:formula="msoxl:=C6-B6" table:style-name="ce1">
            <text:p>-2</text:p>
          </table:table-cell>
          <table:table-cell office:value-type="float" office:value="-3396.12" table:formula="msoxl:=D6*E6" table:style-name="ce1">
            <text:p>-3396,12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11-05T00:00:00" table:style-name="ce4">
            <text:p>05/11/2025 00:00</text:p>
          </table:table-cell>
          <table:table-cell office:value-type="date" office:date-value="2025-11-04T00:00:00" table:style-name="ce4">
            <text:p>04/11/2025 00:00</text:p>
          </table:table-cell>
          <table:table-cell office:value-type="float" office:value="1574.65" table:style-name="ce5">
            <text:p><text:s/>1.574,65<text:s text:c="3"/></text:p>
          </table:table-cell>
          <table:table-cell office:value-type="float" office:value="-1" table:formula="msoxl:=C7-B7" table:style-name="ce1">
            <text:p>-1</text:p>
          </table:table-cell>
          <table:table-cell office:value-type="float" office:value="-1574.65" table:formula="msoxl:=D7*E7" table:style-name="ce1">
            <text:p>-1574,65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12-23T00:00:00" table:style-name="ce4">
            <text:p>23/12/2025 00:00</text:p>
          </table:table-cell>
          <table:table-cell office:value-type="date" office:date-value="2025-12-16T00:00:00" table:style-name="ce4">
            <text:p>16/12/2025 00:00</text:p>
          </table:table-cell>
          <table:table-cell office:value-type="float" office:value="1533.92" table:style-name="ce5">
            <text:p><text:s/>1.533,92<text:s text:c="3"/></text:p>
          </table:table-cell>
          <table:table-cell office:value-type="float" office:value="-7" table:formula="msoxl:=C8-B8" table:style-name="ce1">
            <text:p>-7</text:p>
          </table:table-cell>
          <table:table-cell office:value-type="float" office:value="-10737.44" table:formula="msoxl:=D8*E8" table:style-name="ce1">
            <text:p>-10737,44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10-31T00:00:00" table:style-name="ce4">
            <text:p>31/10/2025 00:00</text:p>
          </table:table-cell>
          <table:table-cell office:value-type="date" office:date-value="2025-10-27T00:00:00" table:style-name="ce4">
            <text:p>27/10/2025 00:00</text:p>
          </table:table-cell>
          <table:table-cell office:value-type="float" office:value="784.25" table:style-name="ce5">
            <text:p><text:s/>784,25<text:s text:c="3"/></text:p>
          </table:table-cell>
          <table:table-cell office:value-type="float" office:value="-4" table:formula="msoxl:=C9-B9" table:style-name="ce1">
            <text:p>-4</text:p>
          </table:table-cell>
          <table:table-cell office:value-type="float" office:value="-3137" table:formula="msoxl:=D9*E9" table:style-name="ce1">
            <text:p>-3137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09-30T00:00:00" table:style-name="ce4">
            <text:p>30/09/2025 00:00</text:p>
          </table:table-cell>
          <table:table-cell office:value-type="date" office:date-value="2025-09-02T00:00:00" table:style-name="ce4">
            <text:p>02/09/2025 00:00</text:p>
          </table:table-cell>
          <table:table-cell office:value-type="float" office:value="106.73" table:style-name="ce5">
            <text:p><text:s/>106,73<text:s text:c="3"/></text:p>
          </table:table-cell>
          <table:table-cell office:value-type="float" office:value="-28" table:formula="msoxl:=C10-B10" table:style-name="ce1">
            <text:p>-28</text:p>
          </table:table-cell>
          <table:table-cell office:value-type="float" office:value="-2988.44" table:formula="msoxl:=D10*E10" table:style-name="ce1">
            <text:p>-2988,44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12-31T00:00:00" table:style-name="ce4">
            <text:p>31/12/2025 00:00</text:p>
          </table:table-cell>
          <table:table-cell office:value-type="date" office:date-value="2025-12-23T00:00:00" table:style-name="ce4">
            <text:p>23/12/2025 00:00</text:p>
          </table:table-cell>
          <table:table-cell office:value-type="float" office:value="1585.6" table:style-name="ce5">
            <text:p><text:s/>1.585,60<text:s text:c="3"/></text:p>
          </table:table-cell>
          <table:table-cell office:value-type="float" office:value="-8" table:formula="msoxl:=C11-B11" table:style-name="ce1">
            <text:p>-8</text:p>
          </table:table-cell>
          <table:table-cell office:value-type="float" office:value="-12684.8" table:formula="msoxl:=D11*E11" table:style-name="ce1">
            <text:p>-12684,8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10-31T00:00:00" table:style-name="ce4">
            <text:p>31/10/2025 00:00</text:p>
          </table:table-cell>
          <table:table-cell office:value-type="date" office:date-value="2025-10-27T00:00:00" table:style-name="ce4">
            <text:p>27/10/2025 00:00</text:p>
          </table:table-cell>
          <table:table-cell office:value-type="float" office:value="396" table:style-name="ce5">
            <text:p><text:s/>396,00<text:s text:c="3"/></text:p>
          </table:table-cell>
          <table:table-cell office:value-type="float" office:value="-4" table:formula="msoxl:=C12-B12" table:style-name="ce1">
            <text:p>-4</text:p>
          </table:table-cell>
          <table:table-cell office:value-type="float" office:value="-1584" table:formula="msoxl:=D12*E12" table:style-name="ce1">
            <text:p>-1584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6-02-27T00:00:00" table:style-name="ce4">
            <text:p>27/02/2026 00:00</text:p>
          </table:table-cell>
          <table:table-cell office:value-type="date" office:date-value="2026-02-25T00:00:00" table:style-name="ce4">
            <text:p>25/02/2026 00:00</text:p>
          </table:table-cell>
          <table:table-cell office:value-type="float" office:value="774.6" table:style-name="ce5">
            <text:p><text:s/>774,60<text:s text:c="3"/></text:p>
          </table:table-cell>
          <table:table-cell office:value-type="float" office:value="-2" table:formula="msoxl:=C13-B13" table:style-name="ce1">
            <text:p>-2</text:p>
          </table:table-cell>
          <table:table-cell office:value-type="float" office:value="-1549.2" table:formula="msoxl:=D13*E13" table:style-name="ce1">
            <text:p>-1549,2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06-07T00:00:00" table:style-name="ce4">
            <text:p>07/06/2025 00:00</text:p>
          </table:table-cell>
          <table:table-cell office:value-type="date" office:date-value="2025-05-15T00:00:00" table:style-name="ce4">
            <text:p>15/05/2025 00:00</text:p>
          </table:table-cell>
          <table:table-cell office:value-type="float" office:value="500" table:style-name="ce5">
            <text:p><text:s/>500,00<text:s text:c="3"/></text:p>
          </table:table-cell>
          <table:table-cell office:value-type="float" office:value="-23" table:formula="msoxl:=C14-B14" table:style-name="ce1">
            <text:p>-23</text:p>
          </table:table-cell>
          <table:table-cell office:value-type="float" office:value="-11500" table:formula="msoxl:=D14*E14" table:style-name="ce1">
            <text:p>-11500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09-21T00:00:00" table:style-name="ce4">
            <text:p>21/09/2025 00:00</text:p>
          </table:table-cell>
          <table:table-cell office:value-type="date" office:date-value="2025-09-19T00:00:00" table:style-name="ce4">
            <text:p>19/09/2025 00:00</text:p>
          </table:table-cell>
          <table:table-cell office:value-type="float" office:value="252.83" table:style-name="ce5">
            <text:p><text:s/>252,83<text:s text:c="3"/></text:p>
          </table:table-cell>
          <table:table-cell office:value-type="float" office:value="-2" table:formula="msoxl:=C15-B15" table:style-name="ce1">
            <text:p>-2</text:p>
          </table:table-cell>
          <table:table-cell office:value-type="float" office:value="-505.66" table:formula="msoxl:=D15*E15" table:style-name="ce1">
            <text:p>-505,66</text:p>
          </table:table-cell>
          <table:table-cell table:number-columns-repeated="16378"/>
        </table:table-row>
        <table:table-row table:style-name="ro2">
          <table:table-cell table:style-name="ce1"/>
          <table:table-cell office:value-type="date" office:date-value="2025-09-21T00:00:00" table:style-name="ce4">
            <text:p>21/09/2025 00:00</text:p>
          </table:table-cell>
          <table:table-cell office:value-type="date" office:date-value="2025-09-19T00:00:00" table:style-name="ce4">
            <text:p>19/09/2025 00:00</text:p>
          </table:table-cell>
          <table:table-cell office:value-type="float" office:value="252.83" table:style-name="ce5">
            <text:p><text:s/>252,83<text:s text:c="3"/></text:p>
          </table:table-cell>
          <table:table-cell office:value-type="float" office:value="-2" table:formula="msoxl:=C16-B16" table:style-name="ce1">
            <text:p>-2</text:p>
          </table:table-cell>
          <table:table-cell office:value-type="float" office:value="-505.66" table:formula="msoxl:=D16*E16" table:style-name="ce1">
            <text:p>-505,6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13T00:00:00" table:style-name="ce4">
            <text:p>13/02/2026 00:00</text:p>
          </table:table-cell>
          <table:table-cell office:value-type="date" office:date-value="2026-02-09T00:00:00" table:style-name="ce4">
            <text:p>09/02/2026 00:00</text:p>
          </table:table-cell>
          <table:table-cell office:value-type="float" office:value="3300.67" table:style-name="ce5">
            <text:p><text:s/>3.300,67<text:s text:c="3"/></text:p>
          </table:table-cell>
          <table:table-cell office:value-type="float" office:value="-4" table:formula="msoxl:=C17-B17" table:style-name="ce1">
            <text:p>-4</text:p>
          </table:table-cell>
          <table:table-cell office:value-type="float" office:value="-13202.68" table:formula="msoxl:=D17*E17" table:style-name="ce1">
            <text:p>-13202,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1T00:00:00" table:style-name="ce4">
            <text:p>21/02/2026 00:00</text:p>
          </table:table-cell>
          <table:table-cell office:value-type="date" office:date-value="2026-02-17T00:00:00" table:style-name="ce4">
            <text:p>17/02/2026 00:00</text:p>
          </table:table-cell>
          <table:table-cell office:value-type="float" office:value="45.2" table:style-name="ce5">
            <text:p><text:s/>45,20<text:s text:c="3"/></text:p>
          </table:table-cell>
          <table:table-cell office:value-type="float" office:value="-4" table:formula="msoxl:=C18-B18" table:style-name="ce1">
            <text:p>-4</text:p>
          </table:table-cell>
          <table:table-cell office:value-type="float" office:value="-180.8" table:formula="msoxl:=D18*E18" table:style-name="ce1">
            <text:p>-180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1T00:00:00" table:style-name="ce4">
            <text:p>21/02/2026 00:00</text:p>
          </table:table-cell>
          <table:table-cell office:value-type="date" office:date-value="2026-02-17T00:00:00" table:style-name="ce4">
            <text:p>17/02/2026 00:00</text:p>
          </table:table-cell>
          <table:table-cell office:value-type="float" office:value="45.2" table:style-name="ce5">
            <text:p><text:s/>45,20<text:s text:c="3"/></text:p>
          </table:table-cell>
          <table:table-cell office:value-type="float" office:value="-4" table:formula="msoxl:=C19-B19" table:style-name="ce1">
            <text:p>-4</text:p>
          </table:table-cell>
          <table:table-cell office:value-type="float" office:value="-180.8" table:formula="msoxl:=D19*E19" table:style-name="ce1">
            <text:p>-180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4-03T00:00:00" table:style-name="ce4">
            <text:p>03/04/2026 00:00</text:p>
          </table:table-cell>
          <table:table-cell office:value-type="date" office:date-value="2026-04-02T00:00:00" table:style-name="ce4">
            <text:p>02/04/2026 00:00</text:p>
          </table:table-cell>
          <table:table-cell office:value-type="float" office:value="42.83" table:style-name="ce5">
            <text:p><text:s/>42,83<text:s text:c="3"/></text:p>
          </table:table-cell>
          <table:table-cell office:value-type="float" office:value="-1" table:formula="msoxl:=C20-B20" table:style-name="ce1">
            <text:p>-1</text:p>
          </table:table-cell>
          <table:table-cell office:value-type="float" office:value="-42.83" table:formula="msoxl:=D20*E20" table:style-name="ce1">
            <text:p>-42,8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4-03T00:00:00" table:style-name="ce4">
            <text:p>03/04/2026 00:00</text:p>
          </table:table-cell>
          <table:table-cell office:value-type="date" office:date-value="2026-04-02T00:00:00" table:style-name="ce4">
            <text:p>02/04/2026 00:00</text:p>
          </table:table-cell>
          <table:table-cell office:value-type="float" office:value="42.83" table:style-name="ce5">
            <text:p><text:s/>42,83<text:s text:c="3"/></text:p>
          </table:table-cell>
          <table:table-cell office:value-type="float" office:value="-1" table:formula="msoxl:=C21-B21" table:style-name="ce1">
            <text:p>-1</text:p>
          </table:table-cell>
          <table:table-cell office:value-type="float" office:value="-42.83" table:formula="msoxl:=D21*E21" table:style-name="ce1">
            <text:p>-42,8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3-15T00:00:00" table:style-name="ce4">
            <text:p>15/03/2026 00:00</text:p>
          </table:table-cell>
          <table:table-cell office:value-type="date" office:date-value="2026-03-10T00:00:00" table:style-name="ce4">
            <text:p>10/03/2026 00:00</text:p>
          </table:table-cell>
          <table:table-cell office:value-type="float" office:value="157.4" table:style-name="ce5">
            <text:p><text:s/>157,40<text:s text:c="3"/></text:p>
          </table:table-cell>
          <table:table-cell office:value-type="float" office:value="-5" table:formula="msoxl:=C22-B22" table:style-name="ce1">
            <text:p>-5</text:p>
          </table:table-cell>
          <table:table-cell office:value-type="float" office:value="-787" table:formula="msoxl:=D22*E22" table:style-name="ce1">
            <text:p>-78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6T00:00:00" table:style-name="ce4">
            <text:p>16/09/2025 00:00</text:p>
          </table:table-cell>
          <table:table-cell office:value-type="date" office:date-value="2025-09-10T00:00:00" table:style-name="ce4">
            <text:p>10/09/2025 00:00</text:p>
          </table:table-cell>
          <table:table-cell office:value-type="float" office:value="95.25" table:style-name="ce5">
            <text:p><text:s/>95,25<text:s text:c="3"/></text:p>
          </table:table-cell>
          <table:table-cell office:value-type="float" office:value="-6" table:formula="msoxl:=C23-B23" table:style-name="ce1">
            <text:p>-6</text:p>
          </table:table-cell>
          <table:table-cell office:value-type="float" office:value="-571.5" table:formula="msoxl:=D23*E23" table:style-name="ce1">
            <text:p>-571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10T00:00:00" table:style-name="ce4">
            <text:p>10/06/2025 00:00</text:p>
          </table:table-cell>
          <table:table-cell office:value-type="date" office:date-value="2025-06-10T00:00:00" table:style-name="ce4">
            <text:p>10/06/2025 00:00</text:p>
          </table:table-cell>
          <table:table-cell office:value-type="float" office:value="5" table:style-name="ce5">
            <text:p><text:s/>5,00<text:s text:c="3"/></text:p>
          </table:table-cell>
          <table:table-cell office:value-type="float" office:value="0" table:formula="msoxl:=C24-B24" table:style-name="ce1">
            <text:p>0</text:p>
          </table:table-cell>
          <table:table-cell office:value-type="float" office:value="0" table:formula="msoxl:=D24*E24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13T00:00:00" table:style-name="ce4">
            <text:p>13/06/2025 00:00</text:p>
          </table:table-cell>
          <table:table-cell office:value-type="date" office:date-value="2025-06-13T00:00:00" table:style-name="ce4">
            <text:p>13/06/2025 00:00</text:p>
          </table:table-cell>
          <table:table-cell office:value-type="float" office:value="10" table:style-name="ce5">
            <text:p><text:s/>10,00<text:s text:c="3"/></text:p>
          </table:table-cell>
          <table:table-cell office:value-type="float" office:value="0" table:formula="msoxl:=C25-B25" table:style-name="ce1">
            <text:p>0</text:p>
          </table:table-cell>
          <table:table-cell office:value-type="float" office:value="0" table:formula="msoxl:=D25*E25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17T00:00:00" table:style-name="ce4">
            <text:p>17/01/2026 00:00</text:p>
          </table:table-cell>
          <table:table-cell office:value-type="date" office:date-value="2026-01-15T00:00:00" table:style-name="ce4">
            <text:p>15/01/2026 00:00</text:p>
          </table:table-cell>
          <table:table-cell office:value-type="float" office:value="173.7" table:style-name="ce5">
            <text:p><text:s/>173,70<text:s text:c="3"/></text:p>
          </table:table-cell>
          <table:table-cell office:value-type="float" office:value="-2" table:formula="msoxl:=C26-B26" table:style-name="ce1">
            <text:p>-2</text:p>
          </table:table-cell>
          <table:table-cell office:value-type="float" office:value="-347.4" table:formula="msoxl:=D26*E26" table:style-name="ce1">
            <text:p>-347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2T00:00:00" table:style-name="ce4">
            <text:p>22/07/2025 00:00</text:p>
          </table:table-cell>
          <table:table-cell office:value-type="float" office:value="52.5" table:style-name="ce5">
            <text:p><text:s/>52,50<text:s text:c="3"/></text:p>
          </table:table-cell>
          <table:table-cell office:value-type="float" office:value="-9" table:formula="msoxl:=C27-B27" table:style-name="ce1">
            <text:p>-9</text:p>
          </table:table-cell>
          <table:table-cell office:value-type="float" office:value="-472.5" table:formula="msoxl:=D27*E27" table:style-name="ce1">
            <text:p>-472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23T00:00:00" table:style-name="ce4">
            <text:p>23/11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17.5" table:style-name="ce5">
            <text:p><text:s/>17,50<text:s text:c="3"/></text:p>
          </table:table-cell>
          <table:table-cell office:value-type="float" office:value="-25" table:formula="msoxl:=C28-B28" table:style-name="ce1">
            <text:p>-25</text:p>
          </table:table-cell>
          <table:table-cell office:value-type="float" office:value="-437.5" table:formula="msoxl:=D28*E28" table:style-name="ce1">
            <text:p>-437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5T00:00:00" table:style-name="ce4">
            <text:p>15/08/2025 00:00</text:p>
          </table:table-cell>
          <table:table-cell office:value-type="date" office:date-value="2025-07-17T00:00:00" table:style-name="ce4">
            <text:p>17/07/2025 00:00</text:p>
          </table:table-cell>
          <table:table-cell office:value-type="float" office:value="550" table:style-name="ce5">
            <text:p><text:s/>550,00<text:s text:c="3"/></text:p>
          </table:table-cell>
          <table:table-cell office:value-type="float" office:value="-29" table:formula="msoxl:=C29-B29" table:style-name="ce1">
            <text:p>-29</text:p>
          </table:table-cell>
          <table:table-cell office:value-type="float" office:value="-15950" table:formula="msoxl:=D29*E29" table:style-name="ce1">
            <text:p>-1595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490" table:style-name="ce5">
            <text:p><text:s/>490,00<text:s text:c="3"/></text:p>
          </table:table-cell>
          <table:table-cell office:value-type="float" office:value="-2" table:formula="msoxl:=C30-B30" table:style-name="ce1">
            <text:p>-2</text:p>
          </table:table-cell>
          <table:table-cell office:value-type="float" office:value="-980" table:formula="msoxl:=D30*E30" table:style-name="ce1">
            <text:p>-98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06T00:00:00" table:style-name="ce4">
            <text:p>06/07/2025 00:00</text:p>
          </table:table-cell>
          <table:table-cell office:value-type="date" office:date-value="2025-07-02T00:00:00" table:style-name="ce4">
            <text:p>02/07/2025 00:00</text:p>
          </table:table-cell>
          <table:table-cell office:value-type="float" office:value="376.3" table:style-name="ce5">
            <text:p><text:s/>376,30<text:s text:c="3"/></text:p>
          </table:table-cell>
          <table:table-cell office:value-type="float" office:value="-4" table:formula="msoxl:=C31-B31" table:style-name="ce1">
            <text:p>-4</text:p>
          </table:table-cell>
          <table:table-cell office:value-type="float" office:value="-1505.2" table:formula="msoxl:=D31*E31" table:style-name="ce1">
            <text:p>-1505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04T00:00:00" table:style-name="ce4">
            <text:p>04/09/2025 00:00</text:p>
          </table:table-cell>
          <table:table-cell office:value-type="date" office:date-value="2025-09-01T00:00:00" table:style-name="ce4">
            <text:p>01/09/2025 00:00</text:p>
          </table:table-cell>
          <table:table-cell office:value-type="float" office:value="82.02" table:style-name="ce5">
            <text:p><text:s/>82,02<text:s text:c="3"/></text:p>
          </table:table-cell>
          <table:table-cell office:value-type="float" office:value="-3" table:formula="msoxl:=C32-B32" table:style-name="ce1">
            <text:p>-3</text:p>
          </table:table-cell>
          <table:table-cell office:value-type="float" office:value="-246.06" table:formula="msoxl:=D32*E32" table:style-name="ce1">
            <text:p>-246,0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06T00:00:00" table:style-name="ce4">
            <text:p>06/07/2025 00:00</text:p>
          </table:table-cell>
          <table:table-cell office:value-type="date" office:date-value="2025-07-02T00:00:00" table:style-name="ce4">
            <text:p>02/07/2025 00:00</text:p>
          </table:table-cell>
          <table:table-cell office:value-type="float" office:value="103.53" table:style-name="ce5">
            <text:p><text:s/>103,53<text:s text:c="3"/></text:p>
          </table:table-cell>
          <table:table-cell office:value-type="float" office:value="-4" table:formula="msoxl:=C33-B33" table:style-name="ce1">
            <text:p>-4</text:p>
          </table:table-cell>
          <table:table-cell office:value-type="float" office:value="-414.12" table:formula="msoxl:=D33*E33" table:style-name="ce1">
            <text:p>-414,1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9T00:00:00" table:style-name="ce4">
            <text:p>19/09/2025 00:00</text:p>
          </table:table-cell>
          <table:table-cell office:value-type="date" office:date-value="2025-09-15T00:00:00" table:style-name="ce4">
            <text:p>15/09/2025 00:00</text:p>
          </table:table-cell>
          <table:table-cell office:value-type="float" office:value="998.16" table:style-name="ce5">
            <text:p><text:s/>998,16<text:s text:c="3"/></text:p>
          </table:table-cell>
          <table:table-cell office:value-type="float" office:value="-4" table:formula="msoxl:=C34-B34" table:style-name="ce1">
            <text:p>-4</text:p>
          </table:table-cell>
          <table:table-cell office:value-type="float" office:value="-3992.64" table:formula="msoxl:=D34*E34" table:style-name="ce1">
            <text:p>-3992,6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18T00:00:00" table:style-name="ce4">
            <text:p>18/11/2025 00:00</text:p>
          </table:table-cell>
          <table:table-cell office:value-type="date" office:date-value="2025-11-10T00:00:00" table:style-name="ce4">
            <text:p>10/11/2025 00:00</text:p>
          </table:table-cell>
          <table:table-cell office:value-type="float" office:value="528.17999999999995" table:style-name="ce5">
            <text:p><text:s/>528,18<text:s text:c="3"/></text:p>
          </table:table-cell>
          <table:table-cell office:value-type="float" office:value="-8" table:formula="msoxl:=C35-B35" table:style-name="ce1">
            <text:p>-8</text:p>
          </table:table-cell>
          <table:table-cell office:value-type="float" office:value="-4225.4399999999996" table:formula="msoxl:=D35*E35" table:style-name="ce1">
            <text:p>-4225,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01T00:00:00" table:style-name="ce4">
            <text:p>01/11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106.23" table:style-name="ce5">
            <text:p><text:s/>106,23<text:s text:c="3"/></text:p>
          </table:table-cell>
          <table:table-cell office:value-type="float" office:value="-3" table:formula="msoxl:=C36-B36" table:style-name="ce1">
            <text:p>-3</text:p>
          </table:table-cell>
          <table:table-cell office:value-type="float" office:value="-318.69" table:formula="msoxl:=D36*E36" table:style-name="ce1">
            <text:p>-318,6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4-10T00:00:00" table:style-name="ce4">
            <text:p>10/04/2025 00:00</text:p>
          </table:table-cell>
          <table:table-cell office:value-type="date" office:date-value="2025-04-10T00:00:00" table:style-name="ce4">
            <text:p>10/04/2025 00:00</text:p>
          </table:table-cell>
          <table:table-cell office:value-type="float" office:value="181.5" table:style-name="ce5">
            <text:p><text:s/>181,50<text:s text:c="3"/></text:p>
          </table:table-cell>
          <table:table-cell office:value-type="float" office:value="0" table:formula="msoxl:=C37-B37" table:style-name="ce1">
            <text:p>0</text:p>
          </table:table-cell>
          <table:table-cell office:value-type="float" office:value="0" table:formula="msoxl:=D37*E37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05T00:00:00" table:style-name="ce4">
            <text:p>05/09/2025 00:00</text:p>
          </table:table-cell>
          <table:table-cell office:value-type="date" office:date-value="2025-09-01T00:00:00" table:style-name="ce4">
            <text:p>01/09/2025 00:00</text:p>
          </table:table-cell>
          <table:table-cell office:value-type="float" office:value="122.7" table:style-name="ce5">
            <text:p><text:s/>122,70<text:s text:c="3"/></text:p>
          </table:table-cell>
          <table:table-cell office:value-type="float" office:value="-4" table:formula="msoxl:=C38-B38" table:style-name="ce1">
            <text:p>-4</text:p>
          </table:table-cell>
          <table:table-cell office:value-type="float" office:value="-490.8" table:formula="msoxl:=D38*E38" table:style-name="ce1">
            <text:p>-490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06T00:00:00" table:style-name="ce4">
            <text:p>06/12/2025 00:00</text:p>
          </table:table-cell>
          <table:table-cell office:value-type="date" office:date-value="2025-12-02T00:00:00" table:style-name="ce4">
            <text:p>02/12/2025 00:00</text:p>
          </table:table-cell>
          <table:table-cell office:value-type="float" office:value="122.7" table:style-name="ce5">
            <text:p><text:s/>122,70<text:s text:c="3"/></text:p>
          </table:table-cell>
          <table:table-cell office:value-type="float" office:value="-4" table:formula="msoxl:=C39-B39" table:style-name="ce1">
            <text:p>-4</text:p>
          </table:table-cell>
          <table:table-cell office:value-type="float" office:value="-490.8" table:formula="msoxl:=D39*E39" table:style-name="ce1">
            <text:p>-490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3-08T00:00:00" table:style-name="ce4">
            <text:p>08/03/2026 00:00</text:p>
          </table:table-cell>
          <table:table-cell office:value-type="date" office:date-value="2026-03-03T00:00:00" table:style-name="ce4">
            <text:p>03/03/2026 00:00</text:p>
          </table:table-cell>
          <table:table-cell office:value-type="float" office:value="122.7" table:style-name="ce5">
            <text:p><text:s/>122,70<text:s text:c="3"/></text:p>
          </table:table-cell>
          <table:table-cell office:value-type="float" office:value="-5" table:formula="msoxl:=C40-B40" table:style-name="ce1">
            <text:p>-5</text:p>
          </table:table-cell>
          <table:table-cell office:value-type="float" office:value="-613.5" table:formula="msoxl:=D40*E40" table:style-name="ce1">
            <text:p>-613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09T00:00:00" table:style-name="ce4">
            <text:p>09/12/2025 00:00</text:p>
          </table:table-cell>
          <table:table-cell office:value-type="date" office:date-value="2025-12-09T00:00:00" table:style-name="ce4">
            <text:p>09/12/2025 00:00</text:p>
          </table:table-cell>
          <table:table-cell office:value-type="float" office:value="29.79" table:style-name="ce5">
            <text:p><text:s/>29,79<text:s text:c="3"/></text:p>
          </table:table-cell>
          <table:table-cell office:value-type="float" office:value="0" table:formula="msoxl:=C41-B41" table:style-name="ce1">
            <text:p>0</text:p>
          </table:table-cell>
          <table:table-cell office:value-type="float" office:value="0" table:formula="msoxl:=D41*E41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7T00:00:00" table:style-name="ce4">
            <text:p>27/10/2025 00:00</text:p>
          </table:table-cell>
          <table:table-cell office:value-type="date" office:date-value="2025-10-27T00:00:00" table:style-name="ce4">
            <text:p>27/10/2025 00:00</text:p>
          </table:table-cell>
          <table:table-cell office:value-type="float" office:value="82.38" table:style-name="ce5">
            <text:p><text:s/>82,38<text:s text:c="3"/></text:p>
          </table:table-cell>
          <table:table-cell office:value-type="float" office:value="0" table:formula="msoxl:=C42-B42" table:style-name="ce1">
            <text:p>0</text:p>
          </table:table-cell>
          <table:table-cell office:value-type="float" office:value="0" table:formula="msoxl:=D42*E42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0T00:00:00" table:style-name="ce4">
            <text:p>30/05/2025 00:00</text:p>
          </table:table-cell>
          <table:table-cell office:value-type="date" office:date-value="2025-05-19T00:00:00" table:style-name="ce4">
            <text:p>19/05/2025 00:00</text:p>
          </table:table-cell>
          <table:table-cell office:value-type="float" office:value="290" table:style-name="ce5">
            <text:p><text:s/>290,00<text:s text:c="3"/></text:p>
          </table:table-cell>
          <table:table-cell office:value-type="float" office:value="-11" table:formula="msoxl:=C43-B43" table:style-name="ce1">
            <text:p>-11</text:p>
          </table:table-cell>
          <table:table-cell office:value-type="float" office:value="-3190" table:formula="msoxl:=D43*E43" table:style-name="ce1">
            <text:p>-319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0T00:00:00" table:style-name="ce4">
            <text:p>30/07/2025 00:00</text:p>
          </table:table-cell>
          <table:table-cell office:value-type="date" office:date-value="2025-07-16T00:00:00" table:style-name="ce4">
            <text:p>16/07/2025 00:00</text:p>
          </table:table-cell>
          <table:table-cell office:value-type="float" office:value="380" table:style-name="ce5">
            <text:p><text:s/>380,00<text:s text:c="3"/></text:p>
          </table:table-cell>
          <table:table-cell office:value-type="float" office:value="-14" table:formula="msoxl:=C44-B44" table:style-name="ce1">
            <text:p>-14</text:p>
          </table:table-cell>
          <table:table-cell office:value-type="float" office:value="-5320" table:formula="msoxl:=D44*E44" table:style-name="ce1">
            <text:p>-532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18T00:00:00" table:style-name="ce4">
            <text:p>18/08/2025 00:00</text:p>
          </table:table-cell>
          <table:table-cell office:value-type="float" office:value="320" table:style-name="ce5">
            <text:p><text:s/>320,00<text:s text:c="3"/></text:p>
          </table:table-cell>
          <table:table-cell office:value-type="float" office:value="-13" table:formula="msoxl:=C45-B45" table:style-name="ce1">
            <text:p>-13</text:p>
          </table:table-cell>
          <table:table-cell office:value-type="float" office:value="-4160" table:formula="msoxl:=D45*E45" table:style-name="ce1">
            <text:p>-416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0T00:00:00" table:style-name="ce4">
            <text:p>30/10/2025 00:00</text:p>
          </table:table-cell>
          <table:table-cell office:value-type="date" office:date-value="2025-09-28T00:00:00" table:style-name="ce4">
            <text:p>28/09/2025 00:00</text:p>
          </table:table-cell>
          <table:table-cell office:value-type="float" office:value="350" table:style-name="ce5">
            <text:p><text:s/>350,00<text:s text:c="3"/></text:p>
          </table:table-cell>
          <table:table-cell office:value-type="float" office:value="-32" table:formula="msoxl:=C46-B46" table:style-name="ce1">
            <text:p>-32</text:p>
          </table:table-cell>
          <table:table-cell office:value-type="float" office:value="-11200" table:formula="msoxl:=D46*E46" table:style-name="ce1">
            <text:p>-112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07T00:00:00" table:style-name="ce4">
            <text:p>07/11/2025 00:00</text:p>
          </table:table-cell>
          <table:table-cell office:value-type="float" office:value="390" table:style-name="ce5">
            <text:p><text:s/>390,00<text:s text:c="3"/></text:p>
          </table:table-cell>
          <table:table-cell office:value-type="float" office:value="-23" table:formula="msoxl:=C47-B47" table:style-name="ce1">
            <text:p>-23</text:p>
          </table:table-cell>
          <table:table-cell office:value-type="float" office:value="-8970" table:formula="msoxl:=D47*E47" table:style-name="ce1">
            <text:p>-897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9T00:00:00" table:style-name="ce4">
            <text:p>19/09/2025 00:00</text:p>
          </table:table-cell>
          <table:table-cell office:value-type="date" office:date-value="2025-09-02T00:00:00" table:style-name="ce4">
            <text:p>02/09/2025 00:00</text:p>
          </table:table-cell>
          <table:table-cell office:value-type="float" office:value="842" table:style-name="ce5">
            <text:p><text:s/>842,00<text:s text:c="3"/></text:p>
          </table:table-cell>
          <table:table-cell office:value-type="float" office:value="-17" table:formula="msoxl:=C48-B48" table:style-name="ce1">
            <text:p>-17</text:p>
          </table:table-cell>
          <table:table-cell office:value-type="float" office:value="-14314" table:formula="msoxl:=D48*E48" table:style-name="ce1">
            <text:p>-1431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24T00:00:00" table:style-name="ce4">
            <text:p>24/01/2026 00:00</text:p>
          </table:table-cell>
          <table:table-cell office:value-type="date" office:date-value="2026-01-08T00:00:00" table:style-name="ce4">
            <text:p>08/01/2026 00:00</text:p>
          </table:table-cell>
          <table:table-cell office:value-type="float" office:value="322" table:style-name="ce5">
            <text:p><text:s/>322,00<text:s text:c="3"/></text:p>
          </table:table-cell>
          <table:table-cell office:value-type="float" office:value="-16" table:formula="msoxl:=C49-B49" table:style-name="ce1">
            <text:p>-16</text:p>
          </table:table-cell>
          <table:table-cell office:value-type="float" office:value="-5152" table:formula="msoxl:=D49*E49" table:style-name="ce1">
            <text:p>-515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04T00:00:00" table:style-name="ce4">
            <text:p>04/07/2025 00:00</text:p>
          </table:table-cell>
          <table:table-cell office:value-type="date" office:date-value="2025-06-24T00:00:00" table:style-name="ce4">
            <text:p>24/06/2025 00:00</text:p>
          </table:table-cell>
          <table:table-cell office:value-type="float" office:value="399" table:style-name="ce5">
            <text:p><text:s/>399,00<text:s text:c="3"/></text:p>
          </table:table-cell>
          <table:table-cell office:value-type="float" office:value="-10" table:formula="msoxl:=C50-B50" table:style-name="ce1">
            <text:p>-10</text:p>
          </table:table-cell>
          <table:table-cell office:value-type="float" office:value="-3990" table:formula="msoxl:=D50*E50" table:style-name="ce1">
            <text:p>-399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07T00:00:00" table:style-name="ce4">
            <text:p>07/11/2025 00:00</text:p>
          </table:table-cell>
          <table:table-cell office:value-type="float" office:value="125" table:style-name="ce5">
            <text:p><text:s/>125,00<text:s text:c="3"/></text:p>
          </table:table-cell>
          <table:table-cell office:value-type="float" office:value="-23" table:formula="msoxl:=C51-B51" table:style-name="ce1">
            <text:p>-23</text:p>
          </table:table-cell>
          <table:table-cell office:value-type="float" office:value="-2875" table:formula="msoxl:=D51*E51" table:style-name="ce1">
            <text:p>-287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2548.9499999999998" table:style-name="ce5">
            <text:p><text:s/>2.548,95<text:s text:c="3"/></text:p>
          </table:table-cell>
          <table:table-cell office:value-type="float" office:value="-2" table:formula="msoxl:=C52-B52" table:style-name="ce1">
            <text:p>-2</text:p>
          </table:table-cell>
          <table:table-cell office:value-type="float" office:value="-5097.8999999999996" table:formula="msoxl:=D52*E52" table:style-name="ce1">
            <text:p>-5097,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477" table:style-name="ce5">
            <text:p><text:s/>477,00<text:s text:c="3"/></text:p>
          </table:table-cell>
          <table:table-cell office:value-type="float" office:value="-2" table:formula="msoxl:=C53-B53" table:style-name="ce1">
            <text:p>-2</text:p>
          </table:table-cell>
          <table:table-cell office:value-type="float" office:value="-954" table:formula="msoxl:=D53*E53" table:style-name="ce1">
            <text:p>-95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199" table:style-name="ce5">
            <text:p><text:s/>199,00<text:s text:c="3"/></text:p>
          </table:table-cell>
          <table:table-cell office:value-type="float" office:value="-2" table:formula="msoxl:=C54-B54" table:style-name="ce1">
            <text:p>-2</text:p>
          </table:table-cell>
          <table:table-cell office:value-type="float" office:value="-398" table:formula="msoxl:=D54*E54" table:style-name="ce1">
            <text:p>-39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3721.3" table:style-name="ce5">
            <text:p><text:s/>3.721,30<text:s text:c="3"/></text:p>
          </table:table-cell>
          <table:table-cell office:value-type="float" office:value="-2" table:formula="msoxl:=C55-B55" table:style-name="ce1">
            <text:p>-2</text:p>
          </table:table-cell>
          <table:table-cell office:value-type="float" office:value="-7442.6" table:formula="msoxl:=D55*E55" table:style-name="ce1">
            <text:p>-7442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133" table:style-name="ce5">
            <text:p><text:s/>133,00<text:s text:c="3"/></text:p>
          </table:table-cell>
          <table:table-cell office:value-type="float" office:value="-2" table:formula="msoxl:=C56-B56" table:style-name="ce1">
            <text:p>-2</text:p>
          </table:table-cell>
          <table:table-cell office:value-type="float" office:value="-266" table:formula="msoxl:=D56*E56" table:style-name="ce1">
            <text:p>-26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1668.5" table:style-name="ce5">
            <text:p><text:s/>1.668,50<text:s text:c="3"/></text:p>
          </table:table-cell>
          <table:table-cell office:value-type="float" office:value="-2" table:formula="msoxl:=C57-B57" table:style-name="ce1">
            <text:p>-2</text:p>
          </table:table-cell>
          <table:table-cell office:value-type="float" office:value="-3337" table:formula="msoxl:=D57*E57" table:style-name="ce1">
            <text:p>-333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1842.5" table:style-name="ce5">
            <text:p><text:s/>1.842,50<text:s text:c="3"/></text:p>
          </table:table-cell>
          <table:table-cell office:value-type="float" office:value="-4" table:formula="msoxl:=C58-B58" table:style-name="ce1">
            <text:p>-4</text:p>
          </table:table-cell>
          <table:table-cell office:value-type="float" office:value="-7370" table:formula="msoxl:=D58*E58" table:style-name="ce1">
            <text:p>-737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315" table:style-name="ce5">
            <text:p><text:s/>315,00<text:s text:c="3"/></text:p>
          </table:table-cell>
          <table:table-cell office:value-type="float" office:value="-4" table:formula="msoxl:=C59-B59" table:style-name="ce1">
            <text:p>-4</text:p>
          </table:table-cell>
          <table:table-cell office:value-type="float" office:value="-1260" table:formula="msoxl:=D59*E59" table:style-name="ce1">
            <text:p>-126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08T00:00:00" table:style-name="ce4">
            <text:p>08/12/2025 00:00</text:p>
          </table:table-cell>
          <table:table-cell office:value-type="date" office:date-value="2025-12-02T00:00:00" table:style-name="ce4">
            <text:p>02/12/2025 00:00</text:p>
          </table:table-cell>
          <table:table-cell office:value-type="float" office:value="653.63" table:style-name="ce5">
            <text:p><text:s/>653,63<text:s text:c="3"/></text:p>
          </table:table-cell>
          <table:table-cell office:value-type="float" office:value="-6" table:formula="msoxl:=C60-B60" table:style-name="ce1">
            <text:p>-6</text:p>
          </table:table-cell>
          <table:table-cell office:value-type="float" office:value="-3921.7799999999997" table:formula="msoxl:=D60*E60" table:style-name="ce1">
            <text:p>-3921,7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24T00:00:00" table:style-name="ce4">
            <text:p>24/12/2025 00:00</text:p>
          </table:table-cell>
          <table:table-cell office:value-type="date" office:date-value="2025-12-16T00:00:00" table:style-name="ce4">
            <text:p>16/12/2025 00:00</text:p>
          </table:table-cell>
          <table:table-cell office:value-type="float" office:value="2060.5500000000002" table:style-name="ce5">
            <text:p><text:s/>2.060,55<text:s text:c="3"/></text:p>
          </table:table-cell>
          <table:table-cell office:value-type="float" office:value="-8" table:formula="msoxl:=C61-B61" table:style-name="ce1">
            <text:p>-8</text:p>
          </table:table-cell>
          <table:table-cell office:value-type="float" office:value="-16484.400000000001" table:formula="msoxl:=D61*E61" table:style-name="ce1">
            <text:p>-16484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21T00:00:00" table:style-name="ce4">
            <text:p>21/07/2025 00:00</text:p>
          </table:table-cell>
          <table:table-cell office:value-type="date" office:date-value="2025-07-17T00:00:00" table:style-name="ce4">
            <text:p>17/07/2025 00:00</text:p>
          </table:table-cell>
          <table:table-cell office:value-type="float" office:value="5440.96" table:style-name="ce5">
            <text:p><text:s/>5.440,96<text:s text:c="3"/></text:p>
          </table:table-cell>
          <table:table-cell office:value-type="float" office:value="-4" table:formula="msoxl:=C62-B62" table:style-name="ce1">
            <text:p>-4</text:p>
          </table:table-cell>
          <table:table-cell office:value-type="float" office:value="-21763.84" table:formula="msoxl:=D62*E62" table:style-name="ce1">
            <text:p>-21763,8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04T00:00:00" table:style-name="ce4">
            <text:p>04/09/2025 00:00</text:p>
          </table:table-cell>
          <table:table-cell office:value-type="date" office:date-value="2025-09-01T00:00:00" table:style-name="ce4">
            <text:p>01/09/2025 00:00</text:p>
          </table:table-cell>
          <table:table-cell office:value-type="float" office:value="112.21" table:style-name="ce5">
            <text:p><text:s/>112,21<text:s text:c="3"/></text:p>
          </table:table-cell>
          <table:table-cell office:value-type="float" office:value="-3" table:formula="msoxl:=C63-B63" table:style-name="ce1">
            <text:p>-3</text:p>
          </table:table-cell>
          <table:table-cell office:value-type="float" office:value="-336.63" table:formula="msoxl:=D63*E63" table:style-name="ce1">
            <text:p>-336,6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7T00:00:00" table:style-name="ce4">
            <text:p>17/09/2025 00:00</text:p>
          </table:table-cell>
          <table:table-cell office:value-type="date" office:date-value="2025-09-15T00:00:00" table:style-name="ce4">
            <text:p>15/09/2025 00:00</text:p>
          </table:table-cell>
          <table:table-cell office:value-type="float" office:value="66.650000000000006" table:style-name="ce5">
            <text:p><text:s/>66,65<text:s text:c="3"/></text:p>
          </table:table-cell>
          <table:table-cell office:value-type="float" office:value="-2" table:formula="msoxl:=C64-B64" table:style-name="ce1">
            <text:p>-2</text:p>
          </table:table-cell>
          <table:table-cell office:value-type="float" office:value="-133.30000000000001" table:formula="msoxl:=D64*E64" table:style-name="ce1">
            <text:p>-133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19T00:00:00" table:style-name="ce4">
            <text:p>19/10/2025 00:00</text:p>
          </table:table-cell>
          <table:table-cell office:value-type="date" office:date-value="2025-10-15T00:00:00" table:style-name="ce4">
            <text:p>15/10/2025 00:00</text:p>
          </table:table-cell>
          <table:table-cell office:value-type="float" office:value="319.93" table:style-name="ce5">
            <text:p><text:s/>319,93<text:s text:c="3"/></text:p>
          </table:table-cell>
          <table:table-cell office:value-type="float" office:value="-4" table:formula="msoxl:=C65-B65" table:style-name="ce1">
            <text:p>-4</text:p>
          </table:table-cell>
          <table:table-cell office:value-type="float" office:value="-1279.72" table:formula="msoxl:=D65*E65" table:style-name="ce1">
            <text:p>-1279,7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19T00:00:00" table:style-name="ce4">
            <text:p>19/10/2025 00:00</text:p>
          </table:table-cell>
          <table:table-cell office:value-type="date" office:date-value="2025-10-15T00:00:00" table:style-name="ce4">
            <text:p>15/10/2025 00:00</text:p>
          </table:table-cell>
          <table:table-cell office:value-type="float" office:value="2025.16" table:style-name="ce5">
            <text:p><text:s/>2.025,16<text:s text:c="3"/></text:p>
          </table:table-cell>
          <table:table-cell office:value-type="float" office:value="-4" table:formula="msoxl:=C66-B66" table:style-name="ce1">
            <text:p>-4</text:p>
          </table:table-cell>
          <table:table-cell office:value-type="float" office:value="-8100.64" table:formula="msoxl:=D66*E66" table:style-name="ce1">
            <text:p>-8100,6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18T00:00:00" table:style-name="ce4">
            <text:p>18/11/2025 00:00</text:p>
          </table:table-cell>
          <table:table-cell office:value-type="date" office:date-value="2025-11-10T00:00:00" table:style-name="ce4">
            <text:p>10/11/2025 00:00</text:p>
          </table:table-cell>
          <table:table-cell office:value-type="float" office:value="116.78" table:style-name="ce5">
            <text:p><text:s/>116,78<text:s text:c="3"/></text:p>
          </table:table-cell>
          <table:table-cell office:value-type="float" office:value="-8" table:formula="msoxl:=C67-B67" table:style-name="ce1">
            <text:p>-8</text:p>
          </table:table-cell>
          <table:table-cell office:value-type="float" office:value="-934.24" table:formula="msoxl:=D67*E67" table:style-name="ce1">
            <text:p>-934,2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18T00:00:00" table:style-name="ce4">
            <text:p>18/11/2025 00:00</text:p>
          </table:table-cell>
          <table:table-cell office:value-type="date" office:date-value="2025-11-10T00:00:00" table:style-name="ce4">
            <text:p>10/11/2025 00:00</text:p>
          </table:table-cell>
          <table:table-cell office:value-type="float" office:value="19.600000000000001" table:style-name="ce5">
            <text:p><text:s/>19,60<text:s text:c="3"/></text:p>
          </table:table-cell>
          <table:table-cell office:value-type="float" office:value="-8" table:formula="msoxl:=C68-B68" table:style-name="ce1">
            <text:p>-8</text:p>
          </table:table-cell>
          <table:table-cell office:value-type="float" office:value="-156.80000000000001" table:formula="msoxl:=D68*E68" table:style-name="ce1">
            <text:p>-156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4-14T00:00:00" table:style-name="ce4">
            <text:p>14/04/2026 00:00</text:p>
          </table:table-cell>
          <table:table-cell office:value-type="date" office:date-value="2026-04-09T00:00:00" table:style-name="ce4">
            <text:p>09/04/2026 00:00</text:p>
          </table:table-cell>
          <table:table-cell office:value-type="float" office:value="1152.78" table:style-name="ce5">
            <text:p><text:s/>1.152,78<text:s text:c="3"/></text:p>
          </table:table-cell>
          <table:table-cell office:value-type="float" office:value="-5" table:formula="msoxl:=C69-B69" table:style-name="ce1">
            <text:p>-5</text:p>
          </table:table-cell>
          <table:table-cell office:value-type="float" office:value="-5763.9" table:formula="msoxl:=D69*E69" table:style-name="ce1">
            <text:p>-5763,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6T00:00:00" table:style-name="ce4">
            <text:p>16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127.38" table:style-name="ce5">
            <text:p><text:s/>127,38<text:s text:c="3"/></text:p>
          </table:table-cell>
          <table:table-cell office:value-type="float" office:value="-6" table:formula="msoxl:=C70-B70" table:style-name="ce1">
            <text:p>-6</text:p>
          </table:table-cell>
          <table:table-cell office:value-type="float" office:value="-764.28" table:formula="msoxl:=D70*E70" table:style-name="ce1">
            <text:p>-764,2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6T00:00:00" table:style-name="ce4">
            <text:p>16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300.81" table:style-name="ce5">
            <text:p><text:s/>300,81<text:s text:c="3"/></text:p>
          </table:table-cell>
          <table:table-cell office:value-type="float" office:value="-6" table:formula="msoxl:=C71-B71" table:style-name="ce1">
            <text:p>-6</text:p>
          </table:table-cell>
          <table:table-cell office:value-type="float" office:value="-1804.8600000000001" table:formula="msoxl:=D71*E71" table:style-name="ce1">
            <text:p>-1804,8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07T00:00:00" table:style-name="ce4">
            <text:p>07/01/2026 00:00</text:p>
          </table:table-cell>
          <table:table-cell office:value-type="date" office:date-value="2026-01-08T00:00:00" table:style-name="ce4">
            <text:p>08/01/2026 00:00</text:p>
          </table:table-cell>
          <table:table-cell office:value-type="float" office:value="5207.93" table:style-name="ce5">
            <text:p><text:s/>5.207,93<text:s text:c="3"/></text:p>
          </table:table-cell>
          <table:table-cell office:value-type="float" office:value="1" table:formula="msoxl:=C72-B72" table:style-name="ce1">
            <text:p>1</text:p>
          </table:table-cell>
          <table:table-cell office:value-type="float" office:value="5207.93" table:formula="msoxl:=D72*E72" table:style-name="ce1">
            <text:p>5207,9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1T00:00:00" table:style-name="ce4">
            <text:p>11/09/2025 00:00</text:p>
          </table:table-cell>
          <table:table-cell office:value-type="date" office:date-value="2025-09-15T00:00:00" table:style-name="ce4">
            <text:p>15/09/2025 00:00</text:p>
          </table:table-cell>
          <table:table-cell office:value-type="float" office:value="95" table:style-name="ce5">
            <text:p><text:s/>95,00<text:s text:c="3"/></text:p>
          </table:table-cell>
          <table:table-cell office:value-type="float" office:value="4" table:formula="msoxl:=C73-B73" table:style-name="ce1">
            <text:p>4</text:p>
          </table:table-cell>
          <table:table-cell office:value-type="float" office:value="380" table:formula="msoxl:=D73*E73" table:style-name="ce1">
            <text:p>38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4T00:00:00" table:style-name="ce4">
            <text:p>14/08/2025 00:00</text:p>
          </table:table-cell>
          <table:table-cell office:value-type="date" office:date-value="2025-08-04T00:00:00" table:style-name="ce4">
            <text:p>04/08/2025 00:00</text:p>
          </table:table-cell>
          <table:table-cell office:value-type="float" office:value="234.8" table:style-name="ce5">
            <text:p><text:s/>234,80<text:s text:c="3"/></text:p>
          </table:table-cell>
          <table:table-cell office:value-type="float" office:value="-10" table:formula="msoxl:=C74-B74" table:style-name="ce1">
            <text:p>-10</text:p>
          </table:table-cell>
          <table:table-cell office:value-type="float" office:value="-2348" table:formula="msoxl:=D74*E74" table:style-name="ce1">
            <text:p>-23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28T00:00:00" table:style-name="ce4">
            <text:p>28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263.39999999999998" table:style-name="ce5">
            <text:p><text:s/>263,40<text:s text:c="3"/></text:p>
          </table:table-cell>
          <table:table-cell office:value-type="float" office:value="-1" table:formula="msoxl:=C75-B75" table:style-name="ce1">
            <text:p>-1</text:p>
          </table:table-cell>
          <table:table-cell office:value-type="float" office:value="-263.39999999999998" table:formula="msoxl:=D75*E75" table:style-name="ce1">
            <text:p>-263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6766.86" table:style-name="ce5">
            <text:p><text:s/>6.766,86<text:s text:c="3"/></text:p>
          </table:table-cell>
          <table:table-cell office:value-type="float" office:value="-5" table:formula="msoxl:=C76-B76" table:style-name="ce1">
            <text:p>-5</text:p>
          </table:table-cell>
          <table:table-cell office:value-type="float" office:value="-33834.299999999996" table:formula="msoxl:=D76*E76" table:style-name="ce1">
            <text:p>-33834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189.31" table:style-name="ce5">
            <text:p><text:s/>189,31<text:s text:c="3"/></text:p>
          </table:table-cell>
          <table:table-cell office:value-type="float" office:value="-5" table:formula="msoxl:=C77-B77" table:style-name="ce1">
            <text:p>-5</text:p>
          </table:table-cell>
          <table:table-cell office:value-type="float" office:value="-946.55" table:formula="msoxl:=D77*E77" table:style-name="ce1">
            <text:p>-946,5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-83.47" table:style-name="ce5">
            <text:p>-83,47<text:s text:c="3"/></text:p>
          </table:table-cell>
          <table:table-cell office:value-type="float" office:value="-5" table:formula="msoxl:=C78-B78" table:style-name="ce1">
            <text:p>-5</text:p>
          </table:table-cell>
          <table:table-cell office:value-type="float" office:value="417.35" table:formula="msoxl:=D78*E78" table:style-name="ce1">
            <text:p>417,3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30.87" table:style-name="ce5">
            <text:p><text:s/>30,87<text:s text:c="3"/></text:p>
          </table:table-cell>
          <table:table-cell office:value-type="float" office:value="-5" table:formula="msoxl:=C79-B79" table:style-name="ce1">
            <text:p>-5</text:p>
          </table:table-cell>
          <table:table-cell office:value-type="float" office:value="-154.35" table:formula="msoxl:=D79*E79" table:style-name="ce1">
            <text:p>-154,3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9008.42" table:style-name="ce5">
            <text:p><text:s/>9.008,42<text:s text:c="3"/></text:p>
          </table:table-cell>
          <table:table-cell office:value-type="float" office:value="-5" table:formula="msoxl:=C80-B80" table:style-name="ce1">
            <text:p>-5</text:p>
          </table:table-cell>
          <table:table-cell office:value-type="float" office:value="-45042.1" table:formula="msoxl:=D80*E80" table:style-name="ce1">
            <text:p>-45042,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5678.1" table:style-name="ce5">
            <text:p><text:s/>5.678,10<text:s text:c="3"/></text:p>
          </table:table-cell>
          <table:table-cell office:value-type="float" office:value="-5" table:formula="msoxl:=C81-B81" table:style-name="ce1">
            <text:p>-5</text:p>
          </table:table-cell>
          <table:table-cell office:value-type="float" office:value="-28390.5" table:formula="msoxl:=D81*E81" table:style-name="ce1">
            <text:p>-28390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6499.49" table:style-name="ce5">
            <text:p><text:s/>6.499,49<text:s text:c="3"/></text:p>
          </table:table-cell>
          <table:table-cell office:value-type="float" office:value="-5" table:formula="msoxl:=C82-B82" table:style-name="ce1">
            <text:p>-5</text:p>
          </table:table-cell>
          <table:table-cell office:value-type="float" office:value="-32497.449999999997" table:formula="msoxl:=D82*E82" table:style-name="ce1">
            <text:p>-32497,4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-64.41" table:style-name="ce5">
            <text:p>-64,41<text:s text:c="3"/></text:p>
          </table:table-cell>
          <table:table-cell office:value-type="float" office:value="-5" table:formula="msoxl:=C83-B83" table:style-name="ce1">
            <text:p>-5</text:p>
          </table:table-cell>
          <table:table-cell office:value-type="float" office:value="322.04999999999995" table:formula="msoxl:=D83*E83" table:style-name="ce1">
            <text:p>322,0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8387.76" table:style-name="ce5">
            <text:p><text:s/>8.387,76<text:s text:c="3"/></text:p>
          </table:table-cell>
          <table:table-cell office:value-type="float" office:value="-4" table:formula="msoxl:=C84-B84" table:style-name="ce1">
            <text:p>-4</text:p>
          </table:table-cell>
          <table:table-cell office:value-type="float" office:value="-33551.040000000001" table:formula="msoxl:=D84*E84" table:style-name="ce1">
            <text:p>-33551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4698.26" table:style-name="ce5">
            <text:p><text:s/>4.698,26<text:s text:c="3"/></text:p>
          </table:table-cell>
          <table:table-cell office:value-type="float" office:value="-4" table:formula="msoxl:=C85-B85" table:style-name="ce1">
            <text:p>-4</text:p>
          </table:table-cell>
          <table:table-cell office:value-type="float" office:value="-18793.04" table:formula="msoxl:=D85*E85" table:style-name="ce1">
            <text:p>-18793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181.12" table:style-name="ce5">
            <text:p><text:s/>181,12<text:s text:c="3"/></text:p>
          </table:table-cell>
          <table:table-cell office:value-type="float" office:value="-4" table:formula="msoxl:=C86-B86" table:style-name="ce1">
            <text:p>-4</text:p>
          </table:table-cell>
          <table:table-cell office:value-type="float" office:value="-724.48" table:formula="msoxl:=D86*E86" table:style-name="ce1">
            <text:p>-724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-198.82" table:style-name="ce5">
            <text:p>-198,82<text:s text:c="3"/></text:p>
          </table:table-cell>
          <table:table-cell office:value-type="float" office:value="-4" table:formula="msoxl:=C87-B87" table:style-name="ce1">
            <text:p>-4</text:p>
          </table:table-cell>
          <table:table-cell office:value-type="float" office:value="795.28" table:formula="msoxl:=D87*E87" table:style-name="ce1">
            <text:p>795,2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5227.8" table:style-name="ce5">
            <text:p><text:s/>5.227,80<text:s text:c="3"/></text:p>
          </table:table-cell>
          <table:table-cell office:value-type="float" office:value="-4" table:formula="msoxl:=C88-B88" table:style-name="ce1">
            <text:p>-4</text:p>
          </table:table-cell>
          <table:table-cell office:value-type="float" office:value="-20911.2" table:formula="msoxl:=D88*E88" table:style-name="ce1">
            <text:p>-20911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547.14" table:style-name="ce5">
            <text:p><text:s/>547,14<text:s text:c="3"/></text:p>
          </table:table-cell>
          <table:table-cell office:value-type="float" office:value="-4" table:formula="msoxl:=C89-B89" table:style-name="ce1">
            <text:p>-4</text:p>
          </table:table-cell>
          <table:table-cell office:value-type="float" office:value="-2188.56" table:formula="msoxl:=D89*E89" table:style-name="ce1">
            <text:p>-2188,5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2.4" table:style-name="ce5">
            <text:p><text:s/>2,40<text:s text:c="3"/></text:p>
          </table:table-cell>
          <table:table-cell office:value-type="float" office:value="-4" table:formula="msoxl:=C90-B90" table:style-name="ce1">
            <text:p>-4</text:p>
          </table:table-cell>
          <table:table-cell office:value-type="float" office:value="-9.6" table:formula="msoxl:=D90*E90" table:style-name="ce1">
            <text:p>-9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703.8" table:style-name="ce5">
            <text:p><text:s/>703,80<text:s text:c="3"/></text:p>
          </table:table-cell>
          <table:table-cell office:value-type="float" office:value="-4" table:formula="msoxl:=C91-B91" table:style-name="ce1">
            <text:p>-4</text:p>
          </table:table-cell>
          <table:table-cell office:value-type="float" office:value="-2815.2" table:formula="msoxl:=D91*E91" table:style-name="ce1">
            <text:p>-2815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160.31" table:style-name="ce5">
            <text:p><text:s/>160,31<text:s text:c="3"/></text:p>
          </table:table-cell>
          <table:table-cell office:value-type="float" office:value="-4" table:formula="msoxl:=C92-B92" table:style-name="ce1">
            <text:p>-4</text:p>
          </table:table-cell>
          <table:table-cell office:value-type="float" office:value="-641.24" table:formula="msoxl:=D92*E92" table:style-name="ce1">
            <text:p>-641,2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7961.66" table:style-name="ce5">
            <text:p><text:s/>7.961,66<text:s text:c="3"/></text:p>
          </table:table-cell>
          <table:table-cell office:value-type="float" office:value="-4" table:formula="msoxl:=C93-B93" table:style-name="ce1">
            <text:p>-4</text:p>
          </table:table-cell>
          <table:table-cell office:value-type="float" office:value="-31846.639999999999" table:formula="msoxl:=D93*E93" table:style-name="ce1">
            <text:p>-31846,6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15" table:style-name="ce5">
            <text:p><text:s/>15,00<text:s text:c="3"/></text:p>
          </table:table-cell>
          <table:table-cell office:value-type="float" office:value="-4" table:formula="msoxl:=C94-B94" table:style-name="ce1">
            <text:p>-4</text:p>
          </table:table-cell>
          <table:table-cell office:value-type="float" office:value="-60" table:formula="msoxl:=D94*E94" table:style-name="ce1">
            <text:p>-6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-14.75" table:style-name="ce5">
            <text:p>-14,75<text:s text:c="3"/></text:p>
          </table:table-cell>
          <table:table-cell office:value-type="float" office:value="-3" table:formula="msoxl:=C95-B95" table:style-name="ce1">
            <text:p>-3</text:p>
          </table:table-cell>
          <table:table-cell office:value-type="float" office:value="44.25" table:formula="msoxl:=D95*E95" table:style-name="ce1">
            <text:p>44,2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4849.79" table:style-name="ce5">
            <text:p><text:s/>4.849,79<text:s text:c="3"/></text:p>
          </table:table-cell>
          <table:table-cell office:value-type="float" office:value="-3" table:formula="msoxl:=C96-B96" table:style-name="ce1">
            <text:p>-3</text:p>
          </table:table-cell>
          <table:table-cell office:value-type="float" office:value="-14549.369999999999" table:formula="msoxl:=D96*E96" table:style-name="ce1">
            <text:p>-14549,3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35" table:style-name="ce5">
            <text:p><text:s/>35,00<text:s text:c="3"/></text:p>
          </table:table-cell>
          <table:table-cell office:value-type="float" office:value="-3" table:formula="msoxl:=C97-B97" table:style-name="ce1">
            <text:p>-3</text:p>
          </table:table-cell>
          <table:table-cell office:value-type="float" office:value="-105" table:formula="msoxl:=D97*E97" table:style-name="ce1">
            <text:p>-10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13.32" table:style-name="ce5">
            <text:p><text:s/>13,32<text:s text:c="3"/></text:p>
          </table:table-cell>
          <table:table-cell office:value-type="float" office:value="-3" table:formula="msoxl:=C98-B98" table:style-name="ce1">
            <text:p>-3</text:p>
          </table:table-cell>
          <table:table-cell office:value-type="float" office:value="-39.96" table:formula="msoxl:=D98*E98" table:style-name="ce1">
            <text:p>-39,9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184.84" table:style-name="ce5">
            <text:p><text:s/>184,84<text:s text:c="3"/></text:p>
          </table:table-cell>
          <table:table-cell office:value-type="float" office:value="-3" table:formula="msoxl:=C99-B99" table:style-name="ce1">
            <text:p>-3</text:p>
          </table:table-cell>
          <table:table-cell office:value-type="float" office:value="-554.52" table:formula="msoxl:=D99*E99" table:style-name="ce1">
            <text:p>-554,5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6943.97" table:style-name="ce5">
            <text:p><text:s/>6.943,97<text:s text:c="3"/></text:p>
          </table:table-cell>
          <table:table-cell office:value-type="float" office:value="-3" table:formula="msoxl:=C100-B100" table:style-name="ce1">
            <text:p>-3</text:p>
          </table:table-cell>
          <table:table-cell office:value-type="float" office:value="-20831.91" table:formula="msoxl:=D100*E100" table:style-name="ce1">
            <text:p>-20831,9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40.159999999999997" table:style-name="ce5">
            <text:p><text:s/>40,16<text:s text:c="3"/></text:p>
          </table:table-cell>
          <table:table-cell office:value-type="float" office:value="-3" table:formula="msoxl:=C101-B101" table:style-name="ce1">
            <text:p>-3</text:p>
          </table:table-cell>
          <table:table-cell office:value-type="float" office:value="-120.47999999999999" table:formula="msoxl:=D101*E101" table:style-name="ce1">
            <text:p>-120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-50.79" table:style-name="ce5">
            <text:p>-50,79<text:s text:c="3"/></text:p>
          </table:table-cell>
          <table:table-cell office:value-type="float" office:value="-3" table:formula="msoxl:=C102-B102" table:style-name="ce1">
            <text:p>-3</text:p>
          </table:table-cell>
          <table:table-cell office:value-type="float" office:value="152.37" table:formula="msoxl:=D102*E102" table:style-name="ce1">
            <text:p>152,3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9.82" table:style-name="ce5">
            <text:p><text:s/>9,82<text:s text:c="3"/></text:p>
          </table:table-cell>
          <table:table-cell office:value-type="float" office:value="-3" table:formula="msoxl:=C103-B103" table:style-name="ce1">
            <text:p>-3</text:p>
          </table:table-cell>
          <table:table-cell office:value-type="float" office:value="-29.46" table:formula="msoxl:=D103*E103" table:style-name="ce1">
            <text:p>-29,4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56.7" table:style-name="ce5">
            <text:p><text:s/>56,70<text:s text:c="3"/></text:p>
          </table:table-cell>
          <table:table-cell office:value-type="float" office:value="-3" table:formula="msoxl:=C104-B104" table:style-name="ce1">
            <text:p>-3</text:p>
          </table:table-cell>
          <table:table-cell office:value-type="float" office:value="-170.10000000000002" table:formula="msoxl:=D104*E104" table:style-name="ce1">
            <text:p>-170,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5963.59" table:style-name="ce5">
            <text:p><text:s/>5.963,59<text:s text:c="3"/></text:p>
          </table:table-cell>
          <table:table-cell office:value-type="float" office:value="-3" table:formula="msoxl:=C105-B105" table:style-name="ce1">
            <text:p>-3</text:p>
          </table:table-cell>
          <table:table-cell office:value-type="float" office:value="-17890.77" table:formula="msoxl:=D105*E105" table:style-name="ce1">
            <text:p>-17890,7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-43.48" table:style-name="ce5">
            <text:p>-43,48<text:s text:c="3"/></text:p>
          </table:table-cell>
          <table:table-cell office:value-type="float" office:value="-3" table:formula="msoxl:=C106-B106" table:style-name="ce1">
            <text:p>-3</text:p>
          </table:table-cell>
          <table:table-cell office:value-type="float" office:value="130.44" table:formula="msoxl:=D106*E106" table:style-name="ce1">
            <text:p>130,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8762.19" table:style-name="ce5">
            <text:p><text:s/>8.762,19<text:s text:c="3"/></text:p>
          </table:table-cell>
          <table:table-cell office:value-type="float" office:value="-3" table:formula="msoxl:=C107-B107" table:style-name="ce1">
            <text:p>-3</text:p>
          </table:table-cell>
          <table:table-cell office:value-type="float" office:value="-26286.57" table:formula="msoxl:=D107*E107" table:style-name="ce1">
            <text:p>-26286,5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-14.6" table:style-name="ce5">
            <text:p>-14,60<text:s text:c="3"/></text:p>
          </table:table-cell>
          <table:table-cell office:value-type="float" office:value="-3" table:formula="msoxl:=C108-B108" table:style-name="ce1">
            <text:p>-3</text:p>
          </table:table-cell>
          <table:table-cell office:value-type="float" office:value="43.8" table:formula="msoxl:=D108*E108" table:style-name="ce1">
            <text:p>43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23.52" table:style-name="ce5">
            <text:p><text:s/>23,52<text:s text:c="3"/></text:p>
          </table:table-cell>
          <table:table-cell office:value-type="float" office:value="-3" table:formula="msoxl:=C109-B109" table:style-name="ce1">
            <text:p>-3</text:p>
          </table:table-cell>
          <table:table-cell office:value-type="float" office:value="-70.56" table:formula="msoxl:=D109*E109" table:style-name="ce1">
            <text:p>-70,5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112.83" table:style-name="ce5">
            <text:p><text:s/>112,83<text:s text:c="3"/></text:p>
          </table:table-cell>
          <table:table-cell office:value-type="float" office:value="-3" table:formula="msoxl:=C110-B110" table:style-name="ce1">
            <text:p>-3</text:p>
          </table:table-cell>
          <table:table-cell office:value-type="float" office:value="-338.49" table:formula="msoxl:=D110*E110" table:style-name="ce1">
            <text:p>-338,4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-39.19" table:style-name="ce5">
            <text:p>-39,19<text:s text:c="3"/></text:p>
          </table:table-cell>
          <table:table-cell office:value-type="float" office:value="-6" table:formula="msoxl:=C111-B111" table:style-name="ce1">
            <text:p>-6</text:p>
          </table:table-cell>
          <table:table-cell office:value-type="float" office:value="235.14" table:formula="msoxl:=D111*E111" table:style-name="ce1">
            <text:p>235,1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178.65" table:style-name="ce5">
            <text:p><text:s/>178,65<text:s text:c="3"/></text:p>
          </table:table-cell>
          <table:table-cell office:value-type="float" office:value="-6" table:formula="msoxl:=C112-B112" table:style-name="ce1">
            <text:p>-6</text:p>
          </table:table-cell>
          <table:table-cell office:value-type="float" office:value="-1071.9000000000001" table:formula="msoxl:=D112*E112" table:style-name="ce1">
            <text:p>-1071,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35.909999999999997" table:style-name="ce5">
            <text:p><text:s/>35,91<text:s text:c="3"/></text:p>
          </table:table-cell>
          <table:table-cell office:value-type="float" office:value="-6" table:formula="msoxl:=C113-B113" table:style-name="ce1">
            <text:p>-6</text:p>
          </table:table-cell>
          <table:table-cell office:value-type="float" office:value="-215.45999999999998" table:formula="msoxl:=D113*E113" table:style-name="ce1">
            <text:p>-215,4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8755.74" table:style-name="ce5">
            <text:p><text:s/>8.755,74<text:s text:c="3"/></text:p>
          </table:table-cell>
          <table:table-cell office:value-type="float" office:value="-6" table:formula="msoxl:=C114-B114" table:style-name="ce1">
            <text:p>-6</text:p>
          </table:table-cell>
          <table:table-cell office:value-type="float" office:value="-52534.44" table:formula="msoxl:=D114*E114" table:style-name="ce1">
            <text:p>-52534,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6770.06" table:style-name="ce5">
            <text:p><text:s/>6.770,06<text:s text:c="3"/></text:p>
          </table:table-cell>
          <table:table-cell office:value-type="float" office:value="-6" table:formula="msoxl:=C115-B115" table:style-name="ce1">
            <text:p>-6</text:p>
          </table:table-cell>
          <table:table-cell office:value-type="float" office:value="-40620.36" table:formula="msoxl:=D115*E115" table:style-name="ce1">
            <text:p>-40620,3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304.64999999999998" table:style-name="ce5">
            <text:p><text:s/>304,65<text:s text:c="3"/></text:p>
          </table:table-cell>
          <table:table-cell office:value-type="float" office:value="-6" table:formula="msoxl:=C116-B116" table:style-name="ce1">
            <text:p>-6</text:p>
          </table:table-cell>
          <table:table-cell office:value-type="float" office:value="-1827.8999999999999" table:formula="msoxl:=D116*E116" table:style-name="ce1">
            <text:p>-1827,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5968.46" table:style-name="ce5">
            <text:p><text:s/>5.968,46<text:s text:c="3"/></text:p>
          </table:table-cell>
          <table:table-cell office:value-type="float" office:value="-6" table:formula="msoxl:=C117-B117" table:style-name="ce1">
            <text:p>-6</text:p>
          </table:table-cell>
          <table:table-cell office:value-type="float" office:value="-35810.76" table:formula="msoxl:=D117*E117" table:style-name="ce1">
            <text:p>-35810,7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-35.270000000000003" table:style-name="ce5">
            <text:p>-35,27<text:s text:c="3"/></text:p>
          </table:table-cell>
          <table:table-cell office:value-type="float" office:value="-6" table:formula="msoxl:=C118-B118" table:style-name="ce1">
            <text:p>-6</text:p>
          </table:table-cell>
          <table:table-cell office:value-type="float" office:value="211.62" table:formula="msoxl:=D118*E118" table:style-name="ce1">
            <text:p>211,6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7977.88" table:style-name="ce5">
            <text:p><text:s/>7.977,88<text:s text:c="3"/></text:p>
          </table:table-cell>
          <table:table-cell office:value-type="float" office:value="-6" table:formula="msoxl:=C119-B119" table:style-name="ce1">
            <text:p>-6</text:p>
          </table:table-cell>
          <table:table-cell office:value-type="float" office:value="-47867.28" table:formula="msoxl:=D119*E119" table:style-name="ce1">
            <text:p>-47867,2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6252.3" table:style-name="ce5">
            <text:p><text:s/>6.252,30<text:s text:c="3"/></text:p>
          </table:table-cell>
          <table:table-cell office:value-type="float" office:value="-5" table:formula="msoxl:=C120-B120" table:style-name="ce1">
            <text:p>-5</text:p>
          </table:table-cell>
          <table:table-cell office:value-type="float" office:value="-31261.5" table:formula="msoxl:=D120*E120" table:style-name="ce1">
            <text:p>-31261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190.72" table:style-name="ce5">
            <text:p><text:s/>190,72<text:s text:c="3"/></text:p>
          </table:table-cell>
          <table:table-cell office:value-type="float" office:value="-5" table:formula="msoxl:=C121-B121" table:style-name="ce1">
            <text:p>-5</text:p>
          </table:table-cell>
          <table:table-cell office:value-type="float" office:value="-953.6" table:formula="msoxl:=D121*E121" table:style-name="ce1">
            <text:p>-953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7127.91" table:style-name="ce5">
            <text:p><text:s/>7.127,91<text:s text:c="3"/></text:p>
          </table:table-cell>
          <table:table-cell office:value-type="float" office:value="-5" table:formula="msoxl:=C122-B122" table:style-name="ce1">
            <text:p>-5</text:p>
          </table:table-cell>
          <table:table-cell office:value-type="float" office:value="-35639.550000000003" table:formula="msoxl:=D122*E122" table:style-name="ce1">
            <text:p>-35639,5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9214.27" table:style-name="ce5">
            <text:p><text:s/>9.214,27<text:s text:c="3"/></text:p>
          </table:table-cell>
          <table:table-cell office:value-type="float" office:value="-5" table:formula="msoxl:=C123-B123" table:style-name="ce1">
            <text:p>-5</text:p>
          </table:table-cell>
          <table:table-cell office:value-type="float" office:value="-46071.350000000006" table:formula="msoxl:=D123*E123" table:style-name="ce1">
            <text:p>-46071,3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8207.56" table:style-name="ce5">
            <text:p><text:s/>8.207,56<text:s text:c="3"/></text:p>
          </table:table-cell>
          <table:table-cell office:value-type="float" office:value="-5" table:formula="msoxl:=C124-B124" table:style-name="ce1">
            <text:p>-5</text:p>
          </table:table-cell>
          <table:table-cell office:value-type="float" office:value="-41037.799999999996" table:formula="msoxl:=D124*E124" table:style-name="ce1">
            <text:p>-41037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-112.46" table:style-name="ce5">
            <text:p>-112,46<text:s text:c="3"/></text:p>
          </table:table-cell>
          <table:table-cell office:value-type="float" office:value="-5" table:formula="msoxl:=C125-B125" table:style-name="ce1">
            <text:p>-5</text:p>
          </table:table-cell>
          <table:table-cell office:value-type="float" office:value="562.29999999999995" table:formula="msoxl:=D125*E125" table:style-name="ce1">
            <text:p>562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15" table:style-name="ce5">
            <text:p><text:s/>15,00<text:s text:c="3"/></text:p>
          </table:table-cell>
          <table:table-cell office:value-type="float" office:value="-5" table:formula="msoxl:=C126-B126" table:style-name="ce1">
            <text:p>-5</text:p>
          </table:table-cell>
          <table:table-cell office:value-type="float" office:value="-75" table:formula="msoxl:=D126*E126" table:style-name="ce1">
            <text:p>-7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7695.27" table:style-name="ce5">
            <text:p><text:s/>7.695,27<text:s text:c="3"/></text:p>
          </table:table-cell>
          <table:table-cell office:value-type="float" office:value="-2" table:formula="msoxl:=C127-B127" table:style-name="ce1">
            <text:p>-2</text:p>
          </table:table-cell>
          <table:table-cell office:value-type="float" office:value="-15390.54" table:formula="msoxl:=D127*E127" table:style-name="ce1">
            <text:p>-15390,5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-27.7" table:style-name="ce5">
            <text:p>-27,70<text:s text:c="3"/></text:p>
          </table:table-cell>
          <table:table-cell office:value-type="float" office:value="-2" table:formula="msoxl:=C128-B128" table:style-name="ce1">
            <text:p>-2</text:p>
          </table:table-cell>
          <table:table-cell office:value-type="float" office:value="55.4" table:formula="msoxl:=D128*E128" table:style-name="ce1">
            <text:p>55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133.54" table:style-name="ce5">
            <text:p><text:s/>133,54<text:s text:c="3"/></text:p>
          </table:table-cell>
          <table:table-cell office:value-type="float" office:value="-2" table:formula="msoxl:=C129-B129" table:style-name="ce1">
            <text:p>-2</text:p>
          </table:table-cell>
          <table:table-cell office:value-type="float" office:value="-267.08" table:formula="msoxl:=D129*E129" table:style-name="ce1">
            <text:p>-267,0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-61.05" table:style-name="ce5">
            <text:p>-61,05<text:s text:c="3"/></text:p>
          </table:table-cell>
          <table:table-cell office:value-type="float" office:value="-2" table:formula="msoxl:=C130-B130" table:style-name="ce1">
            <text:p>-2</text:p>
          </table:table-cell>
          <table:table-cell office:value-type="float" office:value="122.1" table:formula="msoxl:=D130*E130" table:style-name="ce1">
            <text:p>122,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11.54" table:style-name="ce5">
            <text:p><text:s/>11,54<text:s text:c="3"/></text:p>
          </table:table-cell>
          <table:table-cell office:value-type="float" office:value="-2" table:formula="msoxl:=C131-B131" table:style-name="ce1">
            <text:p>-2</text:p>
          </table:table-cell>
          <table:table-cell office:value-type="float" office:value="-23.08" table:formula="msoxl:=D131*E131" table:style-name="ce1">
            <text:p>-23,0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9321.15" table:style-name="ce5">
            <text:p><text:s/>9.321,15<text:s text:c="3"/></text:p>
          </table:table-cell>
          <table:table-cell office:value-type="float" office:value="-2" table:formula="msoxl:=C132-B132" table:style-name="ce1">
            <text:p>-2</text:p>
          </table:table-cell>
          <table:table-cell office:value-type="float" office:value="-18642.3" table:formula="msoxl:=D132*E132" table:style-name="ce1">
            <text:p>-18642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6489.08" table:style-name="ce5">
            <text:p><text:s/>6.489,08<text:s text:c="3"/></text:p>
          </table:table-cell>
          <table:table-cell office:value-type="float" office:value="-2" table:formula="msoxl:=C133-B133" table:style-name="ce1">
            <text:p>-2</text:p>
          </table:table-cell>
          <table:table-cell office:value-type="float" office:value="-12978.16" table:formula="msoxl:=D133*E133" table:style-name="ce1">
            <text:p>-12978,1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875.88" table:style-name="ce5">
            <text:p><text:s/>875,88<text:s text:c="3"/></text:p>
          </table:table-cell>
          <table:table-cell office:value-type="float" office:value="-2" table:formula="msoxl:=C134-B134" table:style-name="ce1">
            <text:p>-2</text:p>
          </table:table-cell>
          <table:table-cell office:value-type="float" office:value="-1751.76" table:formula="msoxl:=D134*E134" table:style-name="ce1">
            <text:p>-1751,7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147.24" table:style-name="ce5">
            <text:p><text:s/>147,24<text:s text:c="3"/></text:p>
          </table:table-cell>
          <table:table-cell office:value-type="float" office:value="-2" table:formula="msoxl:=C135-B135" table:style-name="ce1">
            <text:p>-2</text:p>
          </table:table-cell>
          <table:table-cell office:value-type="float" office:value="-294.48" table:formula="msoxl:=D135*E135" table:style-name="ce1">
            <text:p>-294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-73.709999999999994" table:style-name="ce5">
            <text:p>-73,71<text:s text:c="3"/></text:p>
          </table:table-cell>
          <table:table-cell office:value-type="float" office:value="-2" table:formula="msoxl:=C136-B136" table:style-name="ce1">
            <text:p>-2</text:p>
          </table:table-cell>
          <table:table-cell office:value-type="float" office:value="147.41999999999999" table:formula="msoxl:=D136*E136" table:style-name="ce1">
            <text:p>147,4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7104.99" table:style-name="ce5">
            <text:p><text:s/>7.104,99<text:s text:c="3"/></text:p>
          </table:table-cell>
          <table:table-cell office:value-type="float" office:value="-2" table:formula="msoxl:=C137-B137" table:style-name="ce1">
            <text:p>-2</text:p>
          </table:table-cell>
          <table:table-cell office:value-type="float" office:value="-14209.98" table:formula="msoxl:=D137*E137" table:style-name="ce1">
            <text:p>-14209,9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160.52000000000001" table:style-name="ce5">
            <text:p><text:s/>160,52<text:s text:c="3"/></text:p>
          </table:table-cell>
          <table:table-cell office:value-type="float" office:value="-4" table:formula="msoxl:=C138-B138" table:style-name="ce1">
            <text:p>-4</text:p>
          </table:table-cell>
          <table:table-cell office:value-type="float" office:value="-642.08000000000004" table:formula="msoxl:=D138*E138" table:style-name="ce1">
            <text:p>-642,0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267.47000000000003" table:style-name="ce5">
            <text:p><text:s/>267,47<text:s text:c="3"/></text:p>
          </table:table-cell>
          <table:table-cell office:value-type="float" office:value="-4" table:formula="msoxl:=C139-B139" table:style-name="ce1">
            <text:p>-4</text:p>
          </table:table-cell>
          <table:table-cell office:value-type="float" office:value="-1069.8800000000001" table:formula="msoxl:=D139*E139" table:style-name="ce1">
            <text:p>-1069,8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9745.7900000000009" table:style-name="ce5">
            <text:p><text:s/>9.745,79<text:s text:c="3"/></text:p>
          </table:table-cell>
          <table:table-cell office:value-type="float" office:value="-4" table:formula="msoxl:=C140-B140" table:style-name="ce1">
            <text:p>-4</text:p>
          </table:table-cell>
          <table:table-cell office:value-type="float" office:value="-38983.160000000003" table:formula="msoxl:=D140*E140" table:style-name="ce1">
            <text:p>-38983,1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1039.3900000000001" table:style-name="ce5">
            <text:p><text:s/>1.039,39<text:s text:c="3"/></text:p>
          </table:table-cell>
          <table:table-cell office:value-type="float" office:value="-4" table:formula="msoxl:=C141-B141" table:style-name="ce1">
            <text:p>-4</text:p>
          </table:table-cell>
          <table:table-cell office:value-type="float" office:value="-4157.5600000000004" table:formula="msoxl:=D141*E141" table:style-name="ce1">
            <text:p>-4157,5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47.99" table:style-name="ce5">
            <text:p><text:s/>47,99<text:s text:c="3"/></text:p>
          </table:table-cell>
          <table:table-cell office:value-type="float" office:value="-4" table:formula="msoxl:=C142-B142" table:style-name="ce1">
            <text:p>-4</text:p>
          </table:table-cell>
          <table:table-cell office:value-type="float" office:value="-191.96" table:formula="msoxl:=D142*E142" table:style-name="ce1">
            <text:p>-191,9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99.27" table:style-name="ce5">
            <text:p><text:s/>99,27<text:s text:c="3"/></text:p>
          </table:table-cell>
          <table:table-cell office:value-type="float" office:value="-4" table:formula="msoxl:=C143-B143" table:style-name="ce1">
            <text:p>-4</text:p>
          </table:table-cell>
          <table:table-cell office:value-type="float" office:value="-397.08" table:formula="msoxl:=D143*E143" table:style-name="ce1">
            <text:p>-397,0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205.01" table:style-name="ce5">
            <text:p><text:s/>205,01<text:s text:c="3"/></text:p>
          </table:table-cell>
          <table:table-cell office:value-type="float" office:value="-4" table:formula="msoxl:=C144-B144" table:style-name="ce1">
            <text:p>-4</text:p>
          </table:table-cell>
          <table:table-cell office:value-type="float" office:value="-820.04" table:formula="msoxl:=D144*E144" table:style-name="ce1">
            <text:p>-820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14.95" table:style-name="ce5">
            <text:p><text:s/>14,95<text:s text:c="3"/></text:p>
          </table:table-cell>
          <table:table-cell office:value-type="float" office:value="-4" table:formula="msoxl:=C145-B145" table:style-name="ce1">
            <text:p>-4</text:p>
          </table:table-cell>
          <table:table-cell office:value-type="float" office:value="-59.8" table:formula="msoxl:=D145*E145" table:style-name="ce1">
            <text:p>-59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-18.96" table:style-name="ce5">
            <text:p>-18,96<text:s text:c="3"/></text:p>
          </table:table-cell>
          <table:table-cell office:value-type="float" office:value="-4" table:formula="msoxl:=C146-B146" table:style-name="ce1">
            <text:p>-4</text:p>
          </table:table-cell>
          <table:table-cell office:value-type="float" office:value="75.84" table:formula="msoxl:=D146*E146" table:style-name="ce1">
            <text:p>75,8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4924.18" table:style-name="ce5">
            <text:p><text:s/>4.924,18<text:s text:c="3"/></text:p>
          </table:table-cell>
          <table:table-cell office:value-type="float" office:value="-4" table:formula="msoxl:=C147-B147" table:style-name="ce1">
            <text:p>-4</text:p>
          </table:table-cell>
          <table:table-cell office:value-type="float" office:value="-19696.72" table:formula="msoxl:=D147*E147" table:style-name="ce1">
            <text:p>-19696,7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35" table:style-name="ce5">
            <text:p><text:s/>35,00<text:s text:c="3"/></text:p>
          </table:table-cell>
          <table:table-cell office:value-type="float" office:value="-4" table:formula="msoxl:=C148-B148" table:style-name="ce1">
            <text:p>-4</text:p>
          </table:table-cell>
          <table:table-cell office:value-type="float" office:value="-140" table:formula="msoxl:=D148*E148" table:style-name="ce1">
            <text:p>-14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4635.5200000000004" table:style-name="ce5">
            <text:p><text:s/>4.635,52<text:s text:c="3"/></text:p>
          </table:table-cell>
          <table:table-cell office:value-type="float" office:value="-4" table:formula="msoxl:=C149-B149" table:style-name="ce1">
            <text:p>-4</text:p>
          </table:table-cell>
          <table:table-cell office:value-type="float" office:value="-18542.080000000002" table:formula="msoxl:=D149*E149" table:style-name="ce1">
            <text:p>-18542,0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-19.010000000000002" table:style-name="ce5">
            <text:p>-19,01<text:s text:c="3"/></text:p>
          </table:table-cell>
          <table:table-cell office:value-type="float" office:value="-4" table:formula="msoxl:=C150-B150" table:style-name="ce1">
            <text:p>-4</text:p>
          </table:table-cell>
          <table:table-cell office:value-type="float" office:value="76.040000000000006" table:formula="msoxl:=D150*E150" table:style-name="ce1">
            <text:p>76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8356.02" table:style-name="ce5">
            <text:p><text:s/>8.356,02<text:s text:c="3"/></text:p>
          </table:table-cell>
          <table:table-cell office:value-type="float" office:value="-4" table:formula="msoxl:=C151-B151" table:style-name="ce1">
            <text:p>-4</text:p>
          </table:table-cell>
          <table:table-cell office:value-type="float" office:value="-33424.080000000002" table:formula="msoxl:=D151*E151" table:style-name="ce1">
            <text:p>-33424,0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-43.97" table:style-name="ce5">
            <text:p>-43,97<text:s text:c="3"/></text:p>
          </table:table-cell>
          <table:table-cell office:value-type="float" office:value="-4" table:formula="msoxl:=C152-B152" table:style-name="ce1">
            <text:p>-4</text:p>
          </table:table-cell>
          <table:table-cell office:value-type="float" office:value="175.88" table:formula="msoxl:=D152*E152" table:style-name="ce1">
            <text:p>175,8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6306.48" table:style-name="ce5">
            <text:p><text:s/>6.306,48<text:s text:c="3"/></text:p>
          </table:table-cell>
          <table:table-cell office:value-type="float" office:value="-2" table:formula="msoxl:=C153-B153" table:style-name="ce1">
            <text:p>-2</text:p>
          </table:table-cell>
          <table:table-cell office:value-type="float" office:value="-12612.96" table:formula="msoxl:=D153*E153" table:style-name="ce1">
            <text:p>-12612,9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-37.07" table:style-name="ce5">
            <text:p>-37,07<text:s text:c="3"/></text:p>
          </table:table-cell>
          <table:table-cell office:value-type="float" office:value="-2" table:formula="msoxl:=C154-B154" table:style-name="ce1">
            <text:p>-2</text:p>
          </table:table-cell>
          <table:table-cell office:value-type="float" office:value="74.14" table:formula="msoxl:=D154*E154" table:style-name="ce1">
            <text:p>74,1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6.75" table:style-name="ce5">
            <text:p><text:s/>6,75<text:s text:c="3"/></text:p>
          </table:table-cell>
          <table:table-cell office:value-type="float" office:value="-2" table:formula="msoxl:=C155-B155" table:style-name="ce1">
            <text:p>-2</text:p>
          </table:table-cell>
          <table:table-cell office:value-type="float" office:value="-13.5" table:formula="msoxl:=D155*E155" table:style-name="ce1">
            <text:p>-13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5113.17" table:style-name="ce5">
            <text:p><text:s/>5.113,17<text:s text:c="3"/></text:p>
          </table:table-cell>
          <table:table-cell office:value-type="float" office:value="-2" table:formula="msoxl:=C156-B156" table:style-name="ce1">
            <text:p>-2</text:p>
          </table:table-cell>
          <table:table-cell office:value-type="float" office:value="-10226.34" table:formula="msoxl:=D156*E156" table:style-name="ce1">
            <text:p>-10226,3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143.80000000000001" table:style-name="ce5">
            <text:p><text:s/>143,80<text:s text:c="3"/></text:p>
          </table:table-cell>
          <table:table-cell office:value-type="float" office:value="-2" table:formula="msoxl:=C157-B157" table:style-name="ce1">
            <text:p>-2</text:p>
          </table:table-cell>
          <table:table-cell office:value-type="float" office:value="-287.60000000000002" table:formula="msoxl:=D157*E157" table:style-name="ce1">
            <text:p>-287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5411.08" table:style-name="ce5">
            <text:p><text:s/>5.411,08<text:s text:c="3"/></text:p>
          </table:table-cell>
          <table:table-cell office:value-type="float" office:value="-2" table:formula="msoxl:=C158-B158" table:style-name="ce1">
            <text:p>-2</text:p>
          </table:table-cell>
          <table:table-cell office:value-type="float" office:value="-10822.16" table:formula="msoxl:=D158*E158" table:style-name="ce1">
            <text:p>-10822,1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87" table:style-name="ce5">
            <text:p><text:s/>87,00<text:s text:c="3"/></text:p>
          </table:table-cell>
          <table:table-cell office:value-type="float" office:value="-2" table:formula="msoxl:=C159-B159" table:style-name="ce1">
            <text:p>-2</text:p>
          </table:table-cell>
          <table:table-cell office:value-type="float" office:value="-174" table:formula="msoxl:=D159*E159" table:style-name="ce1">
            <text:p>-17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6011.93" table:style-name="ce5">
            <text:p><text:s/>6.011,93<text:s text:c="3"/></text:p>
          </table:table-cell>
          <table:table-cell office:value-type="float" office:value="-2" table:formula="msoxl:=C160-B160" table:style-name="ce1">
            <text:p>-2</text:p>
          </table:table-cell>
          <table:table-cell office:value-type="float" office:value="-12023.86" table:formula="msoxl:=D160*E160" table:style-name="ce1">
            <text:p>-12023,8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-13.87" table:style-name="ce5">
            <text:p>-13,87<text:s text:c="3"/></text:p>
          </table:table-cell>
          <table:table-cell office:value-type="float" office:value="-2" table:formula="msoxl:=C161-B161" table:style-name="ce1">
            <text:p>-2</text:p>
          </table:table-cell>
          <table:table-cell office:value-type="float" office:value="27.74" table:formula="msoxl:=D161*E161" table:style-name="ce1">
            <text:p>27,7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15" table:style-name="ce5">
            <text:p><text:s/>15,00<text:s text:c="3"/></text:p>
          </table:table-cell>
          <table:table-cell office:value-type="float" office:value="-2" table:formula="msoxl:=C162-B162" table:style-name="ce1">
            <text:p>-2</text:p>
          </table:table-cell>
          <table:table-cell office:value-type="float" office:value="-30" table:formula="msoxl:=D162*E162" table:style-name="ce1">
            <text:p>-3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8191.39" table:style-name="ce5">
            <text:p><text:s/>8.191,39<text:s text:c="3"/></text:p>
          </table:table-cell>
          <table:table-cell office:value-type="float" office:value="-4" table:formula="msoxl:=C163-B163" table:style-name="ce1">
            <text:p>-4</text:p>
          </table:table-cell>
          <table:table-cell office:value-type="float" office:value="-32765.56" table:formula="msoxl:=D163*E163" table:style-name="ce1">
            <text:p>-32765,5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20.16" table:style-name="ce5">
            <text:p><text:s/>20,16<text:s text:c="3"/></text:p>
          </table:table-cell>
          <table:table-cell office:value-type="float" office:value="-4" table:formula="msoxl:=C164-B164" table:style-name="ce1">
            <text:p>-4</text:p>
          </table:table-cell>
          <table:table-cell office:value-type="float" office:value="-80.64" table:formula="msoxl:=D164*E164" table:style-name="ce1">
            <text:p>-80,6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9096.85" table:style-name="ce5">
            <text:p><text:s/>9.096,85<text:s text:c="3"/></text:p>
          </table:table-cell>
          <table:table-cell office:value-type="float" office:value="-4" table:formula="msoxl:=C165-B165" table:style-name="ce1">
            <text:p>-4</text:p>
          </table:table-cell>
          <table:table-cell office:value-type="float" office:value="-36387.4" table:formula="msoxl:=D165*E165" table:style-name="ce1">
            <text:p>-36387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2.7" table:style-name="ce5">
            <text:p><text:s/>2,70<text:s text:c="3"/></text:p>
          </table:table-cell>
          <table:table-cell office:value-type="float" office:value="-4" table:formula="msoxl:=C166-B166" table:style-name="ce1">
            <text:p>-4</text:p>
          </table:table-cell>
          <table:table-cell office:value-type="float" office:value="-10.8" table:formula="msoxl:=D166*E166" table:style-name="ce1">
            <text:p>-10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93.4" table:style-name="ce5">
            <text:p><text:s/>93,40<text:s text:c="3"/></text:p>
          </table:table-cell>
          <table:table-cell office:value-type="float" office:value="-4" table:formula="msoxl:=C167-B167" table:style-name="ce1">
            <text:p>-4</text:p>
          </table:table-cell>
          <table:table-cell office:value-type="float" office:value="-373.6" table:formula="msoxl:=D167*E167" table:style-name="ce1">
            <text:p>-373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8043.01" table:style-name="ce5">
            <text:p><text:s/>8.043,01<text:s text:c="3"/></text:p>
          </table:table-cell>
          <table:table-cell office:value-type="float" office:value="-4" table:formula="msoxl:=C168-B168" table:style-name="ce1">
            <text:p>-4</text:p>
          </table:table-cell>
          <table:table-cell office:value-type="float" office:value="-32172.04" table:formula="msoxl:=D168*E168" table:style-name="ce1">
            <text:p>-32172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-36.799999999999997" table:style-name="ce5">
            <text:p>-36,80<text:s text:c="3"/></text:p>
          </table:table-cell>
          <table:table-cell office:value-type="float" office:value="-4" table:formula="msoxl:=C169-B169" table:style-name="ce1">
            <text:p>-4</text:p>
          </table:table-cell>
          <table:table-cell office:value-type="float" office:value="147.19999999999999" table:formula="msoxl:=D169*E169" table:style-name="ce1">
            <text:p>147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12" table:style-name="ce5">
            <text:p><text:s/>12,00<text:s text:c="3"/></text:p>
          </table:table-cell>
          <table:table-cell office:value-type="float" office:value="-4" table:formula="msoxl:=C170-B170" table:style-name="ce1">
            <text:p>-4</text:p>
          </table:table-cell>
          <table:table-cell office:value-type="float" office:value="-48" table:formula="msoxl:=D170*E170" table:style-name="ce1">
            <text:p>-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7038.63" table:style-name="ce5">
            <text:p><text:s/>7.038,63<text:s text:c="3"/></text:p>
          </table:table-cell>
          <table:table-cell office:value-type="float" office:value="-4" table:formula="msoxl:=C171-B171" table:style-name="ce1">
            <text:p>-4</text:p>
          </table:table-cell>
          <table:table-cell office:value-type="float" office:value="-28154.52" table:formula="msoxl:=D171*E171" table:style-name="ce1">
            <text:p>-28154,5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24T00:00:00" table:style-name="ce4">
            <text:p>24/06/2025 00:00</text:p>
          </table:table-cell>
          <table:table-cell office:value-type="date" office:date-value="2025-06-27T00:00:00" table:style-name="ce4">
            <text:p>27/06/2025 00:00</text:p>
          </table:table-cell>
          <table:table-cell office:value-type="float" office:value="150" table:style-name="ce5">
            <text:p><text:s/>150,00<text:s text:c="3"/></text:p>
          </table:table-cell>
          <table:table-cell office:value-type="float" office:value="3" table:formula="msoxl:=C172-B172" table:style-name="ce1">
            <text:p>3</text:p>
          </table:table-cell>
          <table:table-cell office:value-type="float" office:value="450" table:formula="msoxl:=D172*E172" table:style-name="ce1">
            <text:p>45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02T00:00:00" table:style-name="ce4">
            <text:p>02/12/2025 00:00</text:p>
          </table:table-cell>
          <table:table-cell office:value-type="date" office:date-value="2025-12-09T00:00:00" table:style-name="ce4">
            <text:p>09/12/2025 00:00</text:p>
          </table:table-cell>
          <table:table-cell office:value-type="float" office:value="100" table:style-name="ce5">
            <text:p><text:s/>100,00<text:s text:c="3"/></text:p>
          </table:table-cell>
          <table:table-cell office:value-type="float" office:value="7" table:formula="msoxl:=C173-B173" table:style-name="ce1">
            <text:p>7</text:p>
          </table:table-cell>
          <table:table-cell office:value-type="float" office:value="700" table:formula="msoxl:=D173*E173" table:style-name="ce1">
            <text:p>7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10T00:00:00" table:style-name="ce4">
            <text:p>10/06/2025 00:00</text:p>
          </table:table-cell>
          <table:table-cell office:value-type="date" office:date-value="2025-06-04T00:00:00" table:style-name="ce4">
            <text:p>04/06/2025 00:00</text:p>
          </table:table-cell>
          <table:table-cell office:value-type="float" office:value="1139.49" table:style-name="ce5">
            <text:p><text:s/>1.139,49<text:s text:c="3"/></text:p>
          </table:table-cell>
          <table:table-cell office:value-type="float" office:value="-6" table:formula="msoxl:=C174-B174" table:style-name="ce1">
            <text:p>-6</text:p>
          </table:table-cell>
          <table:table-cell office:value-type="float" office:value="-6836.9400000000005" table:formula="msoxl:=D174*E174" table:style-name="ce1">
            <text:p>-6836,9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48.5" table:style-name="ce5">
            <text:p><text:s/>48,50<text:s text:c="3"/></text:p>
          </table:table-cell>
          <table:table-cell office:value-type="float" office:value="-5" table:formula="msoxl:=C175-B175" table:style-name="ce1">
            <text:p>-5</text:p>
          </table:table-cell>
          <table:table-cell office:value-type="float" office:value="-242.5" table:formula="msoxl:=D175*E175" table:style-name="ce1">
            <text:p>-242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22T00:00:00" table:style-name="ce4">
            <text:p>22/06/2025 00:00</text:p>
          </table:table-cell>
          <table:table-cell office:value-type="date" office:date-value="2025-06-17T00:00:00" table:style-name="ce4">
            <text:p>17/06/2025 00:00</text:p>
          </table:table-cell>
          <table:table-cell office:value-type="float" office:value="109.92" table:style-name="ce5">
            <text:p><text:s/>109,92<text:s text:c="3"/></text:p>
          </table:table-cell>
          <table:table-cell office:value-type="float" office:value="-5" table:formula="msoxl:=C176-B176" table:style-name="ce1">
            <text:p>-5</text:p>
          </table:table-cell>
          <table:table-cell office:value-type="float" office:value="-549.6" table:formula="msoxl:=D176*E176" table:style-name="ce1">
            <text:p>-549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20T00:00:00" table:style-name="ce4">
            <text:p>20/08/2025 00:00</text:p>
          </table:table-cell>
          <table:table-cell office:value-type="date" office:date-value="2025-08-18T00:00:00" table:style-name="ce4">
            <text:p>18/08/2025 00:00</text:p>
          </table:table-cell>
          <table:table-cell office:value-type="float" office:value="286.56" table:style-name="ce5">
            <text:p><text:s/>286,56<text:s text:c="3"/></text:p>
          </table:table-cell>
          <table:table-cell office:value-type="float" office:value="-2" table:formula="msoxl:=C177-B177" table:style-name="ce1">
            <text:p>-2</text:p>
          </table:table-cell>
          <table:table-cell office:value-type="float" office:value="-573.12" table:formula="msoxl:=D177*E177" table:style-name="ce1">
            <text:p>-573,1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25T00:00:00" table:style-name="ce4">
            <text:p>25/07/2025 00:00</text:p>
          </table:table-cell>
          <table:table-cell office:value-type="date" office:date-value="2025-07-22T00:00:00" table:style-name="ce4">
            <text:p>22/07/2025 00:00</text:p>
          </table:table-cell>
          <table:table-cell office:value-type="float" office:value="687.42" table:style-name="ce5">
            <text:p><text:s/>687,42<text:s text:c="3"/></text:p>
          </table:table-cell>
          <table:table-cell office:value-type="float" office:value="-3" table:formula="msoxl:=C178-B178" table:style-name="ce1">
            <text:p>-3</text:p>
          </table:table-cell>
          <table:table-cell office:value-type="float" office:value="-2062.2599999999998" table:formula="msoxl:=D178*E178" table:style-name="ce1">
            <text:p>-2062,2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8T00:00:00" table:style-name="ce4">
            <text:p>28/10/2025 00:00</text:p>
          </table:table-cell>
          <table:table-cell office:value-type="date" office:date-value="2025-10-21T00:00:00" table:style-name="ce4">
            <text:p>21/10/2025 00:00</text:p>
          </table:table-cell>
          <table:table-cell office:value-type="float" office:value="144.91999999999999" table:style-name="ce5">
            <text:p><text:s/>144,92<text:s text:c="3"/></text:p>
          </table:table-cell>
          <table:table-cell office:value-type="float" office:value="-7" table:formula="msoxl:=C179-B179" table:style-name="ce1">
            <text:p>-7</text:p>
          </table:table-cell>
          <table:table-cell office:value-type="float" office:value="-1014.4399999999999" table:formula="msoxl:=D179*E179" table:style-name="ce1">
            <text:p>-1014,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2T00:00:00" table:style-name="ce4">
            <text:p>12/12/2025 00:00</text:p>
          </table:table-cell>
          <table:table-cell office:value-type="date" office:date-value="2025-12-09T00:00:00" table:style-name="ce4">
            <text:p>09/12/2025 00:00</text:p>
          </table:table-cell>
          <table:table-cell office:value-type="float" office:value="1278.6400000000001" table:style-name="ce5">
            <text:p><text:s/>1.278,64<text:s text:c="3"/></text:p>
          </table:table-cell>
          <table:table-cell office:value-type="float" office:value="-3" table:formula="msoxl:=C180-B180" table:style-name="ce1">
            <text:p>-3</text:p>
          </table:table-cell>
          <table:table-cell office:value-type="float" office:value="-3835.92" table:formula="msoxl:=D180*E180" table:style-name="ce1">
            <text:p>-3835,9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14T00:00:00" table:style-name="ce4">
            <text:p>14/01/2026 00:00</text:p>
          </table:table-cell>
          <table:table-cell office:value-type="date" office:date-value="2026-01-08T00:00:00" table:style-name="ce4">
            <text:p>08/01/2026 00:00</text:p>
          </table:table-cell>
          <table:table-cell office:value-type="float" office:value="127.18" table:style-name="ce5">
            <text:p><text:s/>127,18<text:s text:c="3"/></text:p>
          </table:table-cell>
          <table:table-cell office:value-type="float" office:value="-6" table:formula="msoxl:=C181-B181" table:style-name="ce1">
            <text:p>-6</text:p>
          </table:table-cell>
          <table:table-cell office:value-type="float" office:value="-763.08" table:formula="msoxl:=D181*E181" table:style-name="ce1">
            <text:p>-763,0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14T00:00:00" table:style-name="ce4">
            <text:p>14/01/2026 00:00</text:p>
          </table:table-cell>
          <table:table-cell office:value-type="date" office:date-value="2026-01-08T00:00:00" table:style-name="ce4">
            <text:p>08/01/2026 00:00</text:p>
          </table:table-cell>
          <table:table-cell office:value-type="float" office:value="144.57" table:style-name="ce5">
            <text:p><text:s/>144,57<text:s text:c="3"/></text:p>
          </table:table-cell>
          <table:table-cell office:value-type="float" office:value="-6" table:formula="msoxl:=C182-B182" table:style-name="ce1">
            <text:p>-6</text:p>
          </table:table-cell>
          <table:table-cell office:value-type="float" office:value="-867.42" table:formula="msoxl:=D182*E182" table:style-name="ce1">
            <text:p>-867,4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19T00:00:00" table:style-name="ce4">
            <text:p>19/01/2026 00:00</text:p>
          </table:table-cell>
          <table:table-cell office:value-type="date" office:date-value="2026-01-12T00:00:00" table:style-name="ce4">
            <text:p>12/01/2026 00:00</text:p>
          </table:table-cell>
          <table:table-cell office:value-type="float" office:value="145.19999999999999" table:style-name="ce5">
            <text:p><text:s/>145,20<text:s text:c="3"/></text:p>
          </table:table-cell>
          <table:table-cell office:value-type="float" office:value="-7" table:formula="msoxl:=C183-B183" table:style-name="ce1">
            <text:p>-7</text:p>
          </table:table-cell>
          <table:table-cell office:value-type="float" office:value="-1016.3999999999999" table:formula="msoxl:=D183*E183" table:style-name="ce1">
            <text:p>-1016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316.70999999999998" table:style-name="ce5">
            <text:p><text:s/>316,71<text:s text:c="3"/></text:p>
          </table:table-cell>
          <table:table-cell office:value-type="float" office:value="-3" table:formula="msoxl:=C184-B184" table:style-name="ce1">
            <text:p>-3</text:p>
          </table:table-cell>
          <table:table-cell office:value-type="float" office:value="-950.12999999999988" table:formula="msoxl:=D184*E184" table:style-name="ce1">
            <text:p>-950,1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21T00:00:00" table:style-name="ce4">
            <text:p>21/08/2025 00:00</text:p>
          </table:table-cell>
          <table:table-cell office:value-type="date" office:date-value="2025-08-18T00:00:00" table:style-name="ce4">
            <text:p>18/08/2025 00:00</text:p>
          </table:table-cell>
          <table:table-cell office:value-type="float" office:value="228.58" table:style-name="ce5">
            <text:p><text:s/>228,58<text:s text:c="3"/></text:p>
          </table:table-cell>
          <table:table-cell office:value-type="float" office:value="-3" table:formula="msoxl:=C185-B185" table:style-name="ce1">
            <text:p>-3</text:p>
          </table:table-cell>
          <table:table-cell office:value-type="float" office:value="-685.74" table:formula="msoxl:=D185*E185" table:style-name="ce1">
            <text:p>-685,7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06T00:00:00" table:style-name="ce4">
            <text:p>06/02/2026 00:00</text:p>
          </table:table-cell>
          <table:table-cell office:value-type="date" office:date-value="2026-02-03T00:00:00" table:style-name="ce4">
            <text:p>03/02/2026 00:00</text:p>
          </table:table-cell>
          <table:table-cell office:value-type="float" office:value="531.46" table:style-name="ce5">
            <text:p><text:s/>531,46<text:s text:c="3"/></text:p>
          </table:table-cell>
          <table:table-cell office:value-type="float" office:value="-3" table:formula="msoxl:=C186-B186" table:style-name="ce1">
            <text:p>-3</text:p>
          </table:table-cell>
          <table:table-cell office:value-type="float" office:value="-1594.38" table:formula="msoxl:=D186*E186" table:style-name="ce1">
            <text:p>-1594,3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1T00:00:00" table:style-name="ce4">
            <text:p>21/02/2026 00:00</text:p>
          </table:table-cell>
          <table:table-cell office:value-type="date" office:date-value="2026-02-17T00:00:00" table:style-name="ce4">
            <text:p>17/02/2026 00:00</text:p>
          </table:table-cell>
          <table:table-cell office:value-type="float" office:value="61.93" table:style-name="ce5">
            <text:p><text:s/>61,93<text:s text:c="3"/></text:p>
          </table:table-cell>
          <table:table-cell office:value-type="float" office:value="-4" table:formula="msoxl:=C187-B187" table:style-name="ce1">
            <text:p>-4</text:p>
          </table:table-cell>
          <table:table-cell office:value-type="float" office:value="-247.72" table:formula="msoxl:=D187*E187" table:style-name="ce1">
            <text:p>-247,7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71.400000000000006" table:style-name="ce5">
            <text:p><text:s/>71,40<text:s text:c="3"/></text:p>
          </table:table-cell>
          <table:table-cell office:value-type="float" office:value="-3" table:formula="msoxl:=C188-B188" table:style-name="ce1">
            <text:p>-3</text:p>
          </table:table-cell>
          <table:table-cell office:value-type="float" office:value="-214.20000000000002" table:formula="msoxl:=D188*E188" table:style-name="ce1">
            <text:p>-214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24T00:00:00" table:style-name="ce4">
            <text:p>24/09/2025 00:00</text:p>
          </table:table-cell>
          <table:table-cell office:value-type="date" office:date-value="2025-09-19T00:00:00" table:style-name="ce4">
            <text:p>19/09/2025 00:00</text:p>
          </table:table-cell>
          <table:table-cell office:value-type="float" office:value="493.31" table:style-name="ce5">
            <text:p><text:s/>493,31<text:s text:c="3"/></text:p>
          </table:table-cell>
          <table:table-cell office:value-type="float" office:value="-5" table:formula="msoxl:=C189-B189" table:style-name="ce1">
            <text:p>-5</text:p>
          </table:table-cell>
          <table:table-cell office:value-type="float" office:value="-2466.5500000000002" table:formula="msoxl:=D189*E189" table:style-name="ce1">
            <text:p>-2466,5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95.76" table:style-name="ce5">
            <text:p><text:s/>95,76<text:s text:c="3"/></text:p>
          </table:table-cell>
          <table:table-cell office:value-type="float" office:value="-3" table:formula="msoxl:=C190-B190" table:style-name="ce1">
            <text:p>-3</text:p>
          </table:table-cell>
          <table:table-cell office:value-type="float" office:value="-287.28000000000003" table:formula="msoxl:=D190*E190" table:style-name="ce1">
            <text:p>-287,2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2200.1999999999998" table:style-name="ce5">
            <text:p><text:s/>2.200,20<text:s text:c="3"/></text:p>
          </table:table-cell>
          <table:table-cell office:value-type="float" office:value="-3" table:formula="msoxl:=C191-B191" table:style-name="ce1">
            <text:p>-3</text:p>
          </table:table-cell>
          <table:table-cell office:value-type="float" office:value="-6600.5999999999995" table:formula="msoxl:=D191*E191" table:style-name="ce1">
            <text:p>-6600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205.88" table:style-name="ce5">
            <text:p><text:s/>205,88<text:s text:c="3"/></text:p>
          </table:table-cell>
          <table:table-cell office:value-type="float" office:value="-6" table:formula="msoxl:=C192-B192" table:style-name="ce1">
            <text:p>-6</text:p>
          </table:table-cell>
          <table:table-cell office:value-type="float" office:value="-1235.28" table:formula="msoxl:=D192*E192" table:style-name="ce1">
            <text:p>-1235,2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965.4" table:style-name="ce5">
            <text:p><text:s/>965,40<text:s text:c="3"/></text:p>
          </table:table-cell>
          <table:table-cell office:value-type="float" office:value="-5" table:formula="msoxl:=C193-B193" table:style-name="ce1">
            <text:p>-5</text:p>
          </table:table-cell>
          <table:table-cell office:value-type="float" office:value="-4827" table:formula="msoxl:=D193*E193" table:style-name="ce1">
            <text:p>-482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1468.06" table:style-name="ce5">
            <text:p><text:s/>1.468,06<text:s text:c="3"/></text:p>
          </table:table-cell>
          <table:table-cell office:value-type="float" office:value="-5" table:formula="msoxl:=C194-B194" table:style-name="ce1">
            <text:p>-5</text:p>
          </table:table-cell>
          <table:table-cell office:value-type="float" office:value="-7340.2999999999993" table:formula="msoxl:=D194*E194" table:style-name="ce1">
            <text:p>-7340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7T00:00:00" table:style-name="ce4">
            <text:p>27/10/2025 00:00</text:p>
          </table:table-cell>
          <table:table-cell office:value-type="float" office:value="77.400000000000006" table:style-name="ce5">
            <text:p><text:s/>77,40<text:s text:c="3"/></text:p>
          </table:table-cell>
          <table:table-cell office:value-type="float" office:value="-4" table:formula="msoxl:=C195-B195" table:style-name="ce1">
            <text:p>-4</text:p>
          </table:table-cell>
          <table:table-cell office:value-type="float" office:value="-309.60000000000002" table:formula="msoxl:=D195*E195" table:style-name="ce1">
            <text:p>-309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-1065.17" table:style-name="ce5">
            <text:p>-1.065,17<text:s text:c="3"/></text:p>
          </table:table-cell>
          <table:table-cell office:value-type="float" office:value="-5" table:formula="msoxl:=C196-B196" table:style-name="ce1">
            <text:p>-5</text:p>
          </table:table-cell>
          <table:table-cell office:value-type="float" office:value="5325.85" table:formula="msoxl:=D196*E196" table:style-name="ce1">
            <text:p>5325,8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3T00:00:00" table:style-name="ce4">
            <text:p>23/12/2025 00:00</text:p>
          </table:table-cell>
          <table:table-cell office:value-type="float" office:value="353.64" table:style-name="ce5">
            <text:p><text:s/>353,64<text:s text:c="3"/></text:p>
          </table:table-cell>
          <table:table-cell office:value-type="float" office:value="-8" table:formula="msoxl:=C197-B197" table:style-name="ce1">
            <text:p>-8</text:p>
          </table:table-cell>
          <table:table-cell office:value-type="float" office:value="-2829.12" table:formula="msoxl:=D197*E197" table:style-name="ce1">
            <text:p>-2829,1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3-31T00:00:00" table:style-name="ce4">
            <text:p>31/03/2026 00:00</text:p>
          </table:table-cell>
          <table:table-cell office:value-type="date" office:date-value="2026-03-26T00:00:00" table:style-name="ce4">
            <text:p>26/03/2026 00:00</text:p>
          </table:table-cell>
          <table:table-cell office:value-type="float" office:value="1005.44" table:style-name="ce5">
            <text:p><text:s/>1.005,44<text:s text:c="3"/></text:p>
          </table:table-cell>
          <table:table-cell office:value-type="float" office:value="-5" table:formula="msoxl:=C198-B198" table:style-name="ce1">
            <text:p>-5</text:p>
          </table:table-cell>
          <table:table-cell office:value-type="float" office:value="-5027.2000000000007" table:formula="msoxl:=D198*E198" table:style-name="ce1">
            <text:p>-5027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358.2" table:style-name="ce5">
            <text:p><text:s/>358,20<text:s text:c="3"/></text:p>
          </table:table-cell>
          <table:table-cell office:value-type="float" office:value="-4" table:formula="msoxl:=C199-B199" table:style-name="ce1">
            <text:p>-4</text:p>
          </table:table-cell>
          <table:table-cell office:value-type="float" office:value="-1432.8" table:formula="msoxl:=D199*E199" table:style-name="ce1">
            <text:p>-1432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2124.1799999999998" table:style-name="ce5">
            <text:p><text:s/>2.124,18<text:s text:c="3"/></text:p>
          </table:table-cell>
          <table:table-cell office:value-type="float" office:value="-4" table:formula="msoxl:=C200-B200" table:style-name="ce1">
            <text:p>-4</text:p>
          </table:table-cell>
          <table:table-cell office:value-type="float" office:value="-8496.7199999999993" table:formula="msoxl:=D200*E200" table:style-name="ce1">
            <text:p>-8496,7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502.98" table:style-name="ce5">
            <text:p><text:s/>502,98<text:s text:c="3"/></text:p>
          </table:table-cell>
          <table:table-cell office:value-type="float" office:value="-4" table:formula="msoxl:=C201-B201" table:style-name="ce1">
            <text:p>-4</text:p>
          </table:table-cell>
          <table:table-cell office:value-type="float" office:value="-2011.92" table:formula="msoxl:=D201*E201" table:style-name="ce1">
            <text:p>-2011,9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8T00:00:00" table:style-name="ce4">
            <text:p>28/02/2026 00:00</text:p>
          </table:table-cell>
          <table:table-cell office:value-type="date" office:date-value="2026-02-25T00:00:00" table:style-name="ce4">
            <text:p>25/02/2026 00:00</text:p>
          </table:table-cell>
          <table:table-cell office:value-type="float" office:value="859.92" table:style-name="ce5">
            <text:p><text:s/>859,92<text:s text:c="3"/></text:p>
          </table:table-cell>
          <table:table-cell office:value-type="float" office:value="-3" table:formula="msoxl:=C202-B202" table:style-name="ce1">
            <text:p>-3</text:p>
          </table:table-cell>
          <table:table-cell office:value-type="float" office:value="-2579.7599999999998" table:formula="msoxl:=D202*E202" table:style-name="ce1">
            <text:p>-2579,7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8T00:00:00" table:style-name="ce4">
            <text:p>28/02/2026 00:00</text:p>
          </table:table-cell>
          <table:table-cell office:value-type="date" office:date-value="2026-02-25T00:00:00" table:style-name="ce4">
            <text:p>25/02/2026 00:00</text:p>
          </table:table-cell>
          <table:table-cell office:value-type="float" office:value="277.43" table:style-name="ce5">
            <text:p><text:s/>277,43<text:s text:c="3"/></text:p>
          </table:table-cell>
          <table:table-cell office:value-type="float" office:value="-3" table:formula="msoxl:=C203-B203" table:style-name="ce1">
            <text:p>-3</text:p>
          </table:table-cell>
          <table:table-cell office:value-type="float" office:value="-832.29" table:formula="msoxl:=D203*E203" table:style-name="ce1">
            <text:p>-832,2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8T00:00:00" table:style-name="ce4">
            <text:p>28/02/2026 00:00</text:p>
          </table:table-cell>
          <table:table-cell office:value-type="date" office:date-value="2026-02-25T00:00:00" table:style-name="ce4">
            <text:p>25/02/2026 00:00</text:p>
          </table:table-cell>
          <table:table-cell office:value-type="float" office:value="343.17" table:style-name="ce5">
            <text:p><text:s/>343,17<text:s text:c="3"/></text:p>
          </table:table-cell>
          <table:table-cell office:value-type="float" office:value="-3" table:formula="msoxl:=C204-B204" table:style-name="ce1">
            <text:p>-3</text:p>
          </table:table-cell>
          <table:table-cell office:value-type="float" office:value="-1029.51" table:formula="msoxl:=D204*E204" table:style-name="ce1">
            <text:p>-1029,5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3-31T00:00:00" table:style-name="ce4">
            <text:p>31/03/2026 00:00</text:p>
          </table:table-cell>
          <table:table-cell office:value-type="date" office:date-value="2026-03-26T00:00:00" table:style-name="ce4">
            <text:p>26/03/2026 00:00</text:p>
          </table:table-cell>
          <table:table-cell office:value-type="float" office:value="59.4" table:style-name="ce5">
            <text:p><text:s/>59,40<text:s text:c="3"/></text:p>
          </table:table-cell>
          <table:table-cell office:value-type="float" office:value="-5" table:formula="msoxl:=C205-B205" table:style-name="ce1">
            <text:p>-5</text:p>
          </table:table-cell>
          <table:table-cell office:value-type="float" office:value="-297" table:formula="msoxl:=D205*E205" table:style-name="ce1">
            <text:p>-29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5T00:00:00" table:style-name="ce4">
            <text:p>15/08/2025 00:00</text:p>
          </table:table-cell>
          <table:table-cell office:value-type="date" office:date-value="2025-08-12T00:00:00" table:style-name="ce4">
            <text:p>12/08/2025 00:00</text:p>
          </table:table-cell>
          <table:table-cell office:value-type="float" office:value="8759.4500000000007" table:style-name="ce5">
            <text:p><text:s/>8.759,45<text:s text:c="3"/></text:p>
          </table:table-cell>
          <table:table-cell office:value-type="float" office:value="-3" table:formula="msoxl:=C206-B206" table:style-name="ce1">
            <text:p>-3</text:p>
          </table:table-cell>
          <table:table-cell office:value-type="float" office:value="-26278.350000000002" table:formula="msoxl:=D206*E206" table:style-name="ce1">
            <text:p>-26278,3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4T00:00:00" table:style-name="ce4">
            <text:p>24/10/2025 00:00</text:p>
          </table:table-cell>
          <table:table-cell office:value-type="date" office:date-value="2025-10-21T00:00:00" table:style-name="ce4">
            <text:p>21/10/2025 00:00</text:p>
          </table:table-cell>
          <table:table-cell office:value-type="float" office:value="79.98" table:style-name="ce5">
            <text:p><text:s/>79,98<text:s text:c="3"/></text:p>
          </table:table-cell>
          <table:table-cell office:value-type="float" office:value="-3" table:formula="msoxl:=C207-B207" table:style-name="ce1">
            <text:p>-3</text:p>
          </table:table-cell>
          <table:table-cell office:value-type="float" office:value="-239.94" table:formula="msoxl:=D207*E207" table:style-name="ce1">
            <text:p>-239,9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4T00:00:00" table:style-name="ce4">
            <text:p>24/10/2025 00:00</text:p>
          </table:table-cell>
          <table:table-cell office:value-type="date" office:date-value="2025-10-21T00:00:00" table:style-name="ce4">
            <text:p>21/10/2025 00:00</text:p>
          </table:table-cell>
          <table:table-cell office:value-type="float" office:value="10835.63" table:style-name="ce5">
            <text:p><text:s/>10.835,63<text:s text:c="3"/></text:p>
          </table:table-cell>
          <table:table-cell office:value-type="float" office:value="-3" table:formula="msoxl:=C208-B208" table:style-name="ce1">
            <text:p>-3</text:p>
          </table:table-cell>
          <table:table-cell office:value-type="float" office:value="-32506.89" table:formula="msoxl:=D208*E208" table:style-name="ce1">
            <text:p>-32506,8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06T00:00:00" table:style-name="ce4">
            <text:p>06/11/2025 00:00</text:p>
          </table:table-cell>
          <table:table-cell office:value-type="date" office:date-value="2025-11-04T00:00:00" table:style-name="ce4">
            <text:p>04/11/2025 00:00</text:p>
          </table:table-cell>
          <table:table-cell office:value-type="float" office:value="594.34" table:style-name="ce5">
            <text:p><text:s/>594,34<text:s text:c="3"/></text:p>
          </table:table-cell>
          <table:table-cell office:value-type="float" office:value="-2" table:formula="msoxl:=C209-B209" table:style-name="ce1">
            <text:p>-2</text:p>
          </table:table-cell>
          <table:table-cell office:value-type="float" office:value="-1188.68" table:formula="msoxl:=D209*E209" table:style-name="ce1">
            <text:p>-1188,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4T00:00:00" table:style-name="ce4">
            <text:p>24/10/2025 00:00</text:p>
          </table:table-cell>
          <table:table-cell office:value-type="date" office:date-value="2025-10-21T00:00:00" table:style-name="ce4">
            <text:p>21/10/2025 00:00</text:p>
          </table:table-cell>
          <table:table-cell office:value-type="float" office:value="-25.6" table:style-name="ce5">
            <text:p>-25,60<text:s text:c="3"/></text:p>
          </table:table-cell>
          <table:table-cell office:value-type="float" office:value="-3" table:formula="msoxl:=C210-B210" table:style-name="ce1">
            <text:p>-3</text:p>
          </table:table-cell>
          <table:table-cell office:value-type="float" office:value="76.800000000000011" table:formula="msoxl:=D210*E210" table:style-name="ce1">
            <text:p>76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08T00:00:00" table:style-name="ce4">
            <text:p>08/01/2026 00:00</text:p>
          </table:table-cell>
          <table:table-cell office:value-type="date" office:date-value="2025-12-30T00:00:00" table:style-name="ce4">
            <text:p>30/12/2025 00:00</text:p>
          </table:table-cell>
          <table:table-cell office:value-type="float" office:value="4611.21" table:style-name="ce5">
            <text:p><text:s/>4.611,21<text:s text:c="3"/></text:p>
          </table:table-cell>
          <table:table-cell office:value-type="float" office:value="-9" table:formula="msoxl:=C211-B211" table:style-name="ce1">
            <text:p>-9</text:p>
          </table:table-cell>
          <table:table-cell office:value-type="float" office:value="-41500.89" table:formula="msoxl:=D211*E211" table:style-name="ce1">
            <text:p>-41500,8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08T00:00:00" table:style-name="ce4">
            <text:p>08/01/2026 00:00</text:p>
          </table:table-cell>
          <table:table-cell office:value-type="date" office:date-value="2025-12-30T00:00:00" table:style-name="ce4">
            <text:p>30/12/2025 00:00</text:p>
          </table:table-cell>
          <table:table-cell office:value-type="float" office:value="79.98" table:style-name="ce5">
            <text:p><text:s/>79,98<text:s text:c="3"/></text:p>
          </table:table-cell>
          <table:table-cell office:value-type="float" office:value="-9" table:formula="msoxl:=C212-B212" table:style-name="ce1">
            <text:p>-9</text:p>
          </table:table-cell>
          <table:table-cell office:value-type="float" office:value="-719.82" table:formula="msoxl:=D212*E212" table:style-name="ce1">
            <text:p>-719,8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03T00:00:00" table:style-name="ce4">
            <text:p>03/02/2026 00:00</text:p>
          </table:table-cell>
          <table:table-cell office:value-type="date" office:date-value="2026-02-03T00:00:00" table:style-name="ce4">
            <text:p>03/02/2026 00:00</text:p>
          </table:table-cell>
          <table:table-cell office:value-type="float" office:value="12963.25" table:style-name="ce5">
            <text:p><text:s/>12.963,25<text:s text:c="3"/></text:p>
          </table:table-cell>
          <table:table-cell office:value-type="float" office:value="0" table:formula="msoxl:=C213-B213" table:style-name="ce1">
            <text:p>0</text:p>
          </table:table-cell>
          <table:table-cell office:value-type="float" office:value="0" table:formula="msoxl:=D213*E213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3-30T00:00:00" table:style-name="ce4">
            <text:p>30/03/2026 00:00</text:p>
          </table:table-cell>
          <table:table-cell office:value-type="date" office:date-value="2026-03-24T00:00:00" table:style-name="ce4">
            <text:p>24/03/2026 00:00</text:p>
          </table:table-cell>
          <table:table-cell office:value-type="float" office:value="5679.66" table:style-name="ce5">
            <text:p><text:s/>5.679,66<text:s text:c="3"/></text:p>
          </table:table-cell>
          <table:table-cell office:value-type="float" office:value="-6" table:formula="msoxl:=C214-B214" table:style-name="ce1">
            <text:p>-6</text:p>
          </table:table-cell>
          <table:table-cell office:value-type="float" office:value="-34077.96" table:formula="msoxl:=D214*E214" table:style-name="ce1">
            <text:p>-34077,9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397.96" table:style-name="ce5">
            <text:p><text:s/>397,96<text:s text:c="3"/></text:p>
          </table:table-cell>
          <table:table-cell office:value-type="float" office:value="-3" table:formula="msoxl:=C215-B215" table:style-name="ce1">
            <text:p>-3</text:p>
          </table:table-cell>
          <table:table-cell office:value-type="float" office:value="-1193.8799999999999" table:formula="msoxl:=D215*E215" table:style-name="ce1">
            <text:p>-1193,8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676.33" table:style-name="ce5">
            <text:p><text:s/>676,33<text:s text:c="3"/></text:p>
          </table:table-cell>
          <table:table-cell office:value-type="float" office:value="-6" table:formula="msoxl:=C216-B216" table:style-name="ce1">
            <text:p>-6</text:p>
          </table:table-cell>
          <table:table-cell office:value-type="float" office:value="-4057.9800000000005" table:formula="msoxl:=D216*E216" table:style-name="ce1">
            <text:p>-4057,9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5T00:00:00" table:style-name="ce4">
            <text:p>25/11/2025 00:00</text:p>
          </table:table-cell>
          <table:table-cell office:value-type="float" office:value="709.18" table:style-name="ce5">
            <text:p><text:s/>709,18<text:s text:c="3"/></text:p>
          </table:table-cell>
          <table:table-cell office:value-type="float" office:value="-5" table:formula="msoxl:=C217-B217" table:style-name="ce1">
            <text:p>-5</text:p>
          </table:table-cell>
          <table:table-cell office:value-type="float" office:value="-3545.8999999999996" table:formula="msoxl:=D217*E217" table:style-name="ce1">
            <text:p>-3545,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5T00:00:00" table:style-name="ce4">
            <text:p>25/11/2025 00:00</text:p>
          </table:table-cell>
          <table:table-cell office:value-type="float" office:value="1348.62" table:style-name="ce5">
            <text:p><text:s/>1.348,62<text:s text:c="3"/></text:p>
          </table:table-cell>
          <table:table-cell office:value-type="float" office:value="-5" table:formula="msoxl:=C218-B218" table:style-name="ce1">
            <text:p>-5</text:p>
          </table:table-cell>
          <table:table-cell office:value-type="float" office:value="-6743.0999999999995" table:formula="msoxl:=D218*E218" table:style-name="ce1">
            <text:p>-6743,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5T00:00:00" table:style-name="ce4">
            <text:p>25/11/2025 00:00</text:p>
          </table:table-cell>
          <table:table-cell office:value-type="float" office:value="-1348.62" table:style-name="ce5">
            <text:p>-1.348,62<text:s text:c="3"/></text:p>
          </table:table-cell>
          <table:table-cell office:value-type="float" office:value="-5" table:formula="msoxl:=C219-B219" table:style-name="ce1">
            <text:p>-5</text:p>
          </table:table-cell>
          <table:table-cell office:value-type="float" office:value="6743.0999999999995" table:formula="msoxl:=D219*E219" table:style-name="ce1">
            <text:p>6743,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3T00:00:00" table:style-name="ce4">
            <text:p>23/12/2025 00:00</text:p>
          </table:table-cell>
          <table:table-cell office:value-type="float" office:value="1277.07" table:style-name="ce5">
            <text:p><text:s/>1.277,07<text:s text:c="3"/></text:p>
          </table:table-cell>
          <table:table-cell office:value-type="float" office:value="-8" table:formula="msoxl:=C220-B220" table:style-name="ce1">
            <text:p>-8</text:p>
          </table:table-cell>
          <table:table-cell office:value-type="float" office:value="-10216.56" table:formula="msoxl:=D220*E220" table:style-name="ce1">
            <text:p>-10216,5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01T00:00:00" table:style-name="ce4">
            <text:p>01/10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1112.6400000000001" table:style-name="ce5">
            <text:p><text:s/>1.112,64<text:s text:c="3"/></text:p>
          </table:table-cell>
          <table:table-cell office:value-type="float" office:value="-6" table:formula="msoxl:=C221-B221" table:style-name="ce1">
            <text:p>-6</text:p>
          </table:table-cell>
          <table:table-cell office:value-type="float" office:value="-6675.84" table:formula="msoxl:=D221*E221" table:style-name="ce1">
            <text:p>-6675,8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0T00:00:00" table:style-name="ce4">
            <text:p>10/12/2025 00:00</text:p>
          </table:table-cell>
          <table:table-cell office:value-type="date" office:date-value="2025-12-05T00:00:00" table:style-name="ce4">
            <text:p>05/12/2025 00:00</text:p>
          </table:table-cell>
          <table:table-cell office:value-type="float" office:value="-3050" table:style-name="ce5">
            <text:p>-3.050,00<text:s text:c="3"/></text:p>
          </table:table-cell>
          <table:table-cell office:value-type="float" office:value="-5" table:formula="msoxl:=C222-B222" table:style-name="ce1">
            <text:p>-5</text:p>
          </table:table-cell>
          <table:table-cell office:value-type="float" office:value="15250" table:formula="msoxl:=D222*E222" table:style-name="ce1">
            <text:p>1525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0T00:00:00" table:style-name="ce4">
            <text:p>10/12/2025 00:00</text:p>
          </table:table-cell>
          <table:table-cell office:value-type="date" office:date-value="2025-12-05T00:00:00" table:style-name="ce4">
            <text:p>05/12/2025 00:00</text:p>
          </table:table-cell>
          <table:table-cell office:value-type="float" office:value="2500" table:style-name="ce5">
            <text:p><text:s/>2.500,00<text:s text:c="3"/></text:p>
          </table:table-cell>
          <table:table-cell office:value-type="float" office:value="-5" table:formula="msoxl:=C223-B223" table:style-name="ce1">
            <text:p>-5</text:p>
          </table:table-cell>
          <table:table-cell office:value-type="float" office:value="-12500" table:formula="msoxl:=D223*E223" table:style-name="ce1">
            <text:p>-125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0T00:00:00" table:style-name="ce4">
            <text:p>10/12/2025 00:00</text:p>
          </table:table-cell>
          <table:table-cell office:value-type="date" office:date-value="2025-12-05T00:00:00" table:style-name="ce4">
            <text:p>05/12/2025 00:00</text:p>
          </table:table-cell>
          <table:table-cell office:value-type="float" office:value="3050" table:style-name="ce5">
            <text:p><text:s/>3.050,00<text:s text:c="3"/></text:p>
          </table:table-cell>
          <table:table-cell office:value-type="float" office:value="-5" table:formula="msoxl:=C224-B224" table:style-name="ce1">
            <text:p>-5</text:p>
          </table:table-cell>
          <table:table-cell office:value-type="float" office:value="-15250" table:formula="msoxl:=D224*E224" table:style-name="ce1">
            <text:p>-1525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02T00:00:00" table:style-name="ce4">
            <text:p>02/05/2025 00:00</text:p>
          </table:table-cell>
          <table:table-cell office:value-type="date" office:date-value="2025-05-02T00:00:00" table:style-name="ce4">
            <text:p>02/05/2025 00:00</text:p>
          </table:table-cell>
          <table:table-cell office:value-type="float" office:value="582" table:style-name="ce5">
            <text:p><text:s/>582,00<text:s text:c="3"/></text:p>
          </table:table-cell>
          <table:table-cell office:value-type="float" office:value="0" table:formula="msoxl:=C225-B225" table:style-name="ce1">
            <text:p>0</text:p>
          </table:table-cell>
          <table:table-cell office:value-type="float" office:value="0" table:formula="msoxl:=D225*E225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13T00:00:00" table:style-name="ce4">
            <text:p>13/05/2025 00:00</text:p>
          </table:table-cell>
          <table:table-cell office:value-type="date" office:date-value="2025-05-13T00:00:00" table:style-name="ce4">
            <text:p>13/05/2025 00:00</text:p>
          </table:table-cell>
          <table:table-cell office:value-type="float" office:value="1442" table:style-name="ce5">
            <text:p><text:s/>1.442,00<text:s text:c="3"/></text:p>
          </table:table-cell>
          <table:table-cell office:value-type="float" office:value="0" table:formula="msoxl:=C226-B226" table:style-name="ce1">
            <text:p>0</text:p>
          </table:table-cell>
          <table:table-cell office:value-type="float" office:value="0" table:formula="msoxl:=D226*E226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13T00:00:00" table:style-name="ce4">
            <text:p>13/05/2025 00:00</text:p>
          </table:table-cell>
          <table:table-cell office:value-type="date" office:date-value="2025-05-13T00:00:00" table:style-name="ce4">
            <text:p>13/05/2025 00:00</text:p>
          </table:table-cell>
          <table:table-cell office:value-type="float" office:value="86.4" table:style-name="ce5">
            <text:p><text:s/>86,40<text:s text:c="3"/></text:p>
          </table:table-cell>
          <table:table-cell office:value-type="float" office:value="0" table:formula="msoxl:=C227-B227" table:style-name="ce1">
            <text:p>0</text:p>
          </table:table-cell>
          <table:table-cell office:value-type="float" office:value="0" table:formula="msoxl:=D227*E227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04T00:00:00" table:style-name="ce4">
            <text:p>04/06/2025 00:00</text:p>
          </table:table-cell>
          <table:table-cell office:value-type="date" office:date-value="2025-06-02T00:00:00" table:style-name="ce4">
            <text:p>02/06/2025 00:00</text:p>
          </table:table-cell>
          <table:table-cell office:value-type="float" office:value="690" table:style-name="ce5">
            <text:p><text:s/>690,00<text:s text:c="3"/></text:p>
          </table:table-cell>
          <table:table-cell office:value-type="float" office:value="-2" table:formula="msoxl:=C228-B228" table:style-name="ce1">
            <text:p>-2</text:p>
          </table:table-cell>
          <table:table-cell office:value-type="float" office:value="-1380" table:formula="msoxl:=D228*E228" table:style-name="ce1">
            <text:p>-138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02T00:00:00" table:style-name="ce4">
            <text:p>02/07/2025 00:00</text:p>
          </table:table-cell>
          <table:table-cell office:value-type="date" office:date-value="2025-07-01T00:00:00" table:style-name="ce4">
            <text:p>01/07/2025 00:00</text:p>
          </table:table-cell>
          <table:table-cell office:value-type="float" office:value="618" table:style-name="ce5">
            <text:p><text:s/>618,00<text:s text:c="3"/></text:p>
          </table:table-cell>
          <table:table-cell office:value-type="float" office:value="-1" table:formula="msoxl:=C229-B229" table:style-name="ce1">
            <text:p>-1</text:p>
          </table:table-cell>
          <table:table-cell office:value-type="float" office:value="-618" table:formula="msoxl:=D229*E229" table:style-name="ce1">
            <text:p>-61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0T00:00:00" table:style-name="ce4">
            <text:p>30/07/2025 00:00</text:p>
          </table:table-cell>
          <table:table-cell office:value-type="date" office:date-value="2025-07-26T00:00:00" table:style-name="ce4">
            <text:p>26/07/2025 00:00</text:p>
          </table:table-cell>
          <table:table-cell office:value-type="float" office:value="642" table:style-name="ce5">
            <text:p><text:s/>642,00<text:s text:c="3"/></text:p>
          </table:table-cell>
          <table:table-cell office:value-type="float" office:value="-4" table:formula="msoxl:=C230-B230" table:style-name="ce1">
            <text:p>-4</text:p>
          </table:table-cell>
          <table:table-cell office:value-type="float" office:value="-2568" table:formula="msoxl:=D230*E230" table:style-name="ce1">
            <text:p>-25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01T00:00:00" table:style-name="ce4">
            <text:p>01/08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1442" table:style-name="ce5">
            <text:p><text:s/>1.442,00<text:s text:c="3"/></text:p>
          </table:table-cell>
          <table:table-cell office:value-type="float" office:value="-4" table:formula="msoxl:=C231-B231" table:style-name="ce1">
            <text:p>-4</text:p>
          </table:table-cell>
          <table:table-cell office:value-type="float" office:value="-5768" table:formula="msoxl:=D231*E231" table:style-name="ce1">
            <text:p>-57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01T00:00:00" table:style-name="ce4">
            <text:p>01/08/2025 00:00</text:p>
          </table:table-cell>
          <table:table-cell office:value-type="date" office:date-value="2025-07-29T00:00:00" table:style-name="ce4">
            <text:p>29/07/2025 00:00</text:p>
          </table:table-cell>
          <table:table-cell office:value-type="float" office:value="86.4" table:style-name="ce5">
            <text:p><text:s/>86,40<text:s text:c="3"/></text:p>
          </table:table-cell>
          <table:table-cell office:value-type="float" office:value="-3" table:formula="msoxl:=C232-B232" table:style-name="ce1">
            <text:p>-3</text:p>
          </table:table-cell>
          <table:table-cell office:value-type="float" office:value="-259.20000000000005" table:formula="msoxl:=D232*E232" table:style-name="ce1">
            <text:p>-259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03T00:00:00" table:style-name="ce4">
            <text:p>03/09/2025 00:00</text:p>
          </table:table-cell>
          <table:table-cell office:value-type="date" office:date-value="2025-08-28T00:00:00" table:style-name="ce4">
            <text:p>28/08/2025 00:00</text:p>
          </table:table-cell>
          <table:table-cell office:value-type="float" office:value="408" table:style-name="ce5">
            <text:p><text:s/>408,00<text:s text:c="3"/></text:p>
          </table:table-cell>
          <table:table-cell office:value-type="float" office:value="-6" table:formula="msoxl:=C233-B233" table:style-name="ce1">
            <text:p>-6</text:p>
          </table:table-cell>
          <table:table-cell office:value-type="float" office:value="-2448" table:formula="msoxl:=D233*E233" table:style-name="ce1">
            <text:p>-24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02T00:00:00" table:style-name="ce4">
            <text:p>02/10/2025 00:00</text:p>
          </table:table-cell>
          <table:table-cell office:value-type="date" office:date-value="2025-09-30T00:00:00" table:style-name="ce4">
            <text:p>30/09/2025 00:00</text:p>
          </table:table-cell>
          <table:table-cell office:value-type="float" office:value="738" table:style-name="ce5">
            <text:p><text:s/>738,00<text:s text:c="3"/></text:p>
          </table:table-cell>
          <table:table-cell office:value-type="float" office:value="-2" table:formula="msoxl:=C234-B234" table:style-name="ce1">
            <text:p>-2</text:p>
          </table:table-cell>
          <table:table-cell office:value-type="float" office:value="-1476" table:formula="msoxl:=D234*E234" table:style-name="ce1">
            <text:p>-147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9T00:00:00" table:style-name="ce4">
            <text:p>29/10/2025 00:00</text:p>
          </table:table-cell>
          <table:table-cell office:value-type="date" office:date-value="2025-10-26T00:00:00" table:style-name="ce4">
            <text:p>26/10/2025 00:00</text:p>
          </table:table-cell>
          <table:table-cell office:value-type="float" office:value="768" table:style-name="ce5">
            <text:p><text:s/>768,00<text:s text:c="3"/></text:p>
          </table:table-cell>
          <table:table-cell office:value-type="float" office:value="-3" table:formula="msoxl:=C235-B235" table:style-name="ce1">
            <text:p>-3</text:p>
          </table:table-cell>
          <table:table-cell office:value-type="float" office:value="-2304" table:formula="msoxl:=D235*E235" table:style-name="ce1">
            <text:p>-23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03T00:00:00" table:style-name="ce4">
            <text:p>03/11/2025 00:00</text:p>
          </table:table-cell>
          <table:table-cell office:value-type="date" office:date-value="2025-11-07T00:00:00" table:style-name="ce4">
            <text:p>07/11/2025 00:00</text:p>
          </table:table-cell>
          <table:table-cell office:value-type="float" office:value="962" table:style-name="ce5">
            <text:p><text:s/>962,00<text:s text:c="3"/></text:p>
          </table:table-cell>
          <table:table-cell office:value-type="float" office:value="4" table:formula="msoxl:=C236-B236" table:style-name="ce1">
            <text:p>4</text:p>
          </table:table-cell>
          <table:table-cell office:value-type="float" office:value="3848" table:formula="msoxl:=D236*E236" table:style-name="ce1">
            <text:p>38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03T00:00:00" table:style-name="ce4">
            <text:p>03/11/2025 00:00</text:p>
          </table:table-cell>
          <table:table-cell office:value-type="date" office:date-value="2025-11-07T00:00:00" table:style-name="ce4">
            <text:p>07/11/2025 00:00</text:p>
          </table:table-cell>
          <table:table-cell office:value-type="float" office:value="57.6" table:style-name="ce5">
            <text:p><text:s/>57,60<text:s text:c="3"/></text:p>
          </table:table-cell>
          <table:table-cell office:value-type="float" office:value="4" table:formula="msoxl:=C237-B237" table:style-name="ce1">
            <text:p>4</text:p>
          </table:table-cell>
          <table:table-cell office:value-type="float" office:value="230.4" table:formula="msoxl:=D237*E237" table:style-name="ce1">
            <text:p>230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02T00:00:00" table:style-name="ce4">
            <text:p>02/12/2025 00:00</text:p>
          </table:table-cell>
          <table:table-cell office:value-type="date" office:date-value="2025-11-15T00:00:00" table:style-name="ce4">
            <text:p>15/11/2025 00:00</text:p>
          </table:table-cell>
          <table:table-cell office:value-type="float" office:value="672" table:style-name="ce5">
            <text:p><text:s/>672,00<text:s text:c="3"/></text:p>
          </table:table-cell>
          <table:table-cell office:value-type="float" office:value="-17" table:formula="msoxl:=C238-B238" table:style-name="ce1">
            <text:p>-17</text:p>
          </table:table-cell>
          <table:table-cell office:value-type="float" office:value="-11424" table:formula="msoxl:=D238*E238" table:style-name="ce1">
            <text:p>-1142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0T00:00:00" table:style-name="ce4">
            <text:p>30/10/2025 00:00</text:p>
          </table:table-cell>
          <table:table-cell office:value-type="date" office:date-value="2025-10-03T00:00:00" table:style-name="ce4">
            <text:p>03/10/2025 00:00</text:p>
          </table:table-cell>
          <table:table-cell office:value-type="float" office:value="296.64999999999998" table:style-name="ce5">
            <text:p><text:s/>296,65<text:s text:c="3"/></text:p>
          </table:table-cell>
          <table:table-cell office:value-type="float" office:value="-27" table:formula="msoxl:=C239-B239" table:style-name="ce1">
            <text:p>-27</text:p>
          </table:table-cell>
          <table:table-cell office:value-type="float" office:value="-8009.5499999999993" table:formula="msoxl:=D239*E239" table:style-name="ce1">
            <text:p>-8009,5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10T00:00:00" table:style-name="ce4">
            <text:p>10/05/2025 00:00</text:p>
          </table:table-cell>
          <table:table-cell office:value-type="date" office:date-value="2025-04-30T00:00:00" table:style-name="ce4">
            <text:p>30/04/2025 00:00</text:p>
          </table:table-cell>
          <table:table-cell office:value-type="float" office:value="152.72999999999999" table:style-name="ce5">
            <text:p><text:s/>152,73<text:s text:c="3"/></text:p>
          </table:table-cell>
          <table:table-cell office:value-type="float" office:value="-10" table:formula="msoxl:=C240-B240" table:style-name="ce1">
            <text:p>-10</text:p>
          </table:table-cell>
          <table:table-cell office:value-type="float" office:value="-1527.3" table:formula="msoxl:=D240*E240" table:style-name="ce1">
            <text:p>-1527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14T00:00:00" table:style-name="ce4">
            <text:p>14/05/2025 00:00</text:p>
          </table:table-cell>
          <table:table-cell office:value-type="date" office:date-value="2025-04-29T00:00:00" table:style-name="ce4">
            <text:p>29/04/2025 00:00</text:p>
          </table:table-cell>
          <table:table-cell office:value-type="float" office:value="622.39" table:style-name="ce5">
            <text:p><text:s/>622,39<text:s text:c="3"/></text:p>
          </table:table-cell>
          <table:table-cell office:value-type="float" office:value="-15" table:formula="msoxl:=C241-B241" table:style-name="ce1">
            <text:p>-15</text:p>
          </table:table-cell>
          <table:table-cell office:value-type="float" office:value="-9335.85" table:formula="msoxl:=D241*E241" table:style-name="ce1">
            <text:p>-9335,8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08T00:00:00" table:style-name="ce4">
            <text:p>08/06/2025 00:00</text:p>
          </table:table-cell>
          <table:table-cell office:value-type="date" office:date-value="2025-05-28T00:00:00" table:style-name="ce4">
            <text:p>28/05/2025 00:00</text:p>
          </table:table-cell>
          <table:table-cell office:value-type="float" office:value="47.74" table:style-name="ce5">
            <text:p><text:s/>47,74<text:s text:c="3"/></text:p>
          </table:table-cell>
          <table:table-cell office:value-type="float" office:value="-11" table:formula="msoxl:=C242-B242" table:style-name="ce1">
            <text:p>-11</text:p>
          </table:table-cell>
          <table:table-cell office:value-type="float" office:value="-525.14" table:formula="msoxl:=D242*E242" table:style-name="ce1">
            <text:p>-525,1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11T00:00:00" table:style-name="ce4">
            <text:p>11/06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326.25" table:style-name="ce5">
            <text:p><text:s/>326,25<text:s text:c="3"/></text:p>
          </table:table-cell>
          <table:table-cell office:value-type="float" office:value="-16" table:formula="msoxl:=C243-B243" table:style-name="ce1">
            <text:p>-16</text:p>
          </table:table-cell>
          <table:table-cell office:value-type="float" office:value="-5220" table:formula="msoxl:=D243*E243" table:style-name="ce1">
            <text:p>-522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30T00:00:00" table:style-name="ce4">
            <text:p>30/06/2025 00:00</text:p>
          </table:table-cell>
          <table:table-cell office:value-type="float" office:value="18.649999999999999" table:style-name="ce5">
            <text:p><text:s/>18,65<text:s text:c="3"/></text:p>
          </table:table-cell>
          <table:table-cell office:value-type="float" office:value="0" table:formula="msoxl:=C244-B244" table:style-name="ce1">
            <text:p>0</text:p>
          </table:table-cell>
          <table:table-cell office:value-type="float" office:value="0" table:formula="msoxl:=D244*E244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25T00:00:00" table:style-name="ce4">
            <text:p>25/06/2025 00:00</text:p>
          </table:table-cell>
          <table:table-cell office:value-type="date" office:date-value="2025-06-25T00:00:00" table:style-name="ce4">
            <text:p>25/06/2025 00:00</text:p>
          </table:table-cell>
          <table:table-cell office:value-type="float" office:value="269.76" table:style-name="ce5">
            <text:p><text:s/>269,76<text:s text:c="3"/></text:p>
          </table:table-cell>
          <table:table-cell office:value-type="float" office:value="0" table:formula="msoxl:=C245-B245" table:style-name="ce1">
            <text:p>0</text:p>
          </table:table-cell>
          <table:table-cell office:value-type="float" office:value="0" table:formula="msoxl:=D245*E245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5T00:00:00" table:style-name="ce4">
            <text:p>15/08/2025 00:00</text:p>
          </table:table-cell>
          <table:table-cell office:value-type="date" office:date-value="2025-08-04T00:00:00" table:style-name="ce4">
            <text:p>04/08/2025 00:00</text:p>
          </table:table-cell>
          <table:table-cell office:value-type="float" office:value="18.649999999999999" table:style-name="ce5">
            <text:p><text:s/>18,65<text:s text:c="3"/></text:p>
          </table:table-cell>
          <table:table-cell office:value-type="float" office:value="-11" table:formula="msoxl:=C246-B246" table:style-name="ce1">
            <text:p>-11</text:p>
          </table:table-cell>
          <table:table-cell office:value-type="float" office:value="-205.14999999999998" table:formula="msoxl:=D246*E246" table:style-name="ce1">
            <text:p>-205,1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01T00:00:00" table:style-name="ce4">
            <text:p>01/08/2025 00:00</text:p>
          </table:table-cell>
          <table:table-cell office:value-type="date" office:date-value="2025-08-01T00:00:00" table:style-name="ce4">
            <text:p>01/08/2025 00:00</text:p>
          </table:table-cell>
          <table:table-cell office:value-type="float" office:value="432.04" table:style-name="ce5">
            <text:p><text:s/>432,04<text:s text:c="3"/></text:p>
          </table:table-cell>
          <table:table-cell office:value-type="float" office:value="0" table:formula="msoxl:=C247-B247" table:style-name="ce1">
            <text:p>0</text:p>
          </table:table-cell>
          <table:table-cell office:value-type="float" office:value="0" table:formula="msoxl:=D247*E247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29T00:00:00" table:style-name="ce4">
            <text:p>29/08/2025 00:00</text:p>
          </table:table-cell>
          <table:table-cell office:value-type="date" office:date-value="2025-08-29T00:00:00" table:style-name="ce4">
            <text:p>29/08/2025 00:00</text:p>
          </table:table-cell>
          <table:table-cell office:value-type="float" office:value="18.649999999999999" table:style-name="ce5">
            <text:p><text:s/>18,65<text:s text:c="3"/></text:p>
          </table:table-cell>
          <table:table-cell office:value-type="float" office:value="0" table:formula="msoxl:=C248-B248" table:style-name="ce1">
            <text:p>0</text:p>
          </table:table-cell>
          <table:table-cell office:value-type="float" office:value="0" table:formula="msoxl:=D248*E248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25T00:00:00" table:style-name="ce4">
            <text:p>25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479.99" table:style-name="ce5">
            <text:p><text:s/>479,99<text:s text:c="3"/></text:p>
          </table:table-cell>
          <table:table-cell office:value-type="float" office:value="0" table:formula="msoxl:=C249-B249" table:style-name="ce1">
            <text:p>0</text:p>
          </table:table-cell>
          <table:table-cell office:value-type="float" office:value="0" table:formula="msoxl:=D249*E249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29T00:00:00" table:style-name="ce4">
            <text:p>29/09/2025 00:00</text:p>
          </table:table-cell>
          <table:table-cell office:value-type="date" office:date-value="2025-09-29T00:00:00" table:style-name="ce4">
            <text:p>29/09/2025 00:00</text:p>
          </table:table-cell>
          <table:table-cell office:value-type="float" office:value="18.649999999999999" table:style-name="ce5">
            <text:p><text:s/>18,65<text:s text:c="3"/></text:p>
          </table:table-cell>
          <table:table-cell office:value-type="float" office:value="0" table:formula="msoxl:=C250-B250" table:style-name="ce1">
            <text:p>0</text:p>
          </table:table-cell>
          <table:table-cell office:value-type="float" office:value="0" table:formula="msoxl:=D250*E250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25T00:00:00" table:style-name="ce4">
            <text:p>25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427.35" table:style-name="ce5">
            <text:p><text:s/>427,35<text:s text:c="3"/></text:p>
          </table:table-cell>
          <table:table-cell office:value-type="float" office:value="0" table:formula="msoxl:=C251-B251" table:style-name="ce1">
            <text:p>0</text:p>
          </table:table-cell>
          <table:table-cell office:value-type="float" office:value="0" table:formula="msoxl:=D251*E251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8T00:00:00" table:style-name="ce4">
            <text:p>28/10/2025 00:00</text:p>
          </table:table-cell>
          <table:table-cell office:value-type="date" office:date-value="2025-10-28T00:00:00" table:style-name="ce4">
            <text:p>28/10/2025 00:00</text:p>
          </table:table-cell>
          <table:table-cell office:value-type="float" office:value="20.76" table:style-name="ce5">
            <text:p><text:s/>20,76<text:s text:c="3"/></text:p>
          </table:table-cell>
          <table:table-cell office:value-type="float" office:value="0" table:formula="msoxl:=C252-B252" table:style-name="ce1">
            <text:p>0</text:p>
          </table:table-cell>
          <table:table-cell office:value-type="float" office:value="0" table:formula="msoxl:=D252*E252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7T00:00:00" table:style-name="ce4">
            <text:p>27/10/2025 00:00</text:p>
          </table:table-cell>
          <table:table-cell office:value-type="date" office:date-value="2025-10-27T00:00:00" table:style-name="ce4">
            <text:p>27/10/2025 00:00</text:p>
          </table:table-cell>
          <table:table-cell office:value-type="float" office:value="286.41000000000003" table:style-name="ce5">
            <text:p><text:s/>286,41<text:s text:c="3"/></text:p>
          </table:table-cell>
          <table:table-cell office:value-type="float" office:value="0" table:formula="msoxl:=C253-B253" table:style-name="ce1">
            <text:p>0</text:p>
          </table:table-cell>
          <table:table-cell office:value-type="float" office:value="0" table:formula="msoxl:=D253*E253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28T00:00:00" table:style-name="ce4">
            <text:p>28/11/2025 00:00</text:p>
          </table:table-cell>
          <table:table-cell office:value-type="date" office:date-value="2025-11-28T00:00:00" table:style-name="ce4">
            <text:p>28/11/2025 00:00</text:p>
          </table:table-cell>
          <table:table-cell office:value-type="float" office:value="73.47" table:style-name="ce5">
            <text:p><text:s/>73,47<text:s text:c="3"/></text:p>
          </table:table-cell>
          <table:table-cell office:value-type="float" office:value="0" table:formula="msoxl:=C254-B254" table:style-name="ce1">
            <text:p>0</text:p>
          </table:table-cell>
          <table:table-cell office:value-type="float" office:value="0" table:formula="msoxl:=D254*E254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25T00:00:00" table:style-name="ce4">
            <text:p>25/11/2025 00:00</text:p>
          </table:table-cell>
          <table:table-cell office:value-type="date" office:date-value="2025-11-25T00:00:00" table:style-name="ce4">
            <text:p>25/11/2025 00:00</text:p>
          </table:table-cell>
          <table:table-cell office:value-type="float" office:value="392.38" table:style-name="ce5">
            <text:p><text:s/>392,38<text:s text:c="3"/></text:p>
          </table:table-cell>
          <table:table-cell office:value-type="float" office:value="0" table:formula="msoxl:=C255-B255" table:style-name="ce1">
            <text:p>0</text:p>
          </table:table-cell>
          <table:table-cell office:value-type="float" office:value="0" table:formula="msoxl:=D255*E255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24T00:00:00" table:style-name="ce4">
            <text:p>24/12/2025 00:00</text:p>
          </table:table-cell>
          <table:table-cell office:value-type="date" office:date-value="2025-12-24T00:00:00" table:style-name="ce4">
            <text:p>24/12/2025 00:00</text:p>
          </table:table-cell>
          <table:table-cell office:value-type="float" office:value="631.09" table:style-name="ce5">
            <text:p><text:s/>631,09<text:s text:c="3"/></text:p>
          </table:table-cell>
          <table:table-cell office:value-type="float" office:value="0" table:formula="msoxl:=C256-B256" table:style-name="ce1">
            <text:p>0</text:p>
          </table:table-cell>
          <table:table-cell office:value-type="float" office:value="0" table:formula="msoxl:=D256*E256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29T00:00:00" table:style-name="ce4">
            <text:p>29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180.68" table:style-name="ce5">
            <text:p><text:s/>180,68<text:s text:c="3"/></text:p>
          </table:table-cell>
          <table:table-cell office:value-type="float" office:value="0" table:formula="msoxl:=C257-B257" table:style-name="ce1">
            <text:p>0</text:p>
          </table:table-cell>
          <table:table-cell office:value-type="float" office:value="0" table:formula="msoxl:=D257*E257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03T00:00:00" table:style-name="ce4">
            <text:p>03/08/2025 00:00</text:p>
          </table:table-cell>
          <table:table-cell office:value-type="date" office:date-value="2025-08-01T00:00:00" table:style-name="ce4">
            <text:p>01/08/2025 00:00</text:p>
          </table:table-cell>
          <table:table-cell office:value-type="float" office:value="1928.58" table:style-name="ce5">
            <text:p><text:s/>1.928,58<text:s text:c="3"/></text:p>
          </table:table-cell>
          <table:table-cell office:value-type="float" office:value="-2" table:formula="msoxl:=C258-B258" table:style-name="ce1">
            <text:p>-2</text:p>
          </table:table-cell>
          <table:table-cell office:value-type="float" office:value="-3857.16" table:formula="msoxl:=D258*E258" table:style-name="ce1">
            <text:p>-3857,1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02T00:00:00" table:style-name="ce4">
            <text:p>02/09/2025 00:00</text:p>
          </table:table-cell>
          <table:table-cell office:value-type="date" office:date-value="2025-09-01T00:00:00" table:style-name="ce4">
            <text:p>01/09/2025 00:00</text:p>
          </table:table-cell>
          <table:table-cell office:value-type="float" office:value="771.43" table:style-name="ce5">
            <text:p><text:s/>771,43<text:s text:c="3"/></text:p>
          </table:table-cell>
          <table:table-cell office:value-type="float" office:value="-1" table:formula="msoxl:=C259-B259" table:style-name="ce1">
            <text:p>-1</text:p>
          </table:table-cell>
          <table:table-cell office:value-type="float" office:value="-771.43" table:formula="msoxl:=D259*E259" table:style-name="ce1">
            <text:p>-771,4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01T00:00:00" table:style-name="ce4">
            <text:p>01/10/2025 00:00</text:p>
          </table:table-cell>
          <table:table-cell office:value-type="date" office:date-value="2025-09-02T00:00:00" table:style-name="ce4">
            <text:p>02/09/2025 00:00</text:p>
          </table:table-cell>
          <table:table-cell office:value-type="float" office:value="2314.29" table:style-name="ce5">
            <text:p><text:s/>2.314,29<text:s text:c="3"/></text:p>
          </table:table-cell>
          <table:table-cell office:value-type="float" office:value="-29" table:formula="msoxl:=C260-B260" table:style-name="ce1">
            <text:p>-29</text:p>
          </table:table-cell>
          <table:table-cell office:value-type="float" office:value="-67114.41" table:formula="msoxl:=D260*E260" table:style-name="ce1">
            <text:p>-67114,4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0T00:00:00" table:style-name="ce4">
            <text:p>30/10/2025 00:00</text:p>
          </table:table-cell>
          <table:table-cell office:value-type="date" office:date-value="2025-10-30T00:00:00" table:style-name="ce4">
            <text:p>30/10/2025 00:00</text:p>
          </table:table-cell>
          <table:table-cell office:value-type="float" office:value="192.86" table:style-name="ce5">
            <text:p><text:s/>192,86<text:s text:c="3"/></text:p>
          </table:table-cell>
          <table:table-cell office:value-type="float" office:value="0" table:formula="msoxl:=C261-B261" table:style-name="ce1">
            <text:p>0</text:p>
          </table:table-cell>
          <table:table-cell office:value-type="float" office:value="0" table:formula="msoxl:=D261*E261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02T00:00:00" table:style-name="ce4">
            <text:p>02/05/2025 00:00</text:p>
          </table:table-cell>
          <table:table-cell office:value-type="date" office:date-value="2025-05-02T00:00:00" table:style-name="ce4">
            <text:p>02/05/2025 00:00</text:p>
          </table:table-cell>
          <table:table-cell office:value-type="float" office:value="13.1" table:style-name="ce5">
            <text:p><text:s/>13,10<text:s text:c="3"/></text:p>
          </table:table-cell>
          <table:table-cell office:value-type="float" office:value="0" table:formula="msoxl:=C262-B262" table:style-name="ce1">
            <text:p>0</text:p>
          </table:table-cell>
          <table:table-cell office:value-type="float" office:value="0" table:formula="msoxl:=D262*E262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29T00:00:00" table:style-name="ce4">
            <text:p>29/06/2025 00:00</text:p>
          </table:table-cell>
          <table:table-cell office:value-type="date" office:date-value="2025-06-29T00:00:00" table:style-name="ce4">
            <text:p>29/06/2025 00:00</text:p>
          </table:table-cell>
          <table:table-cell office:value-type="float" office:value="5.17" table:style-name="ce5">
            <text:p><text:s/>5,17<text:s text:c="3"/></text:p>
          </table:table-cell>
          <table:table-cell office:value-type="float" office:value="0" table:formula="msoxl:=C263-B263" table:style-name="ce1">
            <text:p>0</text:p>
          </table:table-cell>
          <table:table-cell office:value-type="float" office:value="0" table:formula="msoxl:=D263*E263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03T00:00:00" table:style-name="ce4">
            <text:p>03/10/2025 00:00</text:p>
          </table:table-cell>
          <table:table-cell office:value-type="date" office:date-value="2025-10-03T00:00:00" table:style-name="ce4">
            <text:p>03/10/2025 00:00</text:p>
          </table:table-cell>
          <table:table-cell office:value-type="float" office:value="17.78" table:style-name="ce5">
            <text:p><text:s/>17,78<text:s text:c="3"/></text:p>
          </table:table-cell>
          <table:table-cell office:value-type="float" office:value="0" table:formula="msoxl:=C264-B264" table:style-name="ce1">
            <text:p>0</text:p>
          </table:table-cell>
          <table:table-cell office:value-type="float" office:value="0" table:formula="msoxl:=D264*E264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2T00:00:00" table:style-name="ce4">
            <text:p>12/12/2025 00:00</text:p>
          </table:table-cell>
          <table:table-cell office:value-type="date" office:date-value="2025-12-12T00:00:00" table:style-name="ce4">
            <text:p>12/12/2025 00:00</text:p>
          </table:table-cell>
          <table:table-cell office:value-type="float" office:value="9.6999999999999993" table:style-name="ce5">
            <text:p><text:s/>9,70<text:s text:c="3"/></text:p>
          </table:table-cell>
          <table:table-cell office:value-type="float" office:value="0" table:formula="msoxl:=C265-B265" table:style-name="ce1">
            <text:p>0</text:p>
          </table:table-cell>
          <table:table-cell office:value-type="float" office:value="0" table:formula="msoxl:=D265*E265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04T00:00:00" table:style-name="ce4">
            <text:p>04/07/2025 00:00</text:p>
          </table:table-cell>
          <table:table-cell office:value-type="date" office:date-value="2025-07-04T00:00:00" table:style-name="ce4">
            <text:p>04/07/2025 00:00</text:p>
          </table:table-cell>
          <table:table-cell office:value-type="float" office:value="1395.68" table:style-name="ce5">
            <text:p><text:s/>1.395,68<text:s text:c="3"/></text:p>
          </table:table-cell>
          <table:table-cell office:value-type="float" office:value="0" table:formula="msoxl:=C266-B266" table:style-name="ce1">
            <text:p>0</text:p>
          </table:table-cell>
          <table:table-cell office:value-type="float" office:value="0" table:formula="msoxl:=D266*E266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7T00:00:00" table:style-name="ce4">
            <text:p>27/05/2025 00:00</text:p>
          </table:table-cell>
          <table:table-cell office:value-type="float" office:value="1141.5" table:style-name="ce5">
            <text:p><text:s/>1.141,50<text:s text:c="3"/></text:p>
          </table:table-cell>
          <table:table-cell office:value-type="float" office:value="-4" table:formula="msoxl:=C267-B267" table:style-name="ce1">
            <text:p>-4</text:p>
          </table:table-cell>
          <table:table-cell office:value-type="float" office:value="-4566" table:formula="msoxl:=D267*E267" table:style-name="ce1">
            <text:p>-456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1141.5" table:style-name="ce5">
            <text:p><text:s/>1.141,50<text:s text:c="3"/></text:p>
          </table:table-cell>
          <table:table-cell office:value-type="float" office:value="-6" table:formula="msoxl:=C268-B268" table:style-name="ce1">
            <text:p>-6</text:p>
          </table:table-cell>
          <table:table-cell office:value-type="float" office:value="-6849" table:formula="msoxl:=D268*E268" table:style-name="ce1">
            <text:p>-684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1141.5" table:style-name="ce5">
            <text:p><text:s/>1.141,50<text:s text:c="3"/></text:p>
          </table:table-cell>
          <table:table-cell office:value-type="float" office:value="-4" table:formula="msoxl:=C269-B269" table:style-name="ce1">
            <text:p>-4</text:p>
          </table:table-cell>
          <table:table-cell office:value-type="float" office:value="-4566" table:formula="msoxl:=D269*E269" table:style-name="ce1">
            <text:p>-456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450" table:style-name="ce5">
            <text:p><text:s/>450,00<text:s text:c="3"/></text:p>
          </table:table-cell>
          <table:table-cell office:value-type="float" office:value="-2" table:formula="msoxl:=C270-B270" table:style-name="ce1">
            <text:p>-2</text:p>
          </table:table-cell>
          <table:table-cell office:value-type="float" office:value="-900" table:formula="msoxl:=D270*E270" table:style-name="ce1">
            <text:p>-9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03T00:00:00" table:style-name="ce4">
            <text:p>03/09/2025 00:00</text:p>
          </table:table-cell>
          <table:table-cell office:value-type="date" office:date-value="2025-09-01T00:00:00" table:style-name="ce4">
            <text:p>01/09/2025 00:00</text:p>
          </table:table-cell>
          <table:table-cell office:value-type="float" office:value="220" table:style-name="ce5">
            <text:p><text:s/>220,00<text:s text:c="3"/></text:p>
          </table:table-cell>
          <table:table-cell office:value-type="float" office:value="-2" table:formula="msoxl:=C271-B271" table:style-name="ce1">
            <text:p>-2</text:p>
          </table:table-cell>
          <table:table-cell office:value-type="float" office:value="-440" table:formula="msoxl:=D271*E271" table:style-name="ce1">
            <text:p>-44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174" table:style-name="ce5">
            <text:p><text:s/>174,00<text:s text:c="3"/></text:p>
          </table:table-cell>
          <table:table-cell office:value-type="float" office:value="-6" table:formula="msoxl:=C272-B272" table:style-name="ce1">
            <text:p>-6</text:p>
          </table:table-cell>
          <table:table-cell office:value-type="float" office:value="-1044" table:formula="msoxl:=D272*E272" table:style-name="ce1">
            <text:p>-10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7T00:00:00" table:style-name="ce4">
            <text:p>27/10/2025 00:00</text:p>
          </table:table-cell>
          <table:table-cell office:value-type="float" office:value="348" table:style-name="ce5">
            <text:p><text:s/>348,00<text:s text:c="3"/></text:p>
          </table:table-cell>
          <table:table-cell office:value-type="float" office:value="-4" table:formula="msoxl:=C273-B273" table:style-name="ce1">
            <text:p>-4</text:p>
          </table:table-cell>
          <table:table-cell office:value-type="float" office:value="-1392" table:formula="msoxl:=D273*E273" table:style-name="ce1">
            <text:p>-139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614.75" table:style-name="ce5">
            <text:p><text:s/>614,75<text:s text:c="3"/></text:p>
          </table:table-cell>
          <table:table-cell office:value-type="float" office:value="-4" table:formula="msoxl:=C274-B274" table:style-name="ce1">
            <text:p>-4</text:p>
          </table:table-cell>
          <table:table-cell office:value-type="float" office:value="-2459" table:formula="msoxl:=D274*E274" table:style-name="ce1">
            <text:p>-245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247.44" table:style-name="ce5">
            <text:p><text:s/>247,44<text:s text:c="3"/></text:p>
          </table:table-cell>
          <table:table-cell office:value-type="float" office:value="-4" table:formula="msoxl:=C275-B275" table:style-name="ce1">
            <text:p>-4</text:p>
          </table:table-cell>
          <table:table-cell office:value-type="float" office:value="-989.76" table:formula="msoxl:=D275*E275" table:style-name="ce1">
            <text:p>-989,7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233.6" table:style-name="ce5">
            <text:p><text:s/>233,60<text:s text:c="3"/></text:p>
          </table:table-cell>
          <table:table-cell office:value-type="float" office:value="-4" table:formula="msoxl:=C276-B276" table:style-name="ce1">
            <text:p>-4</text:p>
          </table:table-cell>
          <table:table-cell office:value-type="float" office:value="-934.4" table:formula="msoxl:=D276*E276" table:style-name="ce1">
            <text:p>-934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8T00:00:00" table:style-name="ce4">
            <text:p>28/02/2026 00:00</text:p>
          </table:table-cell>
          <table:table-cell office:value-type="date" office:date-value="2026-02-25T00:00:00" table:style-name="ce4">
            <text:p>25/02/2026 00:00</text:p>
          </table:table-cell>
          <table:table-cell office:value-type="float" office:value="760.01" table:style-name="ce5">
            <text:p><text:s/>760,01<text:s text:c="3"/></text:p>
          </table:table-cell>
          <table:table-cell office:value-type="float" office:value="-3" table:formula="msoxl:=C277-B277" table:style-name="ce1">
            <text:p>-3</text:p>
          </table:table-cell>
          <table:table-cell office:value-type="float" office:value="-2280.0299999999997" table:formula="msoxl:=D277*E277" table:style-name="ce1">
            <text:p>-2280,0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07T00:00:00" table:style-name="ce4">
            <text:p>07/01/2026 00:00</text:p>
          </table:table-cell>
          <table:table-cell office:value-type="date" office:date-value="2025-12-30T00:00:00" table:style-name="ce4">
            <text:p>30/12/2025 00:00</text:p>
          </table:table-cell>
          <table:table-cell office:value-type="float" office:value="348" table:style-name="ce5">
            <text:p><text:s/>348,00<text:s text:c="3"/></text:p>
          </table:table-cell>
          <table:table-cell office:value-type="float" office:value="-8" table:formula="msoxl:=C278-B278" table:style-name="ce1">
            <text:p>-8</text:p>
          </table:table-cell>
          <table:table-cell office:value-type="float" office:value="-2784" table:formula="msoxl:=D278*E278" table:style-name="ce1">
            <text:p>-278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8T00:00:00" table:style-name="ce4">
            <text:p>28/02/2026 00:00</text:p>
          </table:table-cell>
          <table:table-cell office:value-type="date" office:date-value="2026-02-25T00:00:00" table:style-name="ce4">
            <text:p>25/02/2026 00:00</text:p>
          </table:table-cell>
          <table:table-cell office:value-type="float" office:value="161.66" table:style-name="ce5">
            <text:p><text:s/>161,66<text:s text:c="3"/></text:p>
          </table:table-cell>
          <table:table-cell office:value-type="float" office:value="-3" table:formula="msoxl:=C279-B279" table:style-name="ce1">
            <text:p>-3</text:p>
          </table:table-cell>
          <table:table-cell office:value-type="float" office:value="-484.98" table:formula="msoxl:=D279*E279" table:style-name="ce1">
            <text:p>-484,9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29T00:00:00" table:style-name="ce4">
            <text:p>29/07/2025 00:00</text:p>
          </table:table-cell>
          <table:table-cell office:value-type="date" office:date-value="2025-07-22T00:00:00" table:style-name="ce4">
            <text:p>22/07/2025 00:00</text:p>
          </table:table-cell>
          <table:table-cell office:value-type="float" office:value="230.91" table:style-name="ce5">
            <text:p><text:s/>230,91<text:s text:c="3"/></text:p>
          </table:table-cell>
          <table:table-cell office:value-type="float" office:value="-7" table:formula="msoxl:=C280-B280" table:style-name="ce1">
            <text:p>-7</text:p>
          </table:table-cell>
          <table:table-cell office:value-type="float" office:value="-1616.37" table:formula="msoxl:=D280*E280" table:style-name="ce1">
            <text:p>-1616,3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1T00:00:00" table:style-name="ce4">
            <text:p>11/09/2025 00:00</text:p>
          </table:table-cell>
          <table:table-cell office:value-type="date" office:date-value="2025-09-08T00:00:00" table:style-name="ce4">
            <text:p>08/09/2025 00:00</text:p>
          </table:table-cell>
          <table:table-cell office:value-type="float" office:value="965.11" table:style-name="ce5">
            <text:p><text:s/>965,11<text:s text:c="3"/></text:p>
          </table:table-cell>
          <table:table-cell office:value-type="float" office:value="-3" table:formula="msoxl:=C281-B281" table:style-name="ce1">
            <text:p>-3</text:p>
          </table:table-cell>
          <table:table-cell office:value-type="float" office:value="-2895.33" table:formula="msoxl:=D281*E281" table:style-name="ce1">
            <text:p>-2895,3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8T00:00:00" table:style-name="ce4">
            <text:p>18/09/2025 00:00</text:p>
          </table:table-cell>
          <table:table-cell office:value-type="date" office:date-value="2025-09-15T00:00:00" table:style-name="ce4">
            <text:p>15/09/2025 00:00</text:p>
          </table:table-cell>
          <table:table-cell office:value-type="float" office:value="63.51" table:style-name="ce5">
            <text:p><text:s/>63,51<text:s text:c="3"/></text:p>
          </table:table-cell>
          <table:table-cell office:value-type="float" office:value="-3" table:formula="msoxl:=C282-B282" table:style-name="ce1">
            <text:p>-3</text:p>
          </table:table-cell>
          <table:table-cell office:value-type="float" office:value="-190.53" table:formula="msoxl:=D282*E282" table:style-name="ce1">
            <text:p>-190,5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27T00:00:00" table:style-name="ce4">
            <text:p>27/11/2025 00:00</text:p>
          </table:table-cell>
          <table:table-cell office:value-type="date" office:date-value="2025-11-25T00:00:00" table:style-name="ce4">
            <text:p>25/11/2025 00:00</text:p>
          </table:table-cell>
          <table:table-cell office:value-type="float" office:value="517.04999999999995" table:style-name="ce5">
            <text:p><text:s/>517,05<text:s text:c="3"/></text:p>
          </table:table-cell>
          <table:table-cell office:value-type="float" office:value="-2" table:formula="msoxl:=C283-B283" table:style-name="ce1">
            <text:p>-2</text:p>
          </table:table-cell>
          <table:table-cell office:value-type="float" office:value="-1034.0999999999999" table:formula="msoxl:=D283*E283" table:style-name="ce1">
            <text:p>-1034,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29T00:00:00" table:style-name="ce4">
            <text:p>29/12/2025 00:00</text:p>
          </table:table-cell>
          <table:table-cell office:value-type="date" office:date-value="2025-12-19T00:00:00" table:style-name="ce4">
            <text:p>19/12/2025 00:00</text:p>
          </table:table-cell>
          <table:table-cell office:value-type="float" office:value="1201.21" table:style-name="ce5">
            <text:p><text:s/>1.201,21<text:s text:c="3"/></text:p>
          </table:table-cell>
          <table:table-cell office:value-type="float" office:value="-10" table:formula="msoxl:=C284-B284" table:style-name="ce1">
            <text:p>-10</text:p>
          </table:table-cell>
          <table:table-cell office:value-type="float" office:value="-12012.1" table:formula="msoxl:=D284*E284" table:style-name="ce1">
            <text:p>-12012,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25T00:00:00" table:style-name="ce4">
            <text:p>25/08/2025 00:00</text:p>
          </table:table-cell>
          <table:table-cell office:value-type="date" office:date-value="2025-08-18T00:00:00" table:style-name="ce4">
            <text:p>18/08/2025 00:00</text:p>
          </table:table-cell>
          <table:table-cell office:value-type="float" office:value="1066.6099999999999" table:style-name="ce5">
            <text:p><text:s/>1.066,61<text:s text:c="3"/></text:p>
          </table:table-cell>
          <table:table-cell office:value-type="float" office:value="-7" table:formula="msoxl:=C285-B285" table:style-name="ce1">
            <text:p>-7</text:p>
          </table:table-cell>
          <table:table-cell office:value-type="float" office:value="-7466.2699999999995" table:formula="msoxl:=D285*E285" table:style-name="ce1">
            <text:p>-7466,2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5T00:00:00" table:style-name="ce4">
            <text:p>15/09/2025 00:00</text:p>
          </table:table-cell>
          <table:table-cell office:value-type="date" office:date-value="2025-09-10T00:00:00" table:style-name="ce4">
            <text:p>10/09/2025 00:00</text:p>
          </table:table-cell>
          <table:table-cell office:value-type="float" office:value="49.56" table:style-name="ce5">
            <text:p><text:s/>49,56<text:s text:c="3"/></text:p>
          </table:table-cell>
          <table:table-cell office:value-type="float" office:value="-5" table:formula="msoxl:=C286-B286" table:style-name="ce1">
            <text:p>-5</text:p>
          </table:table-cell>
          <table:table-cell office:value-type="float" office:value="-247.8" table:formula="msoxl:=D286*E286" table:style-name="ce1">
            <text:p>-247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1T00:00:00" table:style-name="ce4">
            <text:p>21/10/2025 00:00</text:p>
          </table:table-cell>
          <table:table-cell office:value-type="date" office:date-value="2025-10-17T00:00:00" table:style-name="ce4">
            <text:p>17/10/2025 00:00</text:p>
          </table:table-cell>
          <table:table-cell office:value-type="float" office:value="1042.3699999999999" table:style-name="ce5">
            <text:p><text:s/>1.042,37<text:s text:c="3"/></text:p>
          </table:table-cell>
          <table:table-cell office:value-type="float" office:value="-4" table:formula="msoxl:=C287-B287" table:style-name="ce1">
            <text:p>-4</text:p>
          </table:table-cell>
          <table:table-cell office:value-type="float" office:value="-4169.4799999999996" table:formula="msoxl:=D287*E287" table:style-name="ce1">
            <text:p>-4169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7T00:00:00" table:style-name="ce4">
            <text:p>17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1578.23" table:style-name="ce5">
            <text:p><text:s/>1.578,23<text:s text:c="3"/></text:p>
          </table:table-cell>
          <table:table-cell office:value-type="float" office:value="-7" table:formula="msoxl:=C288-B288" table:style-name="ce1">
            <text:p>-7</text:p>
          </table:table-cell>
          <table:table-cell office:value-type="float" office:value="-11047.61" table:formula="msoxl:=D288*E288" table:style-name="ce1">
            <text:p>-11047,6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425.55" table:style-name="ce5">
            <text:p><text:s/>425,55<text:s text:c="3"/></text:p>
          </table:table-cell>
          <table:table-cell office:value-type="float" office:value="-3" table:formula="msoxl:=C289-B289" table:style-name="ce1">
            <text:p>-3</text:p>
          </table:table-cell>
          <table:table-cell office:value-type="float" office:value="-1276.6500000000001" table:formula="msoxl:=D289*E289" table:style-name="ce1">
            <text:p>-1276,6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7T00:00:00" table:style-name="ce4">
            <text:p>27/10/2025 00:00</text:p>
          </table:table-cell>
          <table:table-cell office:value-type="float" office:value="276.83999999999997" table:style-name="ce5">
            <text:p><text:s/>276,84<text:s text:c="3"/></text:p>
          </table:table-cell>
          <table:table-cell office:value-type="float" office:value="-4" table:formula="msoxl:=C290-B290" table:style-name="ce1">
            <text:p>-4</text:p>
          </table:table-cell>
          <table:table-cell office:value-type="float" office:value="-1107.3599999999999" table:formula="msoxl:=D290*E290" table:style-name="ce1">
            <text:p>-1107,3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15T00:00:00" table:style-name="ce4">
            <text:p>15/01/2026 00:00</text:p>
          </table:table-cell>
          <table:table-cell office:value-type="date" office:date-value="2026-01-12T00:00:00" table:style-name="ce4">
            <text:p>12/01/2026 00:00</text:p>
          </table:table-cell>
          <table:table-cell office:value-type="float" office:value="310.18" table:style-name="ce5">
            <text:p><text:s/>310,18<text:s text:c="3"/></text:p>
          </table:table-cell>
          <table:table-cell office:value-type="float" office:value="-3" table:formula="msoxl:=C291-B291" table:style-name="ce1">
            <text:p>-3</text:p>
          </table:table-cell>
          <table:table-cell office:value-type="float" office:value="-930.54" table:formula="msoxl:=D291*E291" table:style-name="ce1">
            <text:p>-930,5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81.91" table:style-name="ce5">
            <text:p><text:s/>81,91<text:s text:c="3"/></text:p>
          </table:table-cell>
          <table:table-cell office:value-type="float" office:value="-4" table:formula="msoxl:=C292-B292" table:style-name="ce1">
            <text:p>-4</text:p>
          </table:table-cell>
          <table:table-cell office:value-type="float" office:value="-327.64" table:formula="msoxl:=D292*E292" table:style-name="ce1">
            <text:p>-327,6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9-01T00:00:00" table:style-name="ce4">
            <text:p>01/09/2025 00:00</text:p>
          </table:table-cell>
          <table:table-cell office:value-type="float" office:value="53.06" table:style-name="ce5">
            <text:p><text:s/>53,06<text:s text:c="3"/></text:p>
          </table:table-cell>
          <table:table-cell office:value-type="float" office:value="1" table:formula="msoxl:=C293-B293" table:style-name="ce1">
            <text:p>1</text:p>
          </table:table-cell>
          <table:table-cell office:value-type="float" office:value="53.06" table:formula="msoxl:=D293*E293" table:style-name="ce1">
            <text:p>53,0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0T00:00:00" table:style-name="ce4">
            <text:p>30/12/2025 00:00</text:p>
          </table:table-cell>
          <table:table-cell office:value-type="date" office:date-value="2025-12-23T00:00:00" table:style-name="ce4">
            <text:p>23/12/2025 00:00</text:p>
          </table:table-cell>
          <table:table-cell office:value-type="float" office:value="53.64" table:style-name="ce5">
            <text:p><text:s/>53,64<text:s text:c="3"/></text:p>
          </table:table-cell>
          <table:table-cell office:value-type="float" office:value="-7" table:formula="msoxl:=C294-B294" table:style-name="ce1">
            <text:p>-7</text:p>
          </table:table-cell>
          <table:table-cell office:value-type="float" office:value="-375.48" table:formula="msoxl:=D294*E294" table:style-name="ce1">
            <text:p>-375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46.59" table:style-name="ce5">
            <text:p><text:s/>46,59<text:s text:c="3"/></text:p>
          </table:table-cell>
          <table:table-cell office:value-type="float" office:value="-4" table:formula="msoxl:=C295-B295" table:style-name="ce1">
            <text:p>-4</text:p>
          </table:table-cell>
          <table:table-cell office:value-type="float" office:value="-186.36" table:formula="msoxl:=D295*E295" table:style-name="ce1">
            <text:p>-186,3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01T00:00:00" table:style-name="ce4">
            <text:p>01/07/2025 00:00</text:p>
          </table:table-cell>
          <table:table-cell office:value-type="date" office:date-value="2025-06-30T00:00:00" table:style-name="ce4">
            <text:p>30/06/2025 00:00</text:p>
          </table:table-cell>
          <table:table-cell office:value-type="float" office:value="135.26" table:style-name="ce5">
            <text:p><text:s/>135,26<text:s text:c="3"/></text:p>
          </table:table-cell>
          <table:table-cell office:value-type="float" office:value="-1" table:formula="msoxl:=C296-B296" table:style-name="ce1">
            <text:p>-1</text:p>
          </table:table-cell>
          <table:table-cell office:value-type="float" office:value="-135.26" table:formula="msoxl:=D296*E296" table:style-name="ce1">
            <text:p>-135,2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9T00:00:00" table:style-name="ce4">
            <text:p>19/09/2025 00:00</text:p>
          </table:table-cell>
          <table:table-cell office:value-type="date" office:date-value="2025-09-15T00:00:00" table:style-name="ce4">
            <text:p>15/09/2025 00:00</text:p>
          </table:table-cell>
          <table:table-cell office:value-type="float" office:value="816.27" table:style-name="ce5">
            <text:p><text:s/>816,27<text:s text:c="3"/></text:p>
          </table:table-cell>
          <table:table-cell office:value-type="float" office:value="-4" table:formula="msoxl:=C297-B297" table:style-name="ce1">
            <text:p>-4</text:p>
          </table:table-cell>
          <table:table-cell office:value-type="float" office:value="-3265.08" table:formula="msoxl:=D297*E297" table:style-name="ce1">
            <text:p>-3265,0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24T00:00:00" table:style-name="ce4">
            <text:p>24/08/2025 00:00</text:p>
          </table:table-cell>
          <table:table-cell office:value-type="date" office:date-value="2025-08-18T00:00:00" table:style-name="ce4">
            <text:p>18/08/2025 00:00</text:p>
          </table:table-cell>
          <table:table-cell office:value-type="float" office:value="2439.91" table:style-name="ce5">
            <text:p><text:s/>2.439,91<text:s text:c="3"/></text:p>
          </table:table-cell>
          <table:table-cell office:value-type="float" office:value="-6" table:formula="msoxl:=C298-B298" table:style-name="ce1">
            <text:p>-6</text:p>
          </table:table-cell>
          <table:table-cell office:value-type="float" office:value="-14639.46" table:formula="msoxl:=D298*E298" table:style-name="ce1">
            <text:p>-14639,4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24T00:00:00" table:style-name="ce4">
            <text:p>24/08/2025 00:00</text:p>
          </table:table-cell>
          <table:table-cell office:value-type="date" office:date-value="2025-08-18T00:00:00" table:style-name="ce4">
            <text:p>18/08/2025 00:00</text:p>
          </table:table-cell>
          <table:table-cell office:value-type="float" office:value="83.88" table:style-name="ce5">
            <text:p><text:s/>83,88<text:s text:c="3"/></text:p>
          </table:table-cell>
          <table:table-cell office:value-type="float" office:value="-6" table:formula="msoxl:=C299-B299" table:style-name="ce1">
            <text:p>-6</text:p>
          </table:table-cell>
          <table:table-cell office:value-type="float" office:value="-503.28" table:formula="msoxl:=D299*E299" table:style-name="ce1">
            <text:p>-503,2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25T00:00:00" table:style-name="ce4">
            <text:p>25/11/2025 00:00</text:p>
          </table:table-cell>
          <table:table-cell office:value-type="date" office:date-value="2025-11-19T00:00:00" table:style-name="ce4">
            <text:p>19/11/2025 00:00</text:p>
          </table:table-cell>
          <table:table-cell office:value-type="float" office:value="147.96" table:style-name="ce5">
            <text:p><text:s/>147,96<text:s text:c="3"/></text:p>
          </table:table-cell>
          <table:table-cell office:value-type="float" office:value="-6" table:formula="msoxl:=C300-B300" table:style-name="ce1">
            <text:p>-6</text:p>
          </table:table-cell>
          <table:table-cell office:value-type="float" office:value="-887.76" table:formula="msoxl:=D300*E300" table:style-name="ce1">
            <text:p>-887,7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21T00:00:00" table:style-name="ce4">
            <text:p>21/01/2026 00:00</text:p>
          </table:table-cell>
          <table:table-cell office:value-type="date" office:date-value="2026-01-19T00:00:00" table:style-name="ce4">
            <text:p>19/01/2026 00:00</text:p>
          </table:table-cell>
          <table:table-cell office:value-type="float" office:value="1034.02" table:style-name="ce5">
            <text:p><text:s/>1.034,02<text:s text:c="3"/></text:p>
          </table:table-cell>
          <table:table-cell office:value-type="float" office:value="-2" table:formula="msoxl:=C301-B301" table:style-name="ce1">
            <text:p>-2</text:p>
          </table:table-cell>
          <table:table-cell office:value-type="float" office:value="-2068.04" table:formula="msoxl:=D301*E301" table:style-name="ce1">
            <text:p>-2068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0T00:00:00" table:style-name="ce4">
            <text:p>10/12/2025 00:00</text:p>
          </table:table-cell>
          <table:table-cell office:value-type="date" office:date-value="2025-12-09T00:00:00" table:style-name="ce4">
            <text:p>09/12/2025 00:00</text:p>
          </table:table-cell>
          <table:table-cell office:value-type="float" office:value="157.16999999999999" table:style-name="ce5">
            <text:p><text:s/>157,17<text:s text:c="3"/></text:p>
          </table:table-cell>
          <table:table-cell office:value-type="float" office:value="-1" table:formula="msoxl:=C302-B302" table:style-name="ce1">
            <text:p>-1</text:p>
          </table:table-cell>
          <table:table-cell office:value-type="float" office:value="-157.16999999999999" table:formula="msoxl:=D302*E302" table:style-name="ce1">
            <text:p>-157,1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21T00:00:00" table:style-name="ce4">
            <text:p>21/01/2026 00:00</text:p>
          </table:table-cell>
          <table:table-cell office:value-type="date" office:date-value="2026-01-19T00:00:00" table:style-name="ce4">
            <text:p>19/01/2026 00:00</text:p>
          </table:table-cell>
          <table:table-cell office:value-type="float" office:value="1075.0899999999999" table:style-name="ce5">
            <text:p><text:s/>1.075,09<text:s text:c="3"/></text:p>
          </table:table-cell>
          <table:table-cell office:value-type="float" office:value="-2" table:formula="msoxl:=C303-B303" table:style-name="ce1">
            <text:p>-2</text:p>
          </table:table-cell>
          <table:table-cell office:value-type="float" office:value="-2150.1799999999998" table:formula="msoxl:=D303*E303" table:style-name="ce1">
            <text:p>-2150,1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21T00:00:00" table:style-name="ce4">
            <text:p>21/01/2026 00:00</text:p>
          </table:table-cell>
          <table:table-cell office:value-type="date" office:date-value="2026-01-19T00:00:00" table:style-name="ce4">
            <text:p>19/01/2026 00:00</text:p>
          </table:table-cell>
          <table:table-cell office:value-type="float" office:value="188.17" table:style-name="ce5">
            <text:p><text:s/>188,17<text:s text:c="3"/></text:p>
          </table:table-cell>
          <table:table-cell office:value-type="float" office:value="-2" table:formula="msoxl:=C304-B304" table:style-name="ce1">
            <text:p>-2</text:p>
          </table:table-cell>
          <table:table-cell office:value-type="float" office:value="-376.34" table:formula="msoxl:=D304*E304" table:style-name="ce1">
            <text:p>-376,3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05T00:00:00" table:style-name="ce4">
            <text:p>05/02/2026 00:00</text:p>
          </table:table-cell>
          <table:table-cell office:value-type="date" office:date-value="2026-02-03T00:00:00" table:style-name="ce4">
            <text:p>03/02/2026 00:00</text:p>
          </table:table-cell>
          <table:table-cell office:value-type="float" office:value="157.27000000000001" table:style-name="ce5">
            <text:p><text:s/>157,27<text:s text:c="3"/></text:p>
          </table:table-cell>
          <table:table-cell office:value-type="float" office:value="-2" table:formula="msoxl:=C305-B305" table:style-name="ce1">
            <text:p>-2</text:p>
          </table:table-cell>
          <table:table-cell office:value-type="float" office:value="-314.54000000000002" table:formula="msoxl:=D305*E305" table:style-name="ce1">
            <text:p>-314,5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09T00:00:00" table:style-name="ce4">
            <text:p>09/01/2026 00:00</text:p>
          </table:table-cell>
          <table:table-cell office:value-type="date" office:date-value="2026-01-08T00:00:00" table:style-name="ce4">
            <text:p>08/01/2026 00:00</text:p>
          </table:table-cell>
          <table:table-cell office:value-type="float" office:value="1168.1500000000001" table:style-name="ce5">
            <text:p><text:s/>1.168,15<text:s text:c="3"/></text:p>
          </table:table-cell>
          <table:table-cell office:value-type="float" office:value="-1" table:formula="msoxl:=C306-B306" table:style-name="ce1">
            <text:p>-1</text:p>
          </table:table-cell>
          <table:table-cell office:value-type="float" office:value="-1168.1500000000001" table:formula="msoxl:=D306*E306" table:style-name="ce1">
            <text:p>-1168,1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5T00:00:00" table:style-name="ce4">
            <text:p>25/11/2025 00:00</text:p>
          </table:table-cell>
          <table:table-cell office:value-type="float" office:value="388.43" table:style-name="ce5">
            <text:p><text:s/>388,43<text:s text:c="3"/></text:p>
          </table:table-cell>
          <table:table-cell office:value-type="float" office:value="-5" table:formula="msoxl:=C307-B307" table:style-name="ce1">
            <text:p>-5</text:p>
          </table:table-cell>
          <table:table-cell office:value-type="float" office:value="-1942.15" table:formula="msoxl:=D307*E307" table:style-name="ce1">
            <text:p>-1942,1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5T00:00:00" table:style-name="ce4">
            <text:p>25/11/2025 00:00</text:p>
          </table:table-cell>
          <table:table-cell office:value-type="float" office:value="290.01" table:style-name="ce5">
            <text:p><text:s/>290,01<text:s text:c="3"/></text:p>
          </table:table-cell>
          <table:table-cell office:value-type="float" office:value="-5" table:formula="msoxl:=C308-B308" table:style-name="ce1">
            <text:p>-5</text:p>
          </table:table-cell>
          <table:table-cell office:value-type="float" office:value="-1450.05" table:formula="msoxl:=D308*E308" table:style-name="ce1">
            <text:p>-1450,0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0T00:00:00" table:style-name="ce4">
            <text:p>30/12/2025 00:00</text:p>
          </table:table-cell>
          <table:table-cell office:value-type="date" office:date-value="2025-12-19T00:00:00" table:style-name="ce4">
            <text:p>19/12/2025 00:00</text:p>
          </table:table-cell>
          <table:table-cell office:value-type="float" office:value="1009.36" table:style-name="ce5">
            <text:p><text:s/>1.009,36<text:s text:c="3"/></text:p>
          </table:table-cell>
          <table:table-cell office:value-type="float" office:value="-11" table:formula="msoxl:=C309-B309" table:style-name="ce1">
            <text:p>-11</text:p>
          </table:table-cell>
          <table:table-cell office:value-type="float" office:value="-11102.960000000001" table:formula="msoxl:=D309*E309" table:style-name="ce1">
            <text:p>-11102,9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0T00:00:00" table:style-name="ce4">
            <text:p>30/12/2025 00:00</text:p>
          </table:table-cell>
          <table:table-cell office:value-type="date" office:date-value="2025-12-19T00:00:00" table:style-name="ce4">
            <text:p>19/12/2025 00:00</text:p>
          </table:table-cell>
          <table:table-cell office:value-type="float" office:value="44.7" table:style-name="ce5">
            <text:p><text:s/>44,70<text:s text:c="3"/></text:p>
          </table:table-cell>
          <table:table-cell office:value-type="float" office:value="-11" table:formula="msoxl:=C310-B310" table:style-name="ce1">
            <text:p>-11</text:p>
          </table:table-cell>
          <table:table-cell office:value-type="float" office:value="-491.70000000000005" table:formula="msoxl:=D310*E310" table:style-name="ce1">
            <text:p>-491,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06T00:00:00" table:style-name="ce4">
            <text:p>06/01/2026 00:00</text:p>
          </table:table-cell>
          <table:table-cell office:value-type="date" office:date-value="2025-12-30T00:00:00" table:style-name="ce4">
            <text:p>30/12/2025 00:00</text:p>
          </table:table-cell>
          <table:table-cell office:value-type="float" office:value="81.12" table:style-name="ce5">
            <text:p><text:s/>81,12<text:s text:c="3"/></text:p>
          </table:table-cell>
          <table:table-cell office:value-type="float" office:value="-7" table:formula="msoxl:=C311-B311" table:style-name="ce1">
            <text:p>-7</text:p>
          </table:table-cell>
          <table:table-cell office:value-type="float" office:value="-567.84" table:formula="msoxl:=D311*E311" table:style-name="ce1">
            <text:p>-567,8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16T00:00:00" table:style-name="ce4">
            <text:p>16/07/2025 00:00</text:p>
          </table:table-cell>
          <table:table-cell office:value-type="date" office:date-value="2025-07-16T00:00:00" table:style-name="ce4">
            <text:p>16/07/2025 00:00</text:p>
          </table:table-cell>
          <table:table-cell office:value-type="float" office:value="183" table:style-name="ce5">
            <text:p><text:s/>183,00<text:s text:c="3"/></text:p>
          </table:table-cell>
          <table:table-cell office:value-type="float" office:value="0" table:formula="msoxl:=C312-B312" table:style-name="ce1">
            <text:p>0</text:p>
          </table:table-cell>
          <table:table-cell office:value-type="float" office:value="0" table:formula="msoxl:=D312*E312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06T00:00:00" table:style-name="ce4">
            <text:p>06/09/2025 00:00</text:p>
          </table:table-cell>
          <table:table-cell office:value-type="date" office:date-value="2025-08-08T00:00:00" table:style-name="ce4">
            <text:p>08/08/2025 00:00</text:p>
          </table:table-cell>
          <table:table-cell office:value-type="float" office:value="150" table:style-name="ce5">
            <text:p><text:s/>150,00<text:s text:c="3"/></text:p>
          </table:table-cell>
          <table:table-cell office:value-type="float" office:value="-29" table:formula="msoxl:=C313-B313" table:style-name="ce1">
            <text:p>-29</text:p>
          </table:table-cell>
          <table:table-cell office:value-type="float" office:value="-4350" table:formula="msoxl:=D313*E313" table:style-name="ce1">
            <text:p>-435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06T00:00:00" table:style-name="ce4">
            <text:p>06/09/2025 00:00</text:p>
          </table:table-cell>
          <table:table-cell office:value-type="date" office:date-value="2025-09-06T00:00:00" table:style-name="ce4">
            <text:p>06/09/2025 00:00</text:p>
          </table:table-cell>
          <table:table-cell office:value-type="float" office:value="-183" table:style-name="ce5">
            <text:p>-183,00<text:s text:c="3"/></text:p>
          </table:table-cell>
          <table:table-cell office:value-type="float" office:value="0" table:formula="msoxl:=C314-B314" table:style-name="ce1">
            <text:p>0</text:p>
          </table:table-cell>
          <table:table-cell office:value-type="float" office:value="0" table:formula="msoxl:=D314*E314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08T00:00:00" table:style-name="ce4">
            <text:p>08/11/2025 00:00</text:p>
          </table:table-cell>
          <table:table-cell office:value-type="date" office:date-value="2025-11-03T00:00:00" table:style-name="ce4">
            <text:p>03/11/2025 00:00</text:p>
          </table:table-cell>
          <table:table-cell office:value-type="float" office:value="300" table:style-name="ce5">
            <text:p><text:s/>300,00<text:s text:c="3"/></text:p>
          </table:table-cell>
          <table:table-cell office:value-type="float" office:value="-5" table:formula="msoxl:=C315-B315" table:style-name="ce1">
            <text:p>-5</text:p>
          </table:table-cell>
          <table:table-cell office:value-type="float" office:value="-1500" table:formula="msoxl:=D315*E315" table:style-name="ce1">
            <text:p>-15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06T00:00:00" table:style-name="ce4">
            <text:p>06/08/2025 00:00</text:p>
          </table:table-cell>
          <table:table-cell office:value-type="date" office:date-value="2025-08-04T00:00:00" table:style-name="ce4">
            <text:p>04/08/2025 00:00</text:p>
          </table:table-cell>
          <table:table-cell office:value-type="float" office:value="729.15" table:style-name="ce5">
            <text:p><text:s/>729,15<text:s text:c="3"/></text:p>
          </table:table-cell>
          <table:table-cell office:value-type="float" office:value="-2" table:formula="msoxl:=C316-B316" table:style-name="ce1">
            <text:p>-2</text:p>
          </table:table-cell>
          <table:table-cell office:value-type="float" office:value="-1458.3" table:formula="msoxl:=D316*E316" table:style-name="ce1">
            <text:p>-1458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7T00:00:00" table:style-name="ce4">
            <text:p>27/10/2025 00:00</text:p>
          </table:table-cell>
          <table:table-cell office:value-type="float" office:value="297.66000000000003" table:style-name="ce5">
            <text:p><text:s/>297,66<text:s text:c="3"/></text:p>
          </table:table-cell>
          <table:table-cell office:value-type="float" office:value="-4" table:formula="msoxl:=C317-B317" table:style-name="ce1">
            <text:p>-4</text:p>
          </table:table-cell>
          <table:table-cell office:value-type="float" office:value="-1190.6400000000001" table:formula="msoxl:=D317*E317" table:style-name="ce1">
            <text:p>-1190,6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04T00:00:00" table:style-name="ce4">
            <text:p>04/12/2025 00:00</text:p>
          </table:table-cell>
          <table:table-cell office:value-type="date" office:date-value="2025-12-02T00:00:00" table:style-name="ce4">
            <text:p>02/12/2025 00:00</text:p>
          </table:table-cell>
          <table:table-cell office:value-type="float" office:value="681.01" table:style-name="ce5">
            <text:p><text:s/>681,01<text:s text:c="3"/></text:p>
          </table:table-cell>
          <table:table-cell office:value-type="float" office:value="-2" table:formula="msoxl:=C318-B318" table:style-name="ce1">
            <text:p>-2</text:p>
          </table:table-cell>
          <table:table-cell office:value-type="float" office:value="-1362.02" table:formula="msoxl:=D318*E318" table:style-name="ce1">
            <text:p>-1362,0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3-25T00:00:00" table:style-name="ce4">
            <text:p>25/03/2026 00:00</text:p>
          </table:table-cell>
          <table:table-cell office:value-type="date" office:date-value="2026-03-24T00:00:00" table:style-name="ce4">
            <text:p>24/03/2026 00:00</text:p>
          </table:table-cell>
          <table:table-cell office:value-type="float" office:value="528.76" table:style-name="ce5">
            <text:p><text:s/>528,76<text:s text:c="3"/></text:p>
          </table:table-cell>
          <table:table-cell office:value-type="float" office:value="-1" table:formula="msoxl:=C319-B319" table:style-name="ce1">
            <text:p>-1</text:p>
          </table:table-cell>
          <table:table-cell office:value-type="float" office:value="-528.76" table:formula="msoxl:=D319*E319" table:style-name="ce1">
            <text:p>-528,7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5085.6099999999997" table:style-name="ce5">
            <text:p><text:s/>5.085,61<text:s text:c="3"/></text:p>
          </table:table-cell>
          <table:table-cell office:value-type="float" office:value="-5" table:formula="msoxl:=C320-B320" table:style-name="ce1">
            <text:p>-5</text:p>
          </table:table-cell>
          <table:table-cell office:value-type="float" office:value="-25428.05" table:formula="msoxl:=D320*E320" table:style-name="ce1">
            <text:p>-25428,0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265.95" table:style-name="ce5">
            <text:p><text:s/>265,95<text:s text:c="3"/></text:p>
          </table:table-cell>
          <table:table-cell office:value-type="float" office:value="-5" table:formula="msoxl:=C321-B321" table:style-name="ce1">
            <text:p>-5</text:p>
          </table:table-cell>
          <table:table-cell office:value-type="float" office:value="-1329.75" table:formula="msoxl:=D321*E321" table:style-name="ce1">
            <text:p>-1329,7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5758.56" table:style-name="ce5">
            <text:p><text:s/>5.758,56<text:s text:c="3"/></text:p>
          </table:table-cell>
          <table:table-cell office:value-type="float" office:value="-5" table:formula="msoxl:=C322-B322" table:style-name="ce1">
            <text:p>-5</text:p>
          </table:table-cell>
          <table:table-cell office:value-type="float" office:value="-28792.800000000003" table:formula="msoxl:=D322*E322" table:style-name="ce1">
            <text:p>-28792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6665.86" table:style-name="ce5">
            <text:p><text:s/>6.665,86<text:s text:c="3"/></text:p>
          </table:table-cell>
          <table:table-cell office:value-type="float" office:value="-5" table:formula="msoxl:=C323-B323" table:style-name="ce1">
            <text:p>-5</text:p>
          </table:table-cell>
          <table:table-cell office:value-type="float" office:value="-33329.299999999996" table:formula="msoxl:=D323*E323" table:style-name="ce1">
            <text:p>-33329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6286.04" table:style-name="ce5">
            <text:p><text:s/>6.286,04<text:s text:c="3"/></text:p>
          </table:table-cell>
          <table:table-cell office:value-type="float" office:value="-5" table:formula="msoxl:=C324-B324" table:style-name="ce1">
            <text:p>-5</text:p>
          </table:table-cell>
          <table:table-cell office:value-type="float" office:value="-31430.2" table:formula="msoxl:=D324*E324" table:style-name="ce1">
            <text:p>-31430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59.61" table:style-name="ce5">
            <text:p><text:s/>59,61<text:s text:c="3"/></text:p>
          </table:table-cell>
          <table:table-cell office:value-type="float" office:value="-5" table:formula="msoxl:=C325-B325" table:style-name="ce1">
            <text:p>-5</text:p>
          </table:table-cell>
          <table:table-cell office:value-type="float" office:value="-298.05" table:formula="msoxl:=D325*E325" table:style-name="ce1">
            <text:p>-298,0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-111.02" table:style-name="ce5">
            <text:p>-111,02<text:s text:c="3"/></text:p>
          </table:table-cell>
          <table:table-cell office:value-type="float" office:value="-5" table:formula="msoxl:=C326-B326" table:style-name="ce1">
            <text:p>-5</text:p>
          </table:table-cell>
          <table:table-cell office:value-type="float" office:value="555.1" table:formula="msoxl:=D326*E326" table:style-name="ce1">
            <text:p>555,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787.91" table:style-name="ce5">
            <text:p><text:s/>787,91<text:s text:c="3"/></text:p>
          </table:table-cell>
          <table:table-cell office:value-type="float" office:value="-5" table:formula="msoxl:=C327-B327" table:style-name="ce1">
            <text:p>-5</text:p>
          </table:table-cell>
          <table:table-cell office:value-type="float" office:value="-3939.5499999999997" table:formula="msoxl:=D327*E327" table:style-name="ce1">
            <text:p>-3939,5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5348.35" table:style-name="ce5">
            <text:p><text:s/>5.348,35<text:s text:c="3"/></text:p>
          </table:table-cell>
          <table:table-cell office:value-type="float" office:value="-4" table:formula="msoxl:=C328-B328" table:style-name="ce1">
            <text:p>-4</text:p>
          </table:table-cell>
          <table:table-cell office:value-type="float" office:value="-21393.4" table:formula="msoxl:=D328*E328" table:style-name="ce1">
            <text:p>-21393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2566.16" table:style-name="ce5">
            <text:p><text:s/>2.566,16<text:s text:c="3"/></text:p>
          </table:table-cell>
          <table:table-cell office:value-type="float" office:value="-4" table:formula="msoxl:=C329-B329" table:style-name="ce1">
            <text:p>-4</text:p>
          </table:table-cell>
          <table:table-cell office:value-type="float" office:value="-10264.64" table:formula="msoxl:=D329*E329" table:style-name="ce1">
            <text:p>-10264,6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233.55" table:style-name="ce5">
            <text:p><text:s/>233,55<text:s text:c="3"/></text:p>
          </table:table-cell>
          <table:table-cell office:value-type="float" office:value="-4" table:formula="msoxl:=C330-B330" table:style-name="ce1">
            <text:p>-4</text:p>
          </table:table-cell>
          <table:table-cell office:value-type="float" office:value="-934.2" table:formula="msoxl:=D330*E330" table:style-name="ce1">
            <text:p>-934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5048.43" table:style-name="ce5">
            <text:p><text:s/>5.048,43<text:s text:c="3"/></text:p>
          </table:table-cell>
          <table:table-cell office:value-type="float" office:value="-4" table:formula="msoxl:=C331-B331" table:style-name="ce1">
            <text:p>-4</text:p>
          </table:table-cell>
          <table:table-cell office:value-type="float" office:value="-20193.72" table:formula="msoxl:=D331*E331" table:style-name="ce1">
            <text:p>-20193,7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5828.1" table:style-name="ce5">
            <text:p><text:s/>5.828,10<text:s text:c="3"/></text:p>
          </table:table-cell>
          <table:table-cell office:value-type="float" office:value="-4" table:formula="msoxl:=C332-B332" table:style-name="ce1">
            <text:p>-4</text:p>
          </table:table-cell>
          <table:table-cell office:value-type="float" office:value="-23312.400000000001" table:formula="msoxl:=D332*E332" table:style-name="ce1">
            <text:p>-23312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5562.18" table:style-name="ce5">
            <text:p><text:s/>5.562,18<text:s text:c="3"/></text:p>
          </table:table-cell>
          <table:table-cell office:value-type="float" office:value="-4" table:formula="msoxl:=C333-B333" table:style-name="ce1">
            <text:p>-4</text:p>
          </table:table-cell>
          <table:table-cell office:value-type="float" office:value="-22248.720000000001" table:formula="msoxl:=D333*E333" table:style-name="ce1">
            <text:p>-22248,7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68.06" table:style-name="ce5">
            <text:p><text:s/>68,06<text:s text:c="3"/></text:p>
          </table:table-cell>
          <table:table-cell office:value-type="float" office:value="-4" table:formula="msoxl:=C334-B334" table:style-name="ce1">
            <text:p>-4</text:p>
          </table:table-cell>
          <table:table-cell office:value-type="float" office:value="-272.24" table:formula="msoxl:=D334*E334" table:style-name="ce1">
            <text:p>-272,2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286.2" table:style-name="ce5">
            <text:p><text:s/>286,20<text:s text:c="3"/></text:p>
          </table:table-cell>
          <table:table-cell office:value-type="float" office:value="-3" table:formula="msoxl:=C335-B335" table:style-name="ce1">
            <text:p>-3</text:p>
          </table:table-cell>
          <table:table-cell office:value-type="float" office:value="-858.59999999999991" table:formula="msoxl:=D335*E335" table:style-name="ce1">
            <text:p>-858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6988.71" table:style-name="ce5">
            <text:p><text:s/>6.988,71<text:s text:c="3"/></text:p>
          </table:table-cell>
          <table:table-cell office:value-type="float" office:value="-3" table:formula="msoxl:=C336-B336" table:style-name="ce1">
            <text:p>-3</text:p>
          </table:table-cell>
          <table:table-cell office:value-type="float" office:value="-20966.13" table:formula="msoxl:=D336*E336" table:style-name="ce1">
            <text:p>-20966,1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6932.49" table:style-name="ce5">
            <text:p><text:s/>6.932,49<text:s text:c="3"/></text:p>
          </table:table-cell>
          <table:table-cell office:value-type="float" office:value="-3" table:formula="msoxl:=C337-B337" table:style-name="ce1">
            <text:p>-3</text:p>
          </table:table-cell>
          <table:table-cell office:value-type="float" office:value="-20797.47" table:formula="msoxl:=D337*E337" table:style-name="ce1">
            <text:p>-20797,4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6168.31" table:style-name="ce5">
            <text:p><text:s/>6.168,31<text:s text:c="3"/></text:p>
          </table:table-cell>
          <table:table-cell office:value-type="float" office:value="-3" table:formula="msoxl:=C338-B338" table:style-name="ce1">
            <text:p>-3</text:p>
          </table:table-cell>
          <table:table-cell office:value-type="float" office:value="-18504.93" table:formula="msoxl:=D338*E338" table:style-name="ce1">
            <text:p>-18504,9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7599.25" table:style-name="ce5">
            <text:p><text:s/>7.599,25<text:s text:c="3"/></text:p>
          </table:table-cell>
          <table:table-cell office:value-type="float" office:value="-3" table:formula="msoxl:=C339-B339" table:style-name="ce1">
            <text:p>-3</text:p>
          </table:table-cell>
          <table:table-cell office:value-type="float" office:value="-22797.75" table:formula="msoxl:=D339*E339" table:style-name="ce1">
            <text:p>-22797,7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66.349999999999994" table:style-name="ce5">
            <text:p><text:s/>66,35<text:s text:c="3"/></text:p>
          </table:table-cell>
          <table:table-cell office:value-type="float" office:value="-3" table:formula="msoxl:=C340-B340" table:style-name="ce1">
            <text:p>-3</text:p>
          </table:table-cell>
          <table:table-cell office:value-type="float" office:value="-199.04999999999998" table:formula="msoxl:=D340*E340" table:style-name="ce1">
            <text:p>-199,0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1716.18" table:style-name="ce5">
            <text:p><text:s/>1.716,18<text:s text:c="3"/></text:p>
          </table:table-cell>
          <table:table-cell office:value-type="float" office:value="-3" table:formula="msoxl:=C341-B341" table:style-name="ce1">
            <text:p>-3</text:p>
          </table:table-cell>
          <table:table-cell office:value-type="float" office:value="-5148.54" table:formula="msoxl:=D341*E341" table:style-name="ce1">
            <text:p>-5148,5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-566.45000000000005" table:style-name="ce5">
            <text:p>-566,45<text:s text:c="3"/></text:p>
          </table:table-cell>
          <table:table-cell office:value-type="float" office:value="-3" table:formula="msoxl:=C342-B342" table:style-name="ce1">
            <text:p>-3</text:p>
          </table:table-cell>
          <table:table-cell office:value-type="float" office:value="1699.3500000000001" table:formula="msoxl:=D342*E342" table:style-name="ce1">
            <text:p>1699,3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4694.32" table:style-name="ce5">
            <text:p><text:s/>4.694,32<text:s text:c="3"/></text:p>
          </table:table-cell>
          <table:table-cell office:value-type="float" office:value="-6" table:formula="msoxl:=C343-B343" table:style-name="ce1">
            <text:p>-6</text:p>
          </table:table-cell>
          <table:table-cell office:value-type="float" office:value="-28165.919999999998" table:formula="msoxl:=D343*E343" table:style-name="ce1">
            <text:p>-28165,9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1698.74" table:style-name="ce5">
            <text:p><text:s/>1.698,74<text:s text:c="3"/></text:p>
          </table:table-cell>
          <table:table-cell office:value-type="float" office:value="-6" table:formula="msoxl:=C344-B344" table:style-name="ce1">
            <text:p>-6</text:p>
          </table:table-cell>
          <table:table-cell office:value-type="float" office:value="-10192.44" table:formula="msoxl:=D344*E344" table:style-name="ce1">
            <text:p>-10192,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274.05" table:style-name="ce5">
            <text:p><text:s/>274,05<text:s text:c="3"/></text:p>
          </table:table-cell>
          <table:table-cell office:value-type="float" office:value="-6" table:formula="msoxl:=C345-B345" table:style-name="ce1">
            <text:p>-6</text:p>
          </table:table-cell>
          <table:table-cell office:value-type="float" office:value="-1644.3000000000002" table:formula="msoxl:=D345*E345" table:style-name="ce1">
            <text:p>-1644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4373.5" table:style-name="ce5">
            <text:p><text:s/>4.373,50<text:s text:c="3"/></text:p>
          </table:table-cell>
          <table:table-cell office:value-type="float" office:value="-6" table:formula="msoxl:=C346-B346" table:style-name="ce1">
            <text:p>-6</text:p>
          </table:table-cell>
          <table:table-cell office:value-type="float" office:value="-26241" table:formula="msoxl:=D346*E346" table:style-name="ce1">
            <text:p>-2624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5292.29" table:style-name="ce5">
            <text:p><text:s/>5.292,29<text:s text:c="3"/></text:p>
          </table:table-cell>
          <table:table-cell office:value-type="float" office:value="-6" table:formula="msoxl:=C347-B347" table:style-name="ce1">
            <text:p>-6</text:p>
          </table:table-cell>
          <table:table-cell office:value-type="float" office:value="-31753.739999999998" table:formula="msoxl:=D347*E347" table:style-name="ce1">
            <text:p>-31753,7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6468.63" table:style-name="ce5">
            <text:p><text:s/>6.468,63<text:s text:c="3"/></text:p>
          </table:table-cell>
          <table:table-cell office:value-type="float" office:value="-6" table:formula="msoxl:=C348-B348" table:style-name="ce1">
            <text:p>-6</text:p>
          </table:table-cell>
          <table:table-cell office:value-type="float" office:value="-38811.78" table:formula="msoxl:=D348*E348" table:style-name="ce1">
            <text:p>-38811,7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2766.9" table:style-name="ce5">
            <text:p><text:s/>2.766,90<text:s text:c="3"/></text:p>
          </table:table-cell>
          <table:table-cell office:value-type="float" office:value="-6" table:formula="msoxl:=C349-B349" table:style-name="ce1">
            <text:p>-6</text:p>
          </table:table-cell>
          <table:table-cell office:value-type="float" office:value="-16601.400000000001" table:formula="msoxl:=D349*E349" table:style-name="ce1">
            <text:p>-16601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2119.56" table:style-name="ce5">
            <text:p><text:s/>2.119,56<text:s text:c="3"/></text:p>
          </table:table-cell>
          <table:table-cell office:value-type="float" office:value="-6" table:formula="msoxl:=C350-B350" table:style-name="ce1">
            <text:p>-6</text:p>
          </table:table-cell>
          <table:table-cell office:value-type="float" office:value="-12717.36" table:formula="msoxl:=D350*E350" table:style-name="ce1">
            <text:p>-12717,3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47.78" table:style-name="ce5">
            <text:p><text:s/>47,78<text:s text:c="3"/></text:p>
          </table:table-cell>
          <table:table-cell office:value-type="float" office:value="-6" table:formula="msoxl:=C351-B351" table:style-name="ce1">
            <text:p>-6</text:p>
          </table:table-cell>
          <table:table-cell office:value-type="float" office:value="-286.68" table:formula="msoxl:=D351*E351" table:style-name="ce1">
            <text:p>-286,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-308.56" table:style-name="ce5">
            <text:p>-308,56<text:s text:c="3"/></text:p>
          </table:table-cell>
          <table:table-cell office:value-type="float" office:value="-6" table:formula="msoxl:=C352-B352" table:style-name="ce1">
            <text:p>-6</text:p>
          </table:table-cell>
          <table:table-cell office:value-type="float" office:value="1851.3600000000001" table:formula="msoxl:=D352*E352" table:style-name="ce1">
            <text:p>1851,3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4288.62" table:style-name="ce5">
            <text:p><text:s/>4.288,62<text:s text:c="3"/></text:p>
          </table:table-cell>
          <table:table-cell office:value-type="float" office:value="-5" table:formula="msoxl:=C353-B353" table:style-name="ce1">
            <text:p>-5</text:p>
          </table:table-cell>
          <table:table-cell office:value-type="float" office:value="-21443.1" table:formula="msoxl:=D353*E353" table:style-name="ce1">
            <text:p>-21443,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3559.66" table:style-name="ce5">
            <text:p><text:s/>3.559,66<text:s text:c="3"/></text:p>
          </table:table-cell>
          <table:table-cell office:value-type="float" office:value="-5" table:formula="msoxl:=C354-B354" table:style-name="ce1">
            <text:p>-5</text:p>
          </table:table-cell>
          <table:table-cell office:value-type="float" office:value="-17798.3" table:formula="msoxl:=D354*E354" table:style-name="ce1">
            <text:p>-17798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291.60000000000002" table:style-name="ce5">
            <text:p><text:s/>291,60<text:s text:c="3"/></text:p>
          </table:table-cell>
          <table:table-cell office:value-type="float" office:value="-5" table:formula="msoxl:=C355-B355" table:style-name="ce1">
            <text:p>-5</text:p>
          </table:table-cell>
          <table:table-cell office:value-type="float" office:value="-1458" table:formula="msoxl:=D355*E355" table:style-name="ce1">
            <text:p>-145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5825.7" table:style-name="ce5">
            <text:p><text:s/>5.825,70<text:s text:c="3"/></text:p>
          </table:table-cell>
          <table:table-cell office:value-type="float" office:value="-5" table:formula="msoxl:=C356-B356" table:style-name="ce1">
            <text:p>-5</text:p>
          </table:table-cell>
          <table:table-cell office:value-type="float" office:value="-29128.5" table:formula="msoxl:=D356*E356" table:style-name="ce1">
            <text:p>-29128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8007.67" table:style-name="ce5">
            <text:p><text:s/>8.007,67<text:s text:c="3"/></text:p>
          </table:table-cell>
          <table:table-cell office:value-type="float" office:value="-5" table:formula="msoxl:=C357-B357" table:style-name="ce1">
            <text:p>-5</text:p>
          </table:table-cell>
          <table:table-cell office:value-type="float" office:value="-40038.35" table:formula="msoxl:=D357*E357" table:style-name="ce1">
            <text:p>-40038,3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2279.17" table:style-name="ce5">
            <text:p><text:s/>2.279,17<text:s text:c="3"/></text:p>
          </table:table-cell>
          <table:table-cell office:value-type="float" office:value="-5" table:formula="msoxl:=C358-B358" table:style-name="ce1">
            <text:p>-5</text:p>
          </table:table-cell>
          <table:table-cell office:value-type="float" office:value="-11395.85" table:formula="msoxl:=D358*E358" table:style-name="ce1">
            <text:p>-11395,8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2220.06" table:style-name="ce5">
            <text:p><text:s/>2.220,06<text:s text:c="3"/></text:p>
          </table:table-cell>
          <table:table-cell office:value-type="float" office:value="-5" table:formula="msoxl:=C359-B359" table:style-name="ce1">
            <text:p>-5</text:p>
          </table:table-cell>
          <table:table-cell office:value-type="float" office:value="-11100.3" table:formula="msoxl:=D359*E359" table:style-name="ce1">
            <text:p>-11100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-41.24" table:style-name="ce5">
            <text:p>-41,24<text:s text:c="3"/></text:p>
          </table:table-cell>
          <table:table-cell office:value-type="float" office:value="-5" table:formula="msoxl:=C360-B360" table:style-name="ce1">
            <text:p>-5</text:p>
          </table:table-cell>
          <table:table-cell office:value-type="float" office:value="206.20000000000002" table:formula="msoxl:=D360*E360" table:style-name="ce1">
            <text:p>206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3568.53" table:style-name="ce5">
            <text:p><text:s/>3.568,53<text:s text:c="3"/></text:p>
          </table:table-cell>
          <table:table-cell office:value-type="float" office:value="-2" table:formula="msoxl:=C361-B361" table:style-name="ce1">
            <text:p>-2</text:p>
          </table:table-cell>
          <table:table-cell office:value-type="float" office:value="-7137.06" table:formula="msoxl:=D361*E361" table:style-name="ce1">
            <text:p>-7137,0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2513.0300000000002" table:style-name="ce5">
            <text:p><text:s/>2.513,03<text:s text:c="3"/></text:p>
          </table:table-cell>
          <table:table-cell office:value-type="float" office:value="-2" table:formula="msoxl:=C362-B362" table:style-name="ce1">
            <text:p>-2</text:p>
          </table:table-cell>
          <table:table-cell office:value-type="float" office:value="-5026.0600000000004" table:formula="msoxl:=D362*E362" table:style-name="ce1">
            <text:p>-5026,0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2558.6799999999998" table:style-name="ce5">
            <text:p><text:s/>2.558,68<text:s text:c="3"/></text:p>
          </table:table-cell>
          <table:table-cell office:value-type="float" office:value="-2" table:formula="msoxl:=C363-B363" table:style-name="ce1">
            <text:p>-2</text:p>
          </table:table-cell>
          <table:table-cell office:value-type="float" office:value="-5117.3599999999997" table:formula="msoxl:=D363*E363" table:style-name="ce1">
            <text:p>-5117,3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172.8" table:style-name="ce5">
            <text:p><text:s/>172,80<text:s text:c="3"/></text:p>
          </table:table-cell>
          <table:table-cell office:value-type="float" office:value="-2" table:formula="msoxl:=C364-B364" table:style-name="ce1">
            <text:p>-2</text:p>
          </table:table-cell>
          <table:table-cell office:value-type="float" office:value="-345.6" table:formula="msoxl:=D364*E364" table:style-name="ce1">
            <text:p>-345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1864.29" table:style-name="ce5">
            <text:p><text:s/>1.864,29<text:s text:c="3"/></text:p>
          </table:table-cell>
          <table:table-cell office:value-type="float" office:value="-2" table:formula="msoxl:=C365-B365" table:style-name="ce1">
            <text:p>-2</text:p>
          </table:table-cell>
          <table:table-cell office:value-type="float" office:value="-3728.58" table:formula="msoxl:=D365*E365" table:style-name="ce1">
            <text:p>-3728,5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1431.02" table:style-name="ce5">
            <text:p><text:s/>1.431,02<text:s text:c="3"/></text:p>
          </table:table-cell>
          <table:table-cell office:value-type="float" office:value="-2" table:formula="msoxl:=C366-B366" table:style-name="ce1">
            <text:p>-2</text:p>
          </table:table-cell>
          <table:table-cell office:value-type="float" office:value="-2862.04" table:formula="msoxl:=D366*E366" table:style-name="ce1">
            <text:p>-2862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3087.98" table:style-name="ce5">
            <text:p><text:s/>3.087,98<text:s text:c="3"/></text:p>
          </table:table-cell>
          <table:table-cell office:value-type="float" office:value="-2" table:formula="msoxl:=C367-B367" table:style-name="ce1">
            <text:p>-2</text:p>
          </table:table-cell>
          <table:table-cell office:value-type="float" office:value="-6175.96" table:formula="msoxl:=D367*E367" table:style-name="ce1">
            <text:p>-6175,9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2624.22" table:style-name="ce5">
            <text:p><text:s/>2.624,22<text:s text:c="3"/></text:p>
          </table:table-cell>
          <table:table-cell office:value-type="float" office:value="-2" table:formula="msoxl:=C368-B368" table:style-name="ce1">
            <text:p>-2</text:p>
          </table:table-cell>
          <table:table-cell office:value-type="float" office:value="-5248.44" table:formula="msoxl:=D368*E368" table:style-name="ce1">
            <text:p>-5248,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5950.9" table:style-name="ce5">
            <text:p><text:s/>5.950,90<text:s text:c="3"/></text:p>
          </table:table-cell>
          <table:table-cell office:value-type="float" office:value="-2" table:formula="msoxl:=C369-B369" table:style-name="ce1">
            <text:p>-2</text:p>
          </table:table-cell>
          <table:table-cell office:value-type="float" office:value="-11901.8" table:formula="msoxl:=D369*E369" table:style-name="ce1">
            <text:p>-11901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-24.92" table:style-name="ce5">
            <text:p>-24,92<text:s text:c="3"/></text:p>
          </table:table-cell>
          <table:table-cell office:value-type="float" office:value="-2" table:formula="msoxl:=C370-B370" table:style-name="ce1">
            <text:p>-2</text:p>
          </table:table-cell>
          <table:table-cell office:value-type="float" office:value="49.84" table:formula="msoxl:=D370*E370" table:style-name="ce1">
            <text:p>49,8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1160.7" table:style-name="ce5">
            <text:p><text:s/>1.160,70<text:s text:c="3"/></text:p>
          </table:table-cell>
          <table:table-cell office:value-type="float" office:value="-2" table:formula="msoxl:=C371-B371" table:style-name="ce1">
            <text:p>-2</text:p>
          </table:table-cell>
          <table:table-cell office:value-type="float" office:value="-2321.4" table:formula="msoxl:=D371*E371" table:style-name="ce1">
            <text:p>-2321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3991.7" table:style-name="ce5">
            <text:p><text:s/>3.991,70<text:s text:c="3"/></text:p>
          </table:table-cell>
          <table:table-cell office:value-type="float" office:value="-4" table:formula="msoxl:=C372-B372" table:style-name="ce1">
            <text:p>-4</text:p>
          </table:table-cell>
          <table:table-cell office:value-type="float" office:value="-15966.8" table:formula="msoxl:=D372*E372" table:style-name="ce1">
            <text:p>-15966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5671.3" table:style-name="ce5">
            <text:p><text:s/>5.671,30<text:s text:c="3"/></text:p>
          </table:table-cell>
          <table:table-cell office:value-type="float" office:value="-4" table:formula="msoxl:=C373-B373" table:style-name="ce1">
            <text:p>-4</text:p>
          </table:table-cell>
          <table:table-cell office:value-type="float" office:value="-22685.200000000001" table:formula="msoxl:=D373*E373" table:style-name="ce1">
            <text:p>-22685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318.54000000000002" table:style-name="ce5">
            <text:p><text:s/>318,54<text:s text:c="3"/></text:p>
          </table:table-cell>
          <table:table-cell office:value-type="float" office:value="-4" table:formula="msoxl:=C374-B374" table:style-name="ce1">
            <text:p>-4</text:p>
          </table:table-cell>
          <table:table-cell office:value-type="float" office:value="-1274.1600000000001" table:formula="msoxl:=D374*E374" table:style-name="ce1">
            <text:p>-1274,1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6516.18" table:style-name="ce5">
            <text:p><text:s/>6.516,18<text:s text:c="3"/></text:p>
          </table:table-cell>
          <table:table-cell office:value-type="float" office:value="-4" table:formula="msoxl:=C375-B375" table:style-name="ce1">
            <text:p>-4</text:p>
          </table:table-cell>
          <table:table-cell office:value-type="float" office:value="-26064.720000000001" table:formula="msoxl:=D375*E375" table:style-name="ce1">
            <text:p>-26064,7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5754.88" table:style-name="ce5">
            <text:p><text:s/>5.754,88<text:s text:c="3"/></text:p>
          </table:table-cell>
          <table:table-cell office:value-type="float" office:value="-4" table:formula="msoxl:=C376-B376" table:style-name="ce1">
            <text:p>-4</text:p>
          </table:table-cell>
          <table:table-cell office:value-type="float" office:value="-23019.52" table:formula="msoxl:=D376*E376" table:style-name="ce1">
            <text:p>-23019,5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-53.8" table:style-name="ce5">
            <text:p>-53,80<text:s text:c="3"/></text:p>
          </table:table-cell>
          <table:table-cell office:value-type="float" office:value="-4" table:formula="msoxl:=C377-B377" table:style-name="ce1">
            <text:p>-4</text:p>
          </table:table-cell>
          <table:table-cell office:value-type="float" office:value="215.2" table:formula="msoxl:=D377*E377" table:style-name="ce1">
            <text:p>215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50.42" table:style-name="ce5">
            <text:p><text:s/>50,42<text:s text:c="3"/></text:p>
          </table:table-cell>
          <table:table-cell office:value-type="float" office:value="-4" table:formula="msoxl:=C378-B378" table:style-name="ce1">
            <text:p>-4</text:p>
          </table:table-cell>
          <table:table-cell office:value-type="float" office:value="-201.68" table:formula="msoxl:=D378*E378" table:style-name="ce1">
            <text:p>-201,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5929.92" table:style-name="ce5">
            <text:p><text:s/>5.929,92<text:s text:c="3"/></text:p>
          </table:table-cell>
          <table:table-cell office:value-type="float" office:value="-4" table:formula="msoxl:=C379-B379" table:style-name="ce1">
            <text:p>-4</text:p>
          </table:table-cell>
          <table:table-cell office:value-type="float" office:value="-23719.68" table:formula="msoxl:=D379*E379" table:style-name="ce1">
            <text:p>-23719,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431.23" table:style-name="ce5">
            <text:p><text:s/>431,23<text:s text:c="3"/></text:p>
          </table:table-cell>
          <table:table-cell office:value-type="float" office:value="-2" table:formula="msoxl:=C380-B380" table:style-name="ce1">
            <text:p>-2</text:p>
          </table:table-cell>
          <table:table-cell office:value-type="float" office:value="-862.46" table:formula="msoxl:=D380*E380" table:style-name="ce1">
            <text:p>-862,4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6479.24" table:style-name="ce5">
            <text:p><text:s/>6.479,24<text:s text:c="3"/></text:p>
          </table:table-cell>
          <table:table-cell office:value-type="float" office:value="-2" table:formula="msoxl:=C381-B381" table:style-name="ce1">
            <text:p>-2</text:p>
          </table:table-cell>
          <table:table-cell office:value-type="float" office:value="-12958.48" table:formula="msoxl:=D381*E381" table:style-name="ce1">
            <text:p>-12958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5201.28" table:style-name="ce5">
            <text:p><text:s/>5.201,28<text:s text:c="3"/></text:p>
          </table:table-cell>
          <table:table-cell office:value-type="float" office:value="-2" table:formula="msoxl:=C382-B382" table:style-name="ce1">
            <text:p>-2</text:p>
          </table:table-cell>
          <table:table-cell office:value-type="float" office:value="-10402.56" table:formula="msoxl:=D382*E382" table:style-name="ce1">
            <text:p>-10402,5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5996.54" table:style-name="ce5">
            <text:p><text:s/>5.996,54<text:s text:c="3"/></text:p>
          </table:table-cell>
          <table:table-cell office:value-type="float" office:value="-2" table:formula="msoxl:=C383-B383" table:style-name="ce1">
            <text:p>-2</text:p>
          </table:table-cell>
          <table:table-cell office:value-type="float" office:value="-11993.08" table:formula="msoxl:=D383*E383" table:style-name="ce1">
            <text:p>-11993,0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-175.7" table:style-name="ce5">
            <text:p>-175,70<text:s text:c="3"/></text:p>
          </table:table-cell>
          <table:table-cell office:value-type="float" office:value="-2" table:formula="msoxl:=C384-B384" table:style-name="ce1">
            <text:p>-2</text:p>
          </table:table-cell>
          <table:table-cell office:value-type="float" office:value="351.4" table:formula="msoxl:=D384*E384" table:style-name="ce1">
            <text:p>351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5458.61" table:style-name="ce5">
            <text:p><text:s/>5.458,61<text:s text:c="3"/></text:p>
          </table:table-cell>
          <table:table-cell office:value-type="float" office:value="-2" table:formula="msoxl:=C385-B385" table:style-name="ce1">
            <text:p>-2</text:p>
          </table:table-cell>
          <table:table-cell office:value-type="float" office:value="-10917.22" table:formula="msoxl:=D385*E385" table:style-name="ce1">
            <text:p>-10917,2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57.4" table:style-name="ce5">
            <text:p><text:s/>57,40<text:s text:c="3"/></text:p>
          </table:table-cell>
          <table:table-cell office:value-type="float" office:value="-2" table:formula="msoxl:=C386-B386" table:style-name="ce1">
            <text:p>-2</text:p>
          </table:table-cell>
          <table:table-cell office:value-type="float" office:value="-114.8" table:formula="msoxl:=D386*E386" table:style-name="ce1">
            <text:p>-114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6701.15" table:style-name="ce5">
            <text:p><text:s/>6.701,15<text:s text:c="3"/></text:p>
          </table:table-cell>
          <table:table-cell office:value-type="float" office:value="-4" table:formula="msoxl:=C387-B387" table:style-name="ce1">
            <text:p>-4</text:p>
          </table:table-cell>
          <table:table-cell office:value-type="float" office:value="-26804.6" table:formula="msoxl:=D387*E387" table:style-name="ce1">
            <text:p>-26804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6588" table:style-name="ce5">
            <text:p><text:s/>6.588,00<text:s text:c="3"/></text:p>
          </table:table-cell>
          <table:table-cell office:value-type="float" office:value="-4" table:formula="msoxl:=C388-B388" table:style-name="ce1">
            <text:p>-4</text:p>
          </table:table-cell>
          <table:table-cell office:value-type="float" office:value="-26352" table:formula="msoxl:=D388*E388" table:style-name="ce1">
            <text:p>-2635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349.25" table:style-name="ce5">
            <text:p><text:s/>349,25<text:s text:c="3"/></text:p>
          </table:table-cell>
          <table:table-cell office:value-type="float" office:value="-4" table:formula="msoxl:=C389-B389" table:style-name="ce1">
            <text:p>-4</text:p>
          </table:table-cell>
          <table:table-cell office:value-type="float" office:value="-1397" table:formula="msoxl:=D389*E389" table:style-name="ce1">
            <text:p>-139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9522.74" table:style-name="ce5">
            <text:p><text:s/>9.522,74<text:s text:c="3"/></text:p>
          </table:table-cell>
          <table:table-cell office:value-type="float" office:value="-4" table:formula="msoxl:=C390-B390" table:style-name="ce1">
            <text:p>-4</text:p>
          </table:table-cell>
          <table:table-cell office:value-type="float" office:value="-38090.959999999999" table:formula="msoxl:=D390*E390" table:style-name="ce1">
            <text:p>-38090,9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7254.51" table:style-name="ce5">
            <text:p><text:s/>7.254,51<text:s text:c="3"/></text:p>
          </table:table-cell>
          <table:table-cell office:value-type="float" office:value="-4" table:formula="msoxl:=C391-B391" table:style-name="ce1">
            <text:p>-4</text:p>
          </table:table-cell>
          <table:table-cell office:value-type="float" office:value="-29018.04" table:formula="msoxl:=D391*E391" table:style-name="ce1">
            <text:p>-29018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2150.62" table:style-name="ce5">
            <text:p><text:s/>2.150,62<text:s text:c="3"/></text:p>
          </table:table-cell>
          <table:table-cell office:value-type="float" office:value="-4" table:formula="msoxl:=C392-B392" table:style-name="ce1">
            <text:p>-4</text:p>
          </table:table-cell>
          <table:table-cell office:value-type="float" office:value="-8602.48" table:formula="msoxl:=D392*E392" table:style-name="ce1">
            <text:p>-8602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14.72" table:style-name="ce5">
            <text:p><text:s/>14,72<text:s text:c="3"/></text:p>
          </table:table-cell>
          <table:table-cell office:value-type="float" office:value="-4" table:formula="msoxl:=C393-B393" table:style-name="ce1">
            <text:p>-4</text:p>
          </table:table-cell>
          <table:table-cell office:value-type="float" office:value="-58.88" table:formula="msoxl:=D393*E393" table:style-name="ce1">
            <text:p>-58,8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-360.3" table:style-name="ce5">
            <text:p>-360,30<text:s text:c="3"/></text:p>
          </table:table-cell>
          <table:table-cell office:value-type="float" office:value="-4" table:formula="msoxl:=C394-B394" table:style-name="ce1">
            <text:p>-4</text:p>
          </table:table-cell>
          <table:table-cell office:value-type="float" office:value="1441.2" table:formula="msoxl:=D394*E394" table:style-name="ce1">
            <text:p>1441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7T00:00:00" table:style-name="ce4">
            <text:p>27/05/2025 00:00</text:p>
          </table:table-cell>
          <table:table-cell office:value-type="float" office:value="76.48" table:style-name="ce5">
            <text:p><text:s/>76,48<text:s text:c="3"/></text:p>
          </table:table-cell>
          <table:table-cell office:value-type="float" office:value="-4" table:formula="msoxl:=C395-B395" table:style-name="ce1">
            <text:p>-4</text:p>
          </table:table-cell>
          <table:table-cell office:value-type="float" office:value="-305.92" table:formula="msoxl:=D395*E395" table:style-name="ce1">
            <text:p>-305,9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174.87" table:style-name="ce5">
            <text:p><text:s/>174,87<text:s text:c="3"/></text:p>
          </table:table-cell>
          <table:table-cell office:value-type="float" office:value="-4" table:formula="msoxl:=C396-B396" table:style-name="ce1">
            <text:p>-4</text:p>
          </table:table-cell>
          <table:table-cell office:value-type="float" office:value="-699.48" table:formula="msoxl:=D396*E396" table:style-name="ce1">
            <text:p>-699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01T00:00:00" table:style-name="ce4">
            <text:p>01/09/2025 00:00</text:p>
          </table:table-cell>
          <table:table-cell office:value-type="date" office:date-value="2025-09-01T00:00:00" table:style-name="ce4">
            <text:p>01/09/2025 00:00</text:p>
          </table:table-cell>
          <table:table-cell office:value-type="float" office:value="350.75" table:style-name="ce5">
            <text:p><text:s/>350,75<text:s text:c="3"/></text:p>
          </table:table-cell>
          <table:table-cell office:value-type="float" office:value="0" table:formula="msoxl:=C397-B397" table:style-name="ce1">
            <text:p>0</text:p>
          </table:table-cell>
          <table:table-cell office:value-type="float" office:value="0" table:formula="msoxl:=D397*E397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168.63" table:style-name="ce5">
            <text:p><text:s/>168,63<text:s text:c="3"/></text:p>
          </table:table-cell>
          <table:table-cell office:value-type="float" office:value="-2" table:formula="msoxl:=C398-B398" table:style-name="ce1">
            <text:p>-2</text:p>
          </table:table-cell>
          <table:table-cell office:value-type="float" office:value="-337.26" table:formula="msoxl:=D398*E398" table:style-name="ce1">
            <text:p>-337,2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189.36" table:style-name="ce5">
            <text:p><text:s/>189,36<text:s text:c="3"/></text:p>
          </table:table-cell>
          <table:table-cell office:value-type="float" office:value="-4" table:formula="msoxl:=C399-B399" table:style-name="ce1">
            <text:p>-4</text:p>
          </table:table-cell>
          <table:table-cell office:value-type="float" office:value="-757.44" table:formula="msoxl:=D399*E399" table:style-name="ce1">
            <text:p>-757,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31T00:00:00" table:style-name="ce4">
            <text:p>31/01/2026 00:00</text:p>
          </table:table-cell>
          <table:table-cell office:value-type="float" office:value="58.18" table:style-name="ce5">
            <text:p><text:s/>58,18<text:s text:c="3"/></text:p>
          </table:table-cell>
          <table:table-cell office:value-type="float" office:value="0" table:formula="msoxl:=C400-B400" table:style-name="ce1">
            <text:p>0</text:p>
          </table:table-cell>
          <table:table-cell office:value-type="float" office:value="0" table:formula="msoxl:=D400*E400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5T00:00:00" table:style-name="ce4">
            <text:p>25/11/2025 00:00</text:p>
          </table:table-cell>
          <table:table-cell office:value-type="float" office:value="1330.59" table:style-name="ce5">
            <text:p><text:s/>1.330,59<text:s text:c="3"/></text:p>
          </table:table-cell>
          <table:table-cell office:value-type="float" office:value="-5" table:formula="msoxl:=C401-B401" table:style-name="ce1">
            <text:p>-5</text:p>
          </table:table-cell>
          <table:table-cell office:value-type="float" office:value="-6652.95" table:formula="msoxl:=D401*E401" table:style-name="ce1">
            <text:p>-6652,9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02T00:00:00" table:style-name="ce4">
            <text:p>02/09/2025 00:00</text:p>
          </table:table-cell>
          <table:table-cell office:value-type="date" office:date-value="2025-09-02T00:00:00" table:style-name="ce4">
            <text:p>02/09/2025 00:00</text:p>
          </table:table-cell>
          <table:table-cell office:value-type="float" office:value="106.61" table:style-name="ce5">
            <text:p><text:s/>106,61<text:s text:c="3"/></text:p>
          </table:table-cell>
          <table:table-cell office:value-type="float" office:value="0" table:formula="msoxl:=C402-B402" table:style-name="ce1">
            <text:p>0</text:p>
          </table:table-cell>
          <table:table-cell office:value-type="float" office:value="0" table:formula="msoxl:=D402*E402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18T00:00:00" table:style-name="ce4">
            <text:p>18/07/2025 00:00</text:p>
          </table:table-cell>
          <table:table-cell office:value-type="date" office:date-value="2025-07-17T00:00:00" table:style-name="ce4">
            <text:p>17/07/2025 00:00</text:p>
          </table:table-cell>
          <table:table-cell office:value-type="float" office:value="313.14999999999998" table:style-name="ce5">
            <text:p><text:s/>313,15<text:s text:c="3"/></text:p>
          </table:table-cell>
          <table:table-cell office:value-type="float" office:value="-1" table:formula="msoxl:=C403-B403" table:style-name="ce1">
            <text:p>-1</text:p>
          </table:table-cell>
          <table:table-cell office:value-type="float" office:value="-313.14999999999998" table:formula="msoxl:=D403*E403" table:style-name="ce1">
            <text:p>-313,1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18T00:00:00" table:style-name="ce4">
            <text:p>18/07/2025 00:00</text:p>
          </table:table-cell>
          <table:table-cell office:value-type="date" office:date-value="2025-07-17T00:00:00" table:style-name="ce4">
            <text:p>17/07/2025 00:00</text:p>
          </table:table-cell>
          <table:table-cell office:value-type="float" office:value="-106.61" table:style-name="ce5">
            <text:p>-106,61<text:s text:c="3"/></text:p>
          </table:table-cell>
          <table:table-cell office:value-type="float" office:value="-1" table:formula="msoxl:=C404-B404" table:style-name="ce1">
            <text:p>-1</text:p>
          </table:table-cell>
          <table:table-cell office:value-type="float" office:value="106.61" table:formula="msoxl:=D404*E404" table:style-name="ce1">
            <text:p>106,6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18T00:00:00" table:style-name="ce4">
            <text:p>18/07/2025 00:00</text:p>
          </table:table-cell>
          <table:table-cell office:value-type="date" office:date-value="2025-07-17T00:00:00" table:style-name="ce4">
            <text:p>17/07/2025 00:00</text:p>
          </table:table-cell>
          <table:table-cell office:value-type="float" office:value="-40" table:style-name="ce5">
            <text:p>-40,00<text:s text:c="3"/></text:p>
          </table:table-cell>
          <table:table-cell office:value-type="float" office:value="-1" table:formula="msoxl:=C405-B405" table:style-name="ce1">
            <text:p>-1</text:p>
          </table:table-cell>
          <table:table-cell office:value-type="float" office:value="40" table:formula="msoxl:=D405*E405" table:style-name="ce1">
            <text:p>4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18T00:00:00" table:style-name="ce4">
            <text:p>18/07/2025 00:00</text:p>
          </table:table-cell>
          <table:table-cell office:value-type="date" office:date-value="2025-07-17T00:00:00" table:style-name="ce4">
            <text:p>17/07/2025 00:00</text:p>
          </table:table-cell>
          <table:table-cell office:value-type="float" office:value="-60" table:style-name="ce5">
            <text:p>-60,00<text:s text:c="3"/></text:p>
          </table:table-cell>
          <table:table-cell office:value-type="float" office:value="-1" table:formula="msoxl:=C406-B406" table:style-name="ce1">
            <text:p>-1</text:p>
          </table:table-cell>
          <table:table-cell office:value-type="float" office:value="60" table:formula="msoxl:=D406*E406" table:style-name="ce1">
            <text:p>6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8T00:00:00" table:style-name="ce4">
            <text:p>28/10/2025 00:00</text:p>
          </table:table-cell>
          <table:table-cell office:value-type="date" office:date-value="2025-10-21T00:00:00" table:style-name="ce4">
            <text:p>21/10/2025 00:00</text:p>
          </table:table-cell>
          <table:table-cell office:value-type="float" office:value="930.37" table:style-name="ce5">
            <text:p><text:s/>930,37<text:s text:c="3"/></text:p>
          </table:table-cell>
          <table:table-cell office:value-type="float" office:value="-7" table:formula="msoxl:=C407-B407" table:style-name="ce1">
            <text:p>-7</text:p>
          </table:table-cell>
          <table:table-cell office:value-type="float" office:value="-6512.59" table:formula="msoxl:=D407*E407" table:style-name="ce1">
            <text:p>-6512,5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22T00:00:00" table:style-name="ce4">
            <text:p>22/12/2025 00:00</text:p>
          </table:table-cell>
          <table:table-cell office:value-type="date" office:date-value="2025-12-16T00:00:00" table:style-name="ce4">
            <text:p>16/12/2025 00:00</text:p>
          </table:table-cell>
          <table:table-cell office:value-type="float" office:value="500.72" table:style-name="ce5">
            <text:p><text:s/>500,72<text:s text:c="3"/></text:p>
          </table:table-cell>
          <table:table-cell office:value-type="float" office:value="-6" table:formula="msoxl:=C408-B408" table:style-name="ce1">
            <text:p>-6</text:p>
          </table:table-cell>
          <table:table-cell office:value-type="float" office:value="-3004.32" table:formula="msoxl:=D408*E408" table:style-name="ce1">
            <text:p>-3004,3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22T00:00:00" table:style-name="ce4">
            <text:p>22/12/2025 00:00</text:p>
          </table:table-cell>
          <table:table-cell office:value-type="date" office:date-value="2025-12-16T00:00:00" table:style-name="ce4">
            <text:p>16/12/2025 00:00</text:p>
          </table:table-cell>
          <table:table-cell office:value-type="float" office:value="711.07" table:style-name="ce5">
            <text:p><text:s/>711,07<text:s text:c="3"/></text:p>
          </table:table-cell>
          <table:table-cell office:value-type="float" office:value="-6" table:formula="msoxl:=C409-B409" table:style-name="ce1">
            <text:p>-6</text:p>
          </table:table-cell>
          <table:table-cell office:value-type="float" office:value="-4266.42" table:formula="msoxl:=D409*E409" table:style-name="ce1">
            <text:p>-4266,4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29T00:00:00" table:style-name="ce4">
            <text:p>29/12/2025 00:00</text:p>
          </table:table-cell>
          <table:table-cell office:value-type="date" office:date-value="2025-12-19T00:00:00" table:style-name="ce4">
            <text:p>19/12/2025 00:00</text:p>
          </table:table-cell>
          <table:table-cell office:value-type="float" office:value="146.57" table:style-name="ce5">
            <text:p><text:s/>146,57<text:s text:c="3"/></text:p>
          </table:table-cell>
          <table:table-cell office:value-type="float" office:value="-10" table:formula="msoxl:=C410-B410" table:style-name="ce1">
            <text:p>-10</text:p>
          </table:table-cell>
          <table:table-cell office:value-type="float" office:value="-1465.6999999999998" table:formula="msoxl:=D410*E410" table:style-name="ce1">
            <text:p>-1465,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25T00:00:00" table:style-name="ce4">
            <text:p>25/12/2025 00:00</text:p>
          </table:table-cell>
          <table:table-cell office:value-type="date" office:date-value="2025-11-28T00:00:00" table:style-name="ce4">
            <text:p>28/11/2025 00:00</text:p>
          </table:table-cell>
          <table:table-cell office:value-type="float" office:value="250" table:style-name="ce5">
            <text:p><text:s/>250,00<text:s text:c="3"/></text:p>
          </table:table-cell>
          <table:table-cell office:value-type="float" office:value="-27" table:formula="msoxl:=C411-B411" table:style-name="ce1">
            <text:p>-27</text:p>
          </table:table-cell>
          <table:table-cell office:value-type="float" office:value="-6750" table:formula="msoxl:=D411*E411" table:style-name="ce1">
            <text:p>-675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20T00:00:00" table:style-name="ce4">
            <text:p>20/08/2025 00:00</text:p>
          </table:table-cell>
          <table:table-cell office:value-type="date" office:date-value="2025-08-18T00:00:00" table:style-name="ce4">
            <text:p>18/08/2025 00:00</text:p>
          </table:table-cell>
          <table:table-cell office:value-type="float" office:value="1069.8" table:style-name="ce5">
            <text:p><text:s/>1.069,80<text:s text:c="3"/></text:p>
          </table:table-cell>
          <table:table-cell office:value-type="float" office:value="-2" table:formula="msoxl:=C412-B412" table:style-name="ce1">
            <text:p>-2</text:p>
          </table:table-cell>
          <table:table-cell office:value-type="float" office:value="-2139.6" table:formula="msoxl:=D412*E412" table:style-name="ce1">
            <text:p>-2139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0T00:00:00" table:style-name="ce4">
            <text:p>10/09/2025 00:00</text:p>
          </table:table-cell>
          <table:table-cell office:value-type="date" office:date-value="2025-09-02T00:00:00" table:style-name="ce4">
            <text:p>02/09/2025 00:00</text:p>
          </table:table-cell>
          <table:table-cell office:value-type="float" office:value="53.46" table:style-name="ce5">
            <text:p><text:s/>53,46<text:s text:c="3"/></text:p>
          </table:table-cell>
          <table:table-cell office:value-type="float" office:value="-8" table:formula="msoxl:=C413-B413" table:style-name="ce1">
            <text:p>-8</text:p>
          </table:table-cell>
          <table:table-cell office:value-type="float" office:value="-427.68" table:formula="msoxl:=D413*E413" table:style-name="ce1">
            <text:p>-427,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0T00:00:00" table:style-name="ce4">
            <text:p>10/09/2025 00:00</text:p>
          </table:table-cell>
          <table:table-cell office:value-type="date" office:date-value="2025-09-02T00:00:00" table:style-name="ce4">
            <text:p>02/09/2025 00:00</text:p>
          </table:table-cell>
          <table:table-cell office:value-type="float" office:value="64.260000000000005" table:style-name="ce5">
            <text:p><text:s/>64,26<text:s text:c="3"/></text:p>
          </table:table-cell>
          <table:table-cell office:value-type="float" office:value="-8" table:formula="msoxl:=C414-B414" table:style-name="ce1">
            <text:p>-8</text:p>
          </table:table-cell>
          <table:table-cell office:value-type="float" office:value="-514.08000000000004" table:formula="msoxl:=D414*E414" table:style-name="ce1">
            <text:p>-514,0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10T00:00:00" table:style-name="ce4">
            <text:p>10/02/2026 00:00</text:p>
          </table:table-cell>
          <table:table-cell office:value-type="date" office:date-value="2026-02-03T00:00:00" table:style-name="ce4">
            <text:p>03/02/2026 00:00</text:p>
          </table:table-cell>
          <table:table-cell office:value-type="float" office:value="233.29" table:style-name="ce5">
            <text:p><text:s/>233,29<text:s text:c="3"/></text:p>
          </table:table-cell>
          <table:table-cell office:value-type="float" office:value="-7" table:formula="msoxl:=C415-B415" table:style-name="ce1">
            <text:p>-7</text:p>
          </table:table-cell>
          <table:table-cell office:value-type="float" office:value="-1633.03" table:formula="msoxl:=D415*E415" table:style-name="ce1">
            <text:p>-1633,0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17T00:00:00" table:style-name="ce4">
            <text:p>17/06/2025 00:00</text:p>
          </table:table-cell>
          <table:table-cell office:value-type="date" office:date-value="2025-06-17T00:00:00" table:style-name="ce4">
            <text:p>17/06/2025 00:00</text:p>
          </table:table-cell>
          <table:table-cell office:value-type="float" office:value="156.13" table:style-name="ce5">
            <text:p><text:s/>156,13<text:s text:c="3"/></text:p>
          </table:table-cell>
          <table:table-cell office:value-type="float" office:value="0" table:formula="msoxl:=C416-B416" table:style-name="ce1">
            <text:p>0</text:p>
          </table:table-cell>
          <table:table-cell office:value-type="float" office:value="0" table:formula="msoxl:=D416*E416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3T00:00:00" table:style-name="ce4">
            <text:p>23/10/2025 00:00</text:p>
          </table:table-cell>
          <table:table-cell office:value-type="date" office:date-value="2025-10-23T00:00:00" table:style-name="ce4">
            <text:p>23/10/2025 00:00</text:p>
          </table:table-cell>
          <table:table-cell office:value-type="float" office:value="217.6" table:style-name="ce5">
            <text:p><text:s/>217,60<text:s text:c="3"/></text:p>
          </table:table-cell>
          <table:table-cell office:value-type="float" office:value="0" table:formula="msoxl:=C417-B417" table:style-name="ce1">
            <text:p>0</text:p>
          </table:table-cell>
          <table:table-cell office:value-type="float" office:value="0" table:formula="msoxl:=D417*E417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26T00:00:00" table:style-name="ce4">
            <text:p>26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392.89" table:style-name="ce5">
            <text:p><text:s/>392,89<text:s text:c="3"/></text:p>
          </table:table-cell>
          <table:table-cell office:value-type="float" office:value="0" table:formula="msoxl:=C418-B418" table:style-name="ce1">
            <text:p>0</text:p>
          </table:table-cell>
          <table:table-cell office:value-type="float" office:value="0" table:formula="msoxl:=D418*E418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10T00:00:00" table:style-name="ce4">
            <text:p>10/10/2025 00:00</text:p>
          </table:table-cell>
          <table:table-cell office:value-type="date" office:date-value="2025-10-03T00:00:00" table:style-name="ce4">
            <text:p>03/10/2025 00:00</text:p>
          </table:table-cell>
          <table:table-cell office:value-type="float" office:value="559.58000000000004" table:style-name="ce5">
            <text:p><text:s/>559,58<text:s text:c="3"/></text:p>
          </table:table-cell>
          <table:table-cell office:value-type="float" office:value="-7" table:formula="msoxl:=C419-B419" table:style-name="ce1">
            <text:p>-7</text:p>
          </table:table-cell>
          <table:table-cell office:value-type="float" office:value="-3917.0600000000004" table:formula="msoxl:=D419*E419" table:style-name="ce1">
            <text:p>-3917,0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3T00:00:00" table:style-name="ce4">
            <text:p>23/12/2025 00:00</text:p>
          </table:table-cell>
          <table:table-cell office:value-type="float" office:value="3537.9" table:style-name="ce5">
            <text:p><text:s/>3.537,90<text:s text:c="3"/></text:p>
          </table:table-cell>
          <table:table-cell office:value-type="float" office:value="-8" table:formula="msoxl:=C420-B420" table:style-name="ce1">
            <text:p>-8</text:p>
          </table:table-cell>
          <table:table-cell office:value-type="float" office:value="-28303.200000000001" table:formula="msoxl:=D420*E420" table:style-name="ce1">
            <text:p>-28303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1416.5" table:style-name="ce5">
            <text:p><text:s/>1.416,50<text:s text:c="3"/></text:p>
          </table:table-cell>
          <table:table-cell office:value-type="float" office:value="-4" table:formula="msoxl:=C421-B421" table:style-name="ce1">
            <text:p>-4</text:p>
          </table:table-cell>
          <table:table-cell office:value-type="float" office:value="-5666" table:formula="msoxl:=D421*E421" table:style-name="ce1">
            <text:p>-566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07T00:00:00" table:style-name="ce4">
            <text:p>07/01/2026 00:00</text:p>
          </table:table-cell>
          <table:table-cell office:value-type="date" office:date-value="2026-01-08T00:00:00" table:style-name="ce4">
            <text:p>08/01/2026 00:00</text:p>
          </table:table-cell>
          <table:table-cell office:value-type="float" office:value="597.9" table:style-name="ce5">
            <text:p><text:s/>597,90<text:s text:c="3"/></text:p>
          </table:table-cell>
          <table:table-cell office:value-type="float" office:value="1" table:formula="msoxl:=C422-B422" table:style-name="ce1">
            <text:p>1</text:p>
          </table:table-cell>
          <table:table-cell office:value-type="float" office:value="597.9" table:formula="msoxl:=D422*E422" table:style-name="ce1">
            <text:p>597,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3-31T00:00:00" table:style-name="ce4">
            <text:p>31/03/2026 00:00</text:p>
          </table:table-cell>
          <table:table-cell office:value-type="date" office:date-value="2026-03-26T00:00:00" table:style-name="ce4">
            <text:p>26/03/2026 00:00</text:p>
          </table:table-cell>
          <table:table-cell office:value-type="float" office:value="288" table:style-name="ce5">
            <text:p><text:s/>288,00<text:s text:c="3"/></text:p>
          </table:table-cell>
          <table:table-cell office:value-type="float" office:value="-5" table:formula="msoxl:=C423-B423" table:style-name="ce1">
            <text:p>-5</text:p>
          </table:table-cell>
          <table:table-cell office:value-type="float" office:value="-1440" table:formula="msoxl:=D423*E423" table:style-name="ce1">
            <text:p>-144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2352.1" table:style-name="ce5">
            <text:p><text:s/>2.352,10<text:s text:c="3"/></text:p>
          </table:table-cell>
          <table:table-cell office:value-type="float" office:value="-5" table:formula="msoxl:=C424-B424" table:style-name="ce1">
            <text:p>-5</text:p>
          </table:table-cell>
          <table:table-cell office:value-type="float" office:value="-11760.5" table:formula="msoxl:=D424*E424" table:style-name="ce1">
            <text:p>-11760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2219.7600000000002" table:style-name="ce5">
            <text:p><text:s/>2.219,76<text:s text:c="3"/></text:p>
          </table:table-cell>
          <table:table-cell office:value-type="float" office:value="-4" table:formula="msoxl:=C425-B425" table:style-name="ce1">
            <text:p>-4</text:p>
          </table:table-cell>
          <table:table-cell office:value-type="float" office:value="-8879.0400000000009" table:formula="msoxl:=D425*E425" table:style-name="ce1">
            <text:p>-8879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07T00:00:00" table:style-name="ce4">
            <text:p>07/06/2025 00:00</text:p>
          </table:table-cell>
          <table:table-cell office:value-type="date" office:date-value="2025-10-03T00:00:00" table:style-name="ce4">
            <text:p>03/10/2025 00:00</text:p>
          </table:table-cell>
          <table:table-cell office:value-type="float" office:value="214.04" table:style-name="ce5">
            <text:p><text:s/>214,04<text:s text:c="3"/></text:p>
          </table:table-cell>
          <table:table-cell office:value-type="float" office:value="118" table:formula="msoxl:=C426-B426" table:style-name="ce1">
            <text:p>118</text:p>
          </table:table-cell>
          <table:table-cell office:value-type="float" office:value="25256.719999999998" table:formula="msoxl:=D426*E426" table:style-name="ce1">
            <text:p>25256,7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29T00:00:00" table:style-name="ce4">
            <text:p>29/12/2025 00:00</text:p>
          </table:table-cell>
          <table:table-cell office:value-type="date" office:date-value="2025-12-19T00:00:00" table:style-name="ce4">
            <text:p>19/12/2025 00:00</text:p>
          </table:table-cell>
          <table:table-cell office:value-type="float" office:value="459.65" table:style-name="ce5">
            <text:p><text:s/>459,65<text:s text:c="3"/></text:p>
          </table:table-cell>
          <table:table-cell office:value-type="float" office:value="-10" table:formula="msoxl:=C427-B427" table:style-name="ce1">
            <text:p>-10</text:p>
          </table:table-cell>
          <table:table-cell office:value-type="float" office:value="-4596.5" table:formula="msoxl:=D427*E427" table:style-name="ce1">
            <text:p>-4596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05T00:00:00" table:style-name="ce4">
            <text:p>05/08/2025 00:00</text:p>
          </table:table-cell>
          <table:table-cell office:value-type="date" office:date-value="2025-08-05T00:00:00" table:style-name="ce4">
            <text:p>05/08/2025 00:00</text:p>
          </table:table-cell>
          <table:table-cell office:value-type="float" office:value="181.5" table:style-name="ce5">
            <text:p><text:s/>181,50<text:s text:c="3"/></text:p>
          </table:table-cell>
          <table:table-cell office:value-type="float" office:value="0" table:formula="msoxl:=C428-B428" table:style-name="ce1">
            <text:p>0</text:p>
          </table:table-cell>
          <table:table-cell office:value-type="float" office:value="0" table:formula="msoxl:=D428*E428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05T00:00:00" table:style-name="ce4">
            <text:p>05/12/2025 00:00</text:p>
          </table:table-cell>
          <table:table-cell office:value-type="date" office:date-value="2025-12-05T00:00:00" table:style-name="ce4">
            <text:p>05/12/2025 00:00</text:p>
          </table:table-cell>
          <table:table-cell office:value-type="float" office:value="181.5" table:style-name="ce5">
            <text:p><text:s/>181,50<text:s text:c="3"/></text:p>
          </table:table-cell>
          <table:table-cell office:value-type="float" office:value="0" table:formula="msoxl:=C429-B429" table:style-name="ce1">
            <text:p>0</text:p>
          </table:table-cell>
          <table:table-cell office:value-type="float" office:value="0" table:formula="msoxl:=D429*E429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05T00:00:00" table:style-name="ce4">
            <text:p>05/12/2025 00:00</text:p>
          </table:table-cell>
          <table:table-cell office:value-type="date" office:date-value="2025-12-05T00:00:00" table:style-name="ce4">
            <text:p>05/12/2025 00:00</text:p>
          </table:table-cell>
          <table:table-cell office:value-type="float" office:value="151.5" table:style-name="ce5">
            <text:p><text:s/>151,50<text:s text:c="3"/></text:p>
          </table:table-cell>
          <table:table-cell office:value-type="float" office:value="0" table:formula="msoxl:=C430-B430" table:style-name="ce1">
            <text:p>0</text:p>
          </table:table-cell>
          <table:table-cell office:value-type="float" office:value="0" table:formula="msoxl:=D430*E430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7T00:00:00" table:style-name="ce4">
            <text:p>17/12/2025 00:00</text:p>
          </table:table-cell>
          <table:table-cell office:value-type="date" office:date-value="2025-11-19T00:00:00" table:style-name="ce4">
            <text:p>19/11/2025 00:00</text:p>
          </table:table-cell>
          <table:table-cell office:value-type="float" office:value="299" table:style-name="ce5">
            <text:p><text:s/>299,00<text:s text:c="3"/></text:p>
          </table:table-cell>
          <table:table-cell office:value-type="float" office:value="-28" table:formula="msoxl:=C431-B431" table:style-name="ce1">
            <text:p>-28</text:p>
          </table:table-cell>
          <table:table-cell office:value-type="float" office:value="-8372" table:formula="msoxl:=D431*E431" table:style-name="ce1">
            <text:p>-837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06T00:00:00" table:style-name="ce4">
            <text:p>06/07/2025 00:00</text:p>
          </table:table-cell>
          <table:table-cell office:value-type="date" office:date-value="2025-07-02T00:00:00" table:style-name="ce4">
            <text:p>02/07/2025 00:00</text:p>
          </table:table-cell>
          <table:table-cell office:value-type="float" office:value="3641.1" table:style-name="ce5">
            <text:p><text:s/>3.641,10<text:s text:c="3"/></text:p>
          </table:table-cell>
          <table:table-cell office:value-type="float" office:value="-4" table:formula="msoxl:=C432-B432" table:style-name="ce1">
            <text:p>-4</text:p>
          </table:table-cell>
          <table:table-cell office:value-type="float" office:value="-14564.4" table:formula="msoxl:=D432*E432" table:style-name="ce1">
            <text:p>-14564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23T00:00:00" table:style-name="ce4">
            <text:p>23/07/2025 00:00</text:p>
          </table:table-cell>
          <table:table-cell office:value-type="date" office:date-value="2025-07-22T00:00:00" table:style-name="ce4">
            <text:p>22/07/2025 00:00</text:p>
          </table:table-cell>
          <table:table-cell office:value-type="float" office:value="168" table:style-name="ce5">
            <text:p><text:s/>168,00<text:s text:c="3"/></text:p>
          </table:table-cell>
          <table:table-cell office:value-type="float" office:value="-1" table:formula="msoxl:=C433-B433" table:style-name="ce1">
            <text:p>-1</text:p>
          </table:table-cell>
          <table:table-cell office:value-type="float" office:value="-168" table:formula="msoxl:=D433*E433" table:style-name="ce1">
            <text:p>-1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08T00:00:00" table:style-name="ce4">
            <text:p>08/06/2025 00:00</text:p>
          </table:table-cell>
          <table:table-cell office:value-type="date" office:date-value="2025-06-04T00:00:00" table:style-name="ce4">
            <text:p>04/06/2025 00:00</text:p>
          </table:table-cell>
          <table:table-cell office:value-type="float" office:value="-40" table:style-name="ce5">
            <text:p>-40,00<text:s text:c="3"/></text:p>
          </table:table-cell>
          <table:table-cell office:value-type="float" office:value="-4" table:formula="msoxl:=C434-B434" table:style-name="ce1">
            <text:p>-4</text:p>
          </table:table-cell>
          <table:table-cell office:value-type="float" office:value="160" table:formula="msoxl:=D434*E434" table:style-name="ce1">
            <text:p>16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23T00:00:00" table:style-name="ce4">
            <text:p>23/09/2025 00:00</text:p>
          </table:table-cell>
          <table:table-cell office:value-type="date" office:date-value="2025-09-19T00:00:00" table:style-name="ce4">
            <text:p>19/09/2025 00:00</text:p>
          </table:table-cell>
          <table:table-cell office:value-type="float" office:value="253.5" table:style-name="ce5">
            <text:p><text:s/>253,50<text:s text:c="3"/></text:p>
          </table:table-cell>
          <table:table-cell office:value-type="float" office:value="-4" table:formula="msoxl:=C435-B435" table:style-name="ce1">
            <text:p>-4</text:p>
          </table:table-cell>
          <table:table-cell office:value-type="float" office:value="-1014" table:formula="msoxl:=D435*E435" table:style-name="ce1">
            <text:p>-101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6T00:00:00" table:style-name="ce4">
            <text:p>16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3126.3" table:style-name="ce5">
            <text:p><text:s/>3.126,30<text:s text:c="3"/></text:p>
          </table:table-cell>
          <table:table-cell office:value-type="float" office:value="-6" table:formula="msoxl:=C436-B436" table:style-name="ce1">
            <text:p>-6</text:p>
          </table:table-cell>
          <table:table-cell office:value-type="float" office:value="-18757.800000000003" table:formula="msoxl:=D436*E436" table:style-name="ce1">
            <text:p>-18757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6T00:00:00" table:style-name="ce4">
            <text:p>16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380.4" table:style-name="ce5">
            <text:p><text:s/>380,40<text:s text:c="3"/></text:p>
          </table:table-cell>
          <table:table-cell office:value-type="float" office:value="-6" table:formula="msoxl:=C437-B437" table:style-name="ce1">
            <text:p>-6</text:p>
          </table:table-cell>
          <table:table-cell office:value-type="float" office:value="-2282.3999999999996" table:formula="msoxl:=D437*E437" table:style-name="ce1">
            <text:p>-2282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6T00:00:00" table:style-name="ce4">
            <text:p>16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-100" table:style-name="ce5">
            <text:p>-100,00<text:s text:c="3"/></text:p>
          </table:table-cell>
          <table:table-cell office:value-type="float" office:value="-6" table:formula="msoxl:=C438-B438" table:style-name="ce1">
            <text:p>-6</text:p>
          </table:table-cell>
          <table:table-cell office:value-type="float" office:value="600" table:formula="msoxl:=D438*E438" table:style-name="ce1">
            <text:p>6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6T00:00:00" table:style-name="ce4">
            <text:p>16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-20" table:style-name="ce5">
            <text:p>-20,00<text:s text:c="3"/></text:p>
          </table:table-cell>
          <table:table-cell office:value-type="float" office:value="-6" table:formula="msoxl:=C439-B439" table:style-name="ce1">
            <text:p>-6</text:p>
          </table:table-cell>
          <table:table-cell office:value-type="float" office:value="120" table:formula="msoxl:=D439*E439" table:style-name="ce1">
            <text:p>12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01T00:00:00" table:style-name="ce4">
            <text:p>01/01/2026 00:00</text:p>
          </table:table-cell>
          <table:table-cell office:value-type="date" office:date-value="2025-12-30T00:00:00" table:style-name="ce4">
            <text:p>30/12/2025 00:00</text:p>
          </table:table-cell>
          <table:table-cell office:value-type="float" office:value="62.4" table:style-name="ce5">
            <text:p><text:s/>62,40<text:s text:c="3"/></text:p>
          </table:table-cell>
          <table:table-cell office:value-type="float" office:value="-2" table:formula="msoxl:=C440-B440" table:style-name="ce1">
            <text:p>-2</text:p>
          </table:table-cell>
          <table:table-cell office:value-type="float" office:value="-124.8" table:formula="msoxl:=D440*E440" table:style-name="ce1">
            <text:p>-124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01T00:00:00" table:style-name="ce4">
            <text:p>01/01/2026 00:00</text:p>
          </table:table-cell>
          <table:table-cell office:value-type="date" office:date-value="2025-12-30T00:00:00" table:style-name="ce4">
            <text:p>30/12/2025 00:00</text:p>
          </table:table-cell>
          <table:table-cell office:value-type="float" office:value="240.6" table:style-name="ce5">
            <text:p><text:s/>240,60<text:s text:c="3"/></text:p>
          </table:table-cell>
          <table:table-cell office:value-type="float" office:value="-2" table:formula="msoxl:=C441-B441" table:style-name="ce1">
            <text:p>-2</text:p>
          </table:table-cell>
          <table:table-cell office:value-type="float" office:value="-481.2" table:formula="msoxl:=D441*E441" table:style-name="ce1">
            <text:p>-481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6T00:00:00" table:style-name="ce4">
            <text:p>16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-20" table:style-name="ce5">
            <text:p>-20,00<text:s text:c="3"/></text:p>
          </table:table-cell>
          <table:table-cell office:value-type="float" office:value="-6" table:formula="msoxl:=C442-B442" table:style-name="ce1">
            <text:p>-6</text:p>
          </table:table-cell>
          <table:table-cell office:value-type="float" office:value="120" table:formula="msoxl:=D442*E442" table:style-name="ce1">
            <text:p>12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6T00:00:00" table:style-name="ce4">
            <text:p>16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-27" table:style-name="ce5">
            <text:p>-27,00<text:s text:c="3"/></text:p>
          </table:table-cell>
          <table:table-cell office:value-type="float" office:value="-6" table:formula="msoxl:=C443-B443" table:style-name="ce1">
            <text:p>-6</text:p>
          </table:table-cell>
          <table:table-cell office:value-type="float" office:value="162" table:formula="msoxl:=D443*E443" table:style-name="ce1">
            <text:p>16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4-01T00:00:00" table:style-name="ce4">
            <text:p>01/04/2026 00:00</text:p>
          </table:table-cell>
          <table:table-cell office:value-type="date" office:date-value="2026-04-02T00:00:00" table:style-name="ce4">
            <text:p>02/04/2026 00:00</text:p>
          </table:table-cell>
          <table:table-cell office:value-type="float" office:value="350.4" table:style-name="ce5">
            <text:p><text:s/>350,40<text:s text:c="3"/></text:p>
          </table:table-cell>
          <table:table-cell office:value-type="float" office:value="1" table:formula="msoxl:=C444-B444" table:style-name="ce1">
            <text:p>1</text:p>
          </table:table-cell>
          <table:table-cell office:value-type="float" office:value="350.4" table:formula="msoxl:=D444*E444" table:style-name="ce1">
            <text:p>350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5T00:00:00" table:style-name="ce4">
            <text:p>25/11/2025 00:00</text:p>
          </table:table-cell>
          <table:table-cell office:value-type="float" office:value="579.78" table:style-name="ce5">
            <text:p><text:s/>579,78<text:s text:c="3"/></text:p>
          </table:table-cell>
          <table:table-cell office:value-type="float" office:value="-5" table:formula="msoxl:=C445-B445" table:style-name="ce1">
            <text:p>-5</text:p>
          </table:table-cell>
          <table:table-cell office:value-type="float" office:value="-2898.8999999999996" table:formula="msoxl:=D445*E445" table:style-name="ce1">
            <text:p>-2898,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08T00:00:00" table:style-name="ce4">
            <text:p>08/07/2025 00:00</text:p>
          </table:table-cell>
          <table:table-cell office:value-type="date" office:date-value="2025-07-02T00:00:00" table:style-name="ce4">
            <text:p>02/07/2025 00:00</text:p>
          </table:table-cell>
          <table:table-cell office:value-type="float" office:value="132.96" table:style-name="ce5">
            <text:p><text:s/>132,96<text:s text:c="3"/></text:p>
          </table:table-cell>
          <table:table-cell office:value-type="float" office:value="-6" table:formula="msoxl:=C446-B446" table:style-name="ce1">
            <text:p>-6</text:p>
          </table:table-cell>
          <table:table-cell office:value-type="float" office:value="-797.76" table:formula="msoxl:=D446*E446" table:style-name="ce1">
            <text:p>-797,7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08T00:00:00" table:style-name="ce4">
            <text:p>08/07/2025 00:00</text:p>
          </table:table-cell>
          <table:table-cell office:value-type="date" office:date-value="2025-07-02T00:00:00" table:style-name="ce4">
            <text:p>02/07/2025 00:00</text:p>
          </table:table-cell>
          <table:table-cell office:value-type="float" office:value="1890.17" table:style-name="ce5">
            <text:p><text:s/>1.890,17<text:s text:c="3"/></text:p>
          </table:table-cell>
          <table:table-cell office:value-type="float" office:value="-6" table:formula="msoxl:=C447-B447" table:style-name="ce1">
            <text:p>-6</text:p>
          </table:table-cell>
          <table:table-cell office:value-type="float" office:value="-11341.02" table:formula="msoxl:=D447*E447" table:style-name="ce1">
            <text:p>-11341,0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286.27999999999997" table:style-name="ce5">
            <text:p><text:s/>286,28<text:s text:c="3"/></text:p>
          </table:table-cell>
          <table:table-cell office:value-type="float" office:value="-6" table:formula="msoxl:=C448-B448" table:style-name="ce1">
            <text:p>-6</text:p>
          </table:table-cell>
          <table:table-cell office:value-type="float" office:value="-1717.6799999999998" table:formula="msoxl:=D448*E448" table:style-name="ce1">
            <text:p>-1717,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20T00:00:00" table:style-name="ce4">
            <text:p>20/12/2025 00:00</text:p>
          </table:table-cell>
          <table:table-cell office:value-type="date" office:date-value="2025-12-20T00:00:00" table:style-name="ce4">
            <text:p>20/12/2025 00:00</text:p>
          </table:table-cell>
          <table:table-cell office:value-type="float" office:value="330" table:style-name="ce5">
            <text:p><text:s/>330,00<text:s text:c="3"/></text:p>
          </table:table-cell>
          <table:table-cell office:value-type="float" office:value="0" table:formula="msoxl:=C449-B449" table:style-name="ce1">
            <text:p>0</text:p>
          </table:table-cell>
          <table:table-cell office:value-type="float" office:value="0" table:formula="msoxl:=D449*E449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14T00:00:00" table:style-name="ce4">
            <text:p>14/05/2025 00:00</text:p>
          </table:table-cell>
          <table:table-cell office:value-type="date" office:date-value="2025-05-05T00:00:00" table:style-name="ce4">
            <text:p>05/05/2025 00:00</text:p>
          </table:table-cell>
          <table:table-cell office:value-type="float" office:value="422" table:style-name="ce5">
            <text:p><text:s/>422,00<text:s text:c="3"/></text:p>
          </table:table-cell>
          <table:table-cell office:value-type="float" office:value="-9" table:formula="msoxl:=C450-B450" table:style-name="ce1">
            <text:p>-9</text:p>
          </table:table-cell>
          <table:table-cell office:value-type="float" office:value="-3798" table:formula="msoxl:=D450*E450" table:style-name="ce1">
            <text:p>-379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24T00:00:00" table:style-name="ce4">
            <text:p>24/07/2025 00:00</text:p>
          </table:table-cell>
          <table:table-cell office:value-type="date" office:date-value="2025-08-08T00:00:00" table:style-name="ce4">
            <text:p>08/08/2025 00:00</text:p>
          </table:table-cell>
          <table:table-cell office:value-type="float" office:value="684.5" table:style-name="ce5">
            <text:p><text:s/>684,50<text:s text:c="3"/></text:p>
          </table:table-cell>
          <table:table-cell office:value-type="float" office:value="15" table:formula="msoxl:=C451-B451" table:style-name="ce1">
            <text:p>15</text:p>
          </table:table-cell>
          <table:table-cell office:value-type="float" office:value="10267.5" table:formula="msoxl:=D451*E451" table:style-name="ce1">
            <text:p>10267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01T00:00:00" table:style-name="ce4">
            <text:p>01/09/2025 00:00</text:p>
          </table:table-cell>
          <table:table-cell office:value-type="date" office:date-value="2025-09-02T00:00:00" table:style-name="ce4">
            <text:p>02/09/2025 00:00</text:p>
          </table:table-cell>
          <table:table-cell office:value-type="float" office:value="1122" table:style-name="ce5">
            <text:p><text:s/>1.122,00<text:s text:c="3"/></text:p>
          </table:table-cell>
          <table:table-cell office:value-type="float" office:value="1" table:formula="msoxl:=C452-B452" table:style-name="ce1">
            <text:p>1</text:p>
          </table:table-cell>
          <table:table-cell office:value-type="float" office:value="1122" table:formula="msoxl:=D452*E452" table:style-name="ce1">
            <text:p>112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08T00:00:00" table:style-name="ce4">
            <text:p>08/10/2025 00:00</text:p>
          </table:table-cell>
          <table:table-cell office:value-type="date" office:date-value="2025-09-02T00:00:00" table:style-name="ce4">
            <text:p>02/09/2025 00:00</text:p>
          </table:table-cell>
          <table:table-cell office:value-type="float" office:value="759.14" table:style-name="ce5">
            <text:p><text:s/>759,14<text:s text:c="3"/></text:p>
          </table:table-cell>
          <table:table-cell office:value-type="float" office:value="-36" table:formula="msoxl:=C453-B453" table:style-name="ce1">
            <text:p>-36</text:p>
          </table:table-cell>
          <table:table-cell office:value-type="float" office:value="-27329.040000000001" table:formula="msoxl:=D453*E453" table:style-name="ce1">
            <text:p>-27329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23T00:00:00" table:style-name="ce4">
            <text:p>23/06/2025 00:00</text:p>
          </table:table-cell>
          <table:table-cell office:value-type="date" office:date-value="2025-06-23T00:00:00" table:style-name="ce4">
            <text:p>23/06/2025 00:00</text:p>
          </table:table-cell>
          <table:table-cell office:value-type="float" office:value="17.52" table:style-name="ce5">
            <text:p><text:s/>17,52<text:s text:c="3"/></text:p>
          </table:table-cell>
          <table:table-cell office:value-type="float" office:value="0" table:formula="msoxl:=C454-B454" table:style-name="ce1">
            <text:p>0</text:p>
          </table:table-cell>
          <table:table-cell office:value-type="float" office:value="0" table:formula="msoxl:=D454*E454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23T00:00:00" table:style-name="ce4">
            <text:p>23/06/2025 00:00</text:p>
          </table:table-cell>
          <table:table-cell office:value-type="date" office:date-value="2025-06-23T00:00:00" table:style-name="ce4">
            <text:p>23/06/2025 00:00</text:p>
          </table:table-cell>
          <table:table-cell office:value-type="float" office:value="-29.84" table:style-name="ce5">
            <text:p>-29,84<text:s text:c="3"/></text:p>
          </table:table-cell>
          <table:table-cell office:value-type="float" office:value="0" table:formula="msoxl:=C455-B455" table:style-name="ce1">
            <text:p>0</text:p>
          </table:table-cell>
          <table:table-cell office:value-type="float" office:value="0" table:formula="msoxl:=D455*E455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23T00:00:00" table:style-name="ce4">
            <text:p>23/06/2025 00:00</text:p>
          </table:table-cell>
          <table:table-cell office:value-type="date" office:date-value="2025-06-23T00:00:00" table:style-name="ce4">
            <text:p>23/06/2025 00:00</text:p>
          </table:table-cell>
          <table:table-cell office:value-type="float" office:value="93.74" table:style-name="ce5">
            <text:p><text:s/>93,74<text:s text:c="3"/></text:p>
          </table:table-cell>
          <table:table-cell office:value-type="float" office:value="0" table:formula="msoxl:=C456-B456" table:style-name="ce1">
            <text:p>0</text:p>
          </table:table-cell>
          <table:table-cell office:value-type="float" office:value="0" table:formula="msoxl:=D456*E456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11T00:00:00" table:style-name="ce4">
            <text:p>11/07/2025 00:00</text:p>
          </table:table-cell>
          <table:table-cell office:value-type="date" office:date-value="2025-07-15T00:00:00" table:style-name="ce4">
            <text:p>15/07/2025 00:00</text:p>
          </table:table-cell>
          <table:table-cell office:value-type="float" office:value="2333.73" table:style-name="ce5">
            <text:p><text:s/>2.333,73<text:s text:c="3"/></text:p>
          </table:table-cell>
          <table:table-cell office:value-type="float" office:value="4" table:formula="msoxl:=C457-B457" table:style-name="ce1">
            <text:p>4</text:p>
          </table:table-cell>
          <table:table-cell office:value-type="float" office:value="9334.92" table:formula="msoxl:=D457*E457" table:style-name="ce1">
            <text:p>9334,9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11T00:00:00" table:style-name="ce4">
            <text:p>11/07/2025 00:00</text:p>
          </table:table-cell>
          <table:table-cell office:value-type="date" office:date-value="2025-07-15T00:00:00" table:style-name="ce4">
            <text:p>15/07/2025 00:00</text:p>
          </table:table-cell>
          <table:table-cell office:value-type="float" office:value="848.94" table:style-name="ce5">
            <text:p><text:s/>848,94<text:s text:c="3"/></text:p>
          </table:table-cell>
          <table:table-cell office:value-type="float" office:value="4" table:formula="msoxl:=C458-B458" table:style-name="ce1">
            <text:p>4</text:p>
          </table:table-cell>
          <table:table-cell office:value-type="float" office:value="3395.76" table:formula="msoxl:=D458*E458" table:style-name="ce1">
            <text:p>3395,7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20T00:00:00" table:style-name="ce4">
            <text:p>20/09/2025 00:00</text:p>
          </table:table-cell>
          <table:table-cell office:value-type="date" office:date-value="2025-09-15T00:00:00" table:style-name="ce4">
            <text:p>15/09/2025 00:00</text:p>
          </table:table-cell>
          <table:table-cell office:value-type="float" office:value="692.63" table:style-name="ce5">
            <text:p><text:s/>692,63<text:s text:c="3"/></text:p>
          </table:table-cell>
          <table:table-cell office:value-type="float" office:value="-5" table:formula="msoxl:=C459-B459" table:style-name="ce1">
            <text:p>-5</text:p>
          </table:table-cell>
          <table:table-cell office:value-type="float" office:value="-3463.15" table:formula="msoxl:=D459*E459" table:style-name="ce1">
            <text:p>-3463,1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22T00:00:00" table:style-name="ce4">
            <text:p>22/09/2025 00:00</text:p>
          </table:table-cell>
          <table:table-cell office:value-type="date" office:date-value="2025-09-19T00:00:00" table:style-name="ce4">
            <text:p>19/09/2025 00:00</text:p>
          </table:table-cell>
          <table:table-cell office:value-type="float" office:value="215.58" table:style-name="ce5">
            <text:p><text:s/>215,58<text:s text:c="3"/></text:p>
          </table:table-cell>
          <table:table-cell office:value-type="float" office:value="-3" table:formula="msoxl:=C460-B460" table:style-name="ce1">
            <text:p>-3</text:p>
          </table:table-cell>
          <table:table-cell office:value-type="float" office:value="-646.74" table:formula="msoxl:=D460*E460" table:style-name="ce1">
            <text:p>-646,7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28T00:00:00" table:style-name="ce4">
            <text:p>28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101.09" table:style-name="ce5">
            <text:p><text:s/>101,09<text:s text:c="3"/></text:p>
          </table:table-cell>
          <table:table-cell office:value-type="float" office:value="-3" table:formula="msoxl:=C461-B461" table:style-name="ce1">
            <text:p>-3</text:p>
          </table:table-cell>
          <table:table-cell office:value-type="float" office:value="-303.27" table:formula="msoxl:=D461*E461" table:style-name="ce1">
            <text:p>-303,2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3T00:00:00" table:style-name="ce4">
            <text:p>23/09/2025 00:00</text:p>
          </table:table-cell>
          <table:table-cell office:value-type="float" office:value="2774.76" table:style-name="ce5">
            <text:p><text:s/>2.774,76<text:s text:c="3"/></text:p>
          </table:table-cell>
          <table:table-cell office:value-type="float" office:value="-7" table:formula="msoxl:=C462-B462" table:style-name="ce1">
            <text:p>-7</text:p>
          </table:table-cell>
          <table:table-cell office:value-type="float" office:value="-19423.32" table:formula="msoxl:=D462*E462" table:style-name="ce1">
            <text:p>-19423,3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04T00:00:00" table:style-name="ce4">
            <text:p>04/10/2025 00:00</text:p>
          </table:table-cell>
          <table:table-cell office:value-type="date" office:date-value="2025-09-30T00:00:00" table:style-name="ce4">
            <text:p>30/09/2025 00:00</text:p>
          </table:table-cell>
          <table:table-cell office:value-type="float" office:value="59.75" table:style-name="ce5">
            <text:p><text:s/>59,75<text:s text:c="3"/></text:p>
          </table:table-cell>
          <table:table-cell office:value-type="float" office:value="-4" table:formula="msoxl:=C463-B463" table:style-name="ce1">
            <text:p>-4</text:p>
          </table:table-cell>
          <table:table-cell office:value-type="float" office:value="-239" table:formula="msoxl:=D463*E463" table:style-name="ce1">
            <text:p>-23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17T00:00:00" table:style-name="ce4">
            <text:p>17/11/2025 00:00</text:p>
          </table:table-cell>
          <table:table-cell office:value-type="date" office:date-value="2025-11-10T00:00:00" table:style-name="ce4">
            <text:p>10/11/2025 00:00</text:p>
          </table:table-cell>
          <table:table-cell office:value-type="float" office:value="497.59" table:style-name="ce5">
            <text:p><text:s/>497,59<text:s text:c="3"/></text:p>
          </table:table-cell>
          <table:table-cell office:value-type="float" office:value="-7" table:formula="msoxl:=C464-B464" table:style-name="ce1">
            <text:p>-7</text:p>
          </table:table-cell>
          <table:table-cell office:value-type="float" office:value="-3483.1299999999997" table:formula="msoxl:=D464*E464" table:style-name="ce1">
            <text:p>-3483,1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7T00:00:00" table:style-name="ce4">
            <text:p>27/10/2025 00:00</text:p>
          </table:table-cell>
          <table:table-cell office:value-type="date" office:date-value="2025-10-21T00:00:00" table:style-name="ce4">
            <text:p>21/10/2025 00:00</text:p>
          </table:table-cell>
          <table:table-cell office:value-type="float" office:value="79.64" table:style-name="ce5">
            <text:p><text:s/>79,64<text:s text:c="3"/></text:p>
          </table:table-cell>
          <table:table-cell office:value-type="float" office:value="-6" table:formula="msoxl:=C465-B465" table:style-name="ce1">
            <text:p>-6</text:p>
          </table:table-cell>
          <table:table-cell office:value-type="float" office:value="-477.84000000000003" table:formula="msoxl:=D465*E465" table:style-name="ce1">
            <text:p>-477,8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03T00:00:00" table:style-name="ce4">
            <text:p>03/11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79.64" table:style-name="ce5">
            <text:p><text:s/>79,64<text:s text:c="3"/></text:p>
          </table:table-cell>
          <table:table-cell office:value-type="float" office:value="-5" table:formula="msoxl:=C466-B466" table:style-name="ce1">
            <text:p>-5</text:p>
          </table:table-cell>
          <table:table-cell office:value-type="float" office:value="-398.2" table:formula="msoxl:=D466*E466" table:style-name="ce1">
            <text:p>-398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5T00:00:00" table:style-name="ce4">
            <text:p>15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1537.36" table:style-name="ce5">
            <text:p><text:s/>1.537,36<text:s text:c="3"/></text:p>
          </table:table-cell>
          <table:table-cell office:value-type="float" office:value="-5" table:formula="msoxl:=C467-B467" table:style-name="ce1">
            <text:p>-5</text:p>
          </table:table-cell>
          <table:table-cell office:value-type="float" office:value="-7686.7999999999993" table:formula="msoxl:=D467*E467" table:style-name="ce1">
            <text:p>-7686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5T00:00:00" table:style-name="ce4">
            <text:p>15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1041.72" table:style-name="ce5">
            <text:p><text:s/>1.041,72<text:s text:c="3"/></text:p>
          </table:table-cell>
          <table:table-cell office:value-type="float" office:value="-5" table:formula="msoxl:=C468-B468" table:style-name="ce1">
            <text:p>-5</text:p>
          </table:table-cell>
          <table:table-cell office:value-type="float" office:value="-5208.6000000000004" table:formula="msoxl:=D468*E468" table:style-name="ce1">
            <text:p>-5208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5T00:00:00" table:style-name="ce4">
            <text:p>15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1783.88" table:style-name="ce5">
            <text:p><text:s/>1.783,88<text:s text:c="3"/></text:p>
          </table:table-cell>
          <table:table-cell office:value-type="float" office:value="-5" table:formula="msoxl:=C469-B469" table:style-name="ce1">
            <text:p>-5</text:p>
          </table:table-cell>
          <table:table-cell office:value-type="float" office:value="-8919.4000000000015" table:formula="msoxl:=D469*E469" table:style-name="ce1">
            <text:p>-8919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11T00:00:00" table:style-name="ce4">
            <text:p>11/01/2026 00:00</text:p>
          </table:table-cell>
          <table:table-cell office:value-type="date" office:date-value="2026-01-08T00:00:00" table:style-name="ce4">
            <text:p>08/01/2026 00:00</text:p>
          </table:table-cell>
          <table:table-cell office:value-type="float" office:value="150.44999999999999" table:style-name="ce5">
            <text:p><text:s/>150,45<text:s text:c="3"/></text:p>
          </table:table-cell>
          <table:table-cell office:value-type="float" office:value="-3" table:formula="msoxl:=C470-B470" table:style-name="ce1">
            <text:p>-3</text:p>
          </table:table-cell>
          <table:table-cell office:value-type="float" office:value="-451.34999999999997" table:formula="msoxl:=D470*E470" table:style-name="ce1">
            <text:p>-451,3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5T00:00:00" table:style-name="ce4">
            <text:p>15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-175.04" table:style-name="ce5">
            <text:p>-175,04<text:s text:c="3"/></text:p>
          </table:table-cell>
          <table:table-cell office:value-type="float" office:value="-5" table:formula="msoxl:=C471-B471" table:style-name="ce1">
            <text:p>-5</text:p>
          </table:table-cell>
          <table:table-cell office:value-type="float" office:value="875.19999999999993" table:formula="msoxl:=D471*E471" table:style-name="ce1">
            <text:p>875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17T00:00:00" table:style-name="ce4">
            <text:p>17/02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31.25" table:style-name="ce5">
            <text:p><text:s/>31,25<text:s text:c="3"/></text:p>
          </table:table-cell>
          <table:table-cell office:value-type="float" office:value="-21" table:formula="msoxl:=C472-B472" table:style-name="ce1">
            <text:p>-21</text:p>
          </table:table-cell>
          <table:table-cell office:value-type="float" office:value="-656.25" table:formula="msoxl:=D472*E472" table:style-name="ce1">
            <text:p>-656,2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06T00:00:00" table:style-name="ce4">
            <text:p>06/02/2026 00:00</text:p>
          </table:table-cell>
          <table:table-cell office:value-type="date" office:date-value="2026-02-03T00:00:00" table:style-name="ce4">
            <text:p>03/02/2026 00:00</text:p>
          </table:table-cell>
          <table:table-cell office:value-type="float" office:value="124.98" table:style-name="ce5">
            <text:p><text:s/>124,98<text:s text:c="3"/></text:p>
          </table:table-cell>
          <table:table-cell office:value-type="float" office:value="-3" table:formula="msoxl:=C473-B473" table:style-name="ce1">
            <text:p>-3</text:p>
          </table:table-cell>
          <table:table-cell office:value-type="float" office:value="-374.94" table:formula="msoxl:=D473*E473" table:style-name="ce1">
            <text:p>-374,9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26T00:00:00" table:style-name="ce4">
            <text:p>26/01/2026 00:00</text:p>
          </table:table-cell>
          <table:table-cell office:value-type="date" office:date-value="2026-01-19T00:00:00" table:style-name="ce4">
            <text:p>19/01/2026 00:00</text:p>
          </table:table-cell>
          <table:table-cell office:value-type="float" office:value="1613.93" table:style-name="ce5">
            <text:p><text:s/>1.613,93<text:s text:c="3"/></text:p>
          </table:table-cell>
          <table:table-cell office:value-type="float" office:value="-7" table:formula="msoxl:=C474-B474" table:style-name="ce1">
            <text:p>-7</text:p>
          </table:table-cell>
          <table:table-cell office:value-type="float" office:value="-11297.51" table:formula="msoxl:=D474*E474" table:style-name="ce1">
            <text:p>-11297,5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09T00:00:00" table:style-name="ce4">
            <text:p>09/02/2026 00:00</text:p>
          </table:table-cell>
          <table:table-cell office:value-type="date" office:date-value="2026-02-03T00:00:00" table:style-name="ce4">
            <text:p>03/02/2026 00:00</text:p>
          </table:table-cell>
          <table:table-cell office:value-type="float" office:value="710.93" table:style-name="ce5">
            <text:p><text:s/>710,93<text:s text:c="3"/></text:p>
          </table:table-cell>
          <table:table-cell office:value-type="float" office:value="-6" table:formula="msoxl:=C475-B475" table:style-name="ce1">
            <text:p>-6</text:p>
          </table:table-cell>
          <table:table-cell office:value-type="float" office:value="-4265.58" table:formula="msoxl:=D475*E475" table:style-name="ce1">
            <text:p>-4265,5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7-02T00:00:00" table:style-name="ce4">
            <text:p>02/07/2025 00:00</text:p>
          </table:table-cell>
          <table:table-cell office:value-type="float" office:value="-191.22" table:style-name="ce5">
            <text:p>-191,22<text:s text:c="3"/></text:p>
          </table:table-cell>
          <table:table-cell office:value-type="float" office:value="2" table:formula="msoxl:=C476-B476" table:style-name="ce1">
            <text:p>2</text:p>
          </table:table-cell>
          <table:table-cell office:value-type="float" office:value="-382.44" table:formula="msoxl:=D476*E476" table:style-name="ce1">
            <text:p>-382,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7-02T00:00:00" table:style-name="ce4">
            <text:p>02/07/2025 00:00</text:p>
          </table:table-cell>
          <table:table-cell office:value-type="float" office:value="602.96" table:style-name="ce5">
            <text:p><text:s/>602,96<text:s text:c="3"/></text:p>
          </table:table-cell>
          <table:table-cell office:value-type="float" office:value="2" table:formula="msoxl:=C477-B477" table:style-name="ce1">
            <text:p>2</text:p>
          </table:table-cell>
          <table:table-cell office:value-type="float" office:value="1205.92" table:formula="msoxl:=D477*E477" table:style-name="ce1">
            <text:p>1205,9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7-02T00:00:00" table:style-name="ce4">
            <text:p>02/07/2025 00:00</text:p>
          </table:table-cell>
          <table:table-cell office:value-type="float" office:value="1373.94" table:style-name="ce5">
            <text:p><text:s/>1.373,94<text:s text:c="3"/></text:p>
          </table:table-cell>
          <table:table-cell office:value-type="float" office:value="2" table:formula="msoxl:=C478-B478" table:style-name="ce1">
            <text:p>2</text:p>
          </table:table-cell>
          <table:table-cell office:value-type="float" office:value="2747.88" table:formula="msoxl:=D478*E478" table:style-name="ce1">
            <text:p>2747,8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588.87" table:style-name="ce5">
            <text:p><text:s/>588,87<text:s text:c="3"/></text:p>
          </table:table-cell>
          <table:table-cell office:value-type="float" office:value="-5" table:formula="msoxl:=C479-B479" table:style-name="ce1">
            <text:p>-5</text:p>
          </table:table-cell>
          <table:table-cell office:value-type="float" office:value="-2944.35" table:formula="msoxl:=D479*E479" table:style-name="ce1">
            <text:p>-2944,3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91.92" table:style-name="ce5">
            <text:p><text:s/>91,92<text:s text:c="3"/></text:p>
          </table:table-cell>
          <table:table-cell office:value-type="float" office:value="-5" table:formula="msoxl:=C480-B480" table:style-name="ce1">
            <text:p>-5</text:p>
          </table:table-cell>
          <table:table-cell office:value-type="float" office:value="-459.6" table:formula="msoxl:=D480*E480" table:style-name="ce1">
            <text:p>-459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03T00:00:00" table:style-name="ce4">
            <text:p>03/12/2025 00:00</text:p>
          </table:table-cell>
          <table:table-cell office:value-type="date" office:date-value="2025-12-10T00:00:00" table:style-name="ce4">
            <text:p>10/12/2025 00:00</text:p>
          </table:table-cell>
          <table:table-cell office:value-type="float" office:value="1559.04" table:style-name="ce5">
            <text:p><text:s/>1.559,04<text:s text:c="3"/></text:p>
          </table:table-cell>
          <table:table-cell office:value-type="float" office:value="7" table:formula="msoxl:=C481-B481" table:style-name="ce1">
            <text:p>7</text:p>
          </table:table-cell>
          <table:table-cell office:value-type="float" office:value="10913.279999999999" table:formula="msoxl:=D481*E481" table:style-name="ce1">
            <text:p>10913,2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4T00:00:00" table:style-name="ce4">
            <text:p>24/11/2025 00:00</text:p>
          </table:table-cell>
          <table:table-cell office:value-type="float" office:value="1088.67" table:style-name="ce5">
            <text:p><text:s/>1.088,67<text:s text:c="3"/></text:p>
          </table:table-cell>
          <table:table-cell office:value-type="float" office:value="-6" table:formula="msoxl:=C482-B482" table:style-name="ce1">
            <text:p>-6</text:p>
          </table:table-cell>
          <table:table-cell office:value-type="float" office:value="-6532.02" table:formula="msoxl:=D482*E482" table:style-name="ce1">
            <text:p>-6532,0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3T00:00:00" table:style-name="ce4">
            <text:p>23/12/2025 00:00</text:p>
          </table:table-cell>
          <table:table-cell office:value-type="float" office:value="662" table:style-name="ce5">
            <text:p><text:s/>662,00<text:s text:c="3"/></text:p>
          </table:table-cell>
          <table:table-cell office:value-type="float" office:value="-8" table:formula="msoxl:=C483-B483" table:style-name="ce1">
            <text:p>-8</text:p>
          </table:table-cell>
          <table:table-cell office:value-type="float" office:value="-5296" table:formula="msoxl:=D483*E483" table:style-name="ce1">
            <text:p>-529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0T00:00:00" table:style-name="ce4">
            <text:p>30/07/2025 00:00</text:p>
          </table:table-cell>
          <table:table-cell office:value-type="date" office:date-value="2025-07-02T00:00:00" table:style-name="ce4">
            <text:p>02/07/2025 00:00</text:p>
          </table:table-cell>
          <table:table-cell office:value-type="float" office:value="440" table:style-name="ce5">
            <text:p><text:s/>440,00<text:s text:c="3"/></text:p>
          </table:table-cell>
          <table:table-cell office:value-type="float" office:value="-28" table:formula="msoxl:=C484-B484" table:style-name="ce1">
            <text:p>-28</text:p>
          </table:table-cell>
          <table:table-cell office:value-type="float" office:value="-12320" table:formula="msoxl:=D484*E484" table:style-name="ce1">
            <text:p>-1232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5T00:00:00" table:style-name="ce4">
            <text:p>15/08/2025 00:00</text:p>
          </table:table-cell>
          <table:table-cell office:value-type="date" office:date-value="2025-08-13T00:00:00" table:style-name="ce4">
            <text:p>13/08/2025 00:00</text:p>
          </table:table-cell>
          <table:table-cell office:value-type="float" office:value="374.57" table:style-name="ce5">
            <text:p><text:s/>374,57<text:s text:c="3"/></text:p>
          </table:table-cell>
          <table:table-cell office:value-type="float" office:value="-2" table:formula="msoxl:=C485-B485" table:style-name="ce1">
            <text:p>-2</text:p>
          </table:table-cell>
          <table:table-cell office:value-type="float" office:value="-749.14" table:formula="msoxl:=D485*E485" table:style-name="ce1">
            <text:p>-749,1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0T00:00:00" table:style-name="ce4">
            <text:p>10/08/2025 00:00</text:p>
          </table:table-cell>
          <table:table-cell office:value-type="date" office:date-value="2025-08-04T00:00:00" table:style-name="ce4">
            <text:p>04/08/2025 00:00</text:p>
          </table:table-cell>
          <table:table-cell office:value-type="float" office:value="273.77999999999997" table:style-name="ce5">
            <text:p><text:s/>273,78<text:s text:c="3"/></text:p>
          </table:table-cell>
          <table:table-cell office:value-type="float" office:value="-6" table:formula="msoxl:=C486-B486" table:style-name="ce1">
            <text:p>-6</text:p>
          </table:table-cell>
          <table:table-cell office:value-type="float" office:value="-1642.6799999999998" table:formula="msoxl:=D486*E486" table:style-name="ce1">
            <text:p>-1642,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0T00:00:00" table:style-name="ce4">
            <text:p>10/08/2025 00:00</text:p>
          </table:table-cell>
          <table:table-cell office:value-type="date" office:date-value="2025-08-04T00:00:00" table:style-name="ce4">
            <text:p>04/08/2025 00:00</text:p>
          </table:table-cell>
          <table:table-cell office:value-type="float" office:value="1051.54" table:style-name="ce5">
            <text:p><text:s/>1.051,54<text:s text:c="3"/></text:p>
          </table:table-cell>
          <table:table-cell office:value-type="float" office:value="-6" table:formula="msoxl:=C487-B487" table:style-name="ce1">
            <text:p>-6</text:p>
          </table:table-cell>
          <table:table-cell office:value-type="float" office:value="-6309.24" table:formula="msoxl:=D487*E487" table:style-name="ce1">
            <text:p>-6309,2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0T00:00:00" table:style-name="ce4">
            <text:p>10/08/2025 00:00</text:p>
          </table:table-cell>
          <table:table-cell office:value-type="date" office:date-value="2025-08-04T00:00:00" table:style-name="ce4">
            <text:p>04/08/2025 00:00</text:p>
          </table:table-cell>
          <table:table-cell office:value-type="float" office:value="45.58" table:style-name="ce5">
            <text:p><text:s/>45,58<text:s text:c="3"/></text:p>
          </table:table-cell>
          <table:table-cell office:value-type="float" office:value="-6" table:formula="msoxl:=C488-B488" table:style-name="ce1">
            <text:p>-6</text:p>
          </table:table-cell>
          <table:table-cell office:value-type="float" office:value="-273.48" table:formula="msoxl:=D488*E488" table:style-name="ce1">
            <text:p>-273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0T00:00:00" table:style-name="ce4">
            <text:p>10/08/2025 00:00</text:p>
          </table:table-cell>
          <table:table-cell office:value-type="date" office:date-value="2025-08-04T00:00:00" table:style-name="ce4">
            <text:p>04/08/2025 00:00</text:p>
          </table:table-cell>
          <table:table-cell office:value-type="float" office:value="59.9" table:style-name="ce5">
            <text:p><text:s/>59,90<text:s text:c="3"/></text:p>
          </table:table-cell>
          <table:table-cell office:value-type="float" office:value="-6" table:formula="msoxl:=C489-B489" table:style-name="ce1">
            <text:p>-6</text:p>
          </table:table-cell>
          <table:table-cell office:value-type="float" office:value="-359.4" table:formula="msoxl:=D489*E489" table:style-name="ce1">
            <text:p>-359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0T00:00:00" table:style-name="ce4">
            <text:p>10/08/2025 00:00</text:p>
          </table:table-cell>
          <table:table-cell office:value-type="date" office:date-value="2025-08-04T00:00:00" table:style-name="ce4">
            <text:p>04/08/2025 00:00</text:p>
          </table:table-cell>
          <table:table-cell office:value-type="float" office:value="47.3" table:style-name="ce5">
            <text:p><text:s/>47,30<text:s text:c="3"/></text:p>
          </table:table-cell>
          <table:table-cell office:value-type="float" office:value="-6" table:formula="msoxl:=C490-B490" table:style-name="ce1">
            <text:p>-6</text:p>
          </table:table-cell>
          <table:table-cell office:value-type="float" office:value="-283.79999999999995" table:formula="msoxl:=D490*E490" table:style-name="ce1">
            <text:p>-283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23T00:00:00" table:style-name="ce4">
            <text:p>23/11/2025 00:00</text:p>
          </table:table-cell>
          <table:table-cell office:value-type="date" office:date-value="2025-11-19T00:00:00" table:style-name="ce4">
            <text:p>19/11/2025 00:00</text:p>
          </table:table-cell>
          <table:table-cell office:value-type="float" office:value="859" table:style-name="ce5">
            <text:p><text:s/>859,00<text:s text:c="3"/></text:p>
          </table:table-cell>
          <table:table-cell office:value-type="float" office:value="-4" table:formula="msoxl:=C491-B491" table:style-name="ce1">
            <text:p>-4</text:p>
          </table:table-cell>
          <table:table-cell office:value-type="float" office:value="-3436" table:formula="msoxl:=D491*E491" table:style-name="ce1">
            <text:p>-343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23T00:00:00" table:style-name="ce4">
            <text:p>23/11/2025 00:00</text:p>
          </table:table-cell>
          <table:table-cell office:value-type="date" office:date-value="2025-11-19T00:00:00" table:style-name="ce4">
            <text:p>19/11/2025 00:00</text:p>
          </table:table-cell>
          <table:table-cell office:value-type="float" office:value="352.04" table:style-name="ce5">
            <text:p><text:s/>352,04<text:s text:c="3"/></text:p>
          </table:table-cell>
          <table:table-cell office:value-type="float" office:value="-4" table:formula="msoxl:=C492-B492" table:style-name="ce1">
            <text:p>-4</text:p>
          </table:table-cell>
          <table:table-cell office:value-type="float" office:value="-1408.16" table:formula="msoxl:=D492*E492" table:style-name="ce1">
            <text:p>-1408,1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05T00:00:00" table:style-name="ce4">
            <text:p>05/01/2026 00:00</text:p>
          </table:table-cell>
          <table:table-cell office:value-type="date" office:date-value="2025-12-30T00:00:00" table:style-name="ce4">
            <text:p>30/12/2025 00:00</text:p>
          </table:table-cell>
          <table:table-cell office:value-type="float" office:value="1042.04" table:style-name="ce5">
            <text:p><text:s/>1.042,04<text:s text:c="3"/></text:p>
          </table:table-cell>
          <table:table-cell office:value-type="float" office:value="-6" table:formula="msoxl:=C493-B493" table:style-name="ce1">
            <text:p>-6</text:p>
          </table:table-cell>
          <table:table-cell office:value-type="float" office:value="-6252.24" table:formula="msoxl:=D493*E493" table:style-name="ce1">
            <text:p>-6252,2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18T00:00:00" table:style-name="ce4">
            <text:p>18/01/2026 00:00</text:p>
          </table:table-cell>
          <table:table-cell office:value-type="date" office:date-value="2026-01-12T00:00:00" table:style-name="ce4">
            <text:p>12/01/2026 00:00</text:p>
          </table:table-cell>
          <table:table-cell office:value-type="float" office:value="145.08000000000001" table:style-name="ce5">
            <text:p><text:s/>145,08<text:s text:c="3"/></text:p>
          </table:table-cell>
          <table:table-cell office:value-type="float" office:value="-6" table:formula="msoxl:=C494-B494" table:style-name="ce1">
            <text:p>-6</text:p>
          </table:table-cell>
          <table:table-cell office:value-type="float" office:value="-870.48" table:formula="msoxl:=D494*E494" table:style-name="ce1">
            <text:p>-870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4T00:00:00" table:style-name="ce4">
            <text:p>24/02/2026 00:00</text:p>
          </table:table-cell>
          <table:table-cell office:value-type="date" office:date-value="2026-02-23T00:00:00" table:style-name="ce4">
            <text:p>23/02/2026 00:00</text:p>
          </table:table-cell>
          <table:table-cell office:value-type="float" office:value="143.87" table:style-name="ce5">
            <text:p><text:s/>143,87<text:s text:c="3"/></text:p>
          </table:table-cell>
          <table:table-cell office:value-type="float" office:value="-1" table:formula="msoxl:=C495-B495" table:style-name="ce1">
            <text:p>-1</text:p>
          </table:table-cell>
          <table:table-cell office:value-type="float" office:value="-143.87" table:formula="msoxl:=D495*E495" table:style-name="ce1">
            <text:p>-143,8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439.68" table:style-name="ce5">
            <text:p><text:s/>439,68<text:s text:c="3"/></text:p>
          </table:table-cell>
          <table:table-cell office:value-type="float" office:value="-3" table:formula="msoxl:=C496-B496" table:style-name="ce1">
            <text:p>-3</text:p>
          </table:table-cell>
          <table:table-cell office:value-type="float" office:value="-1319.04" table:formula="msoxl:=D496*E496" table:style-name="ce1">
            <text:p>-1319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2T00:00:00" table:style-name="ce4">
            <text:p>12/12/2025 00:00</text:p>
          </table:table-cell>
          <table:table-cell office:value-type="date" office:date-value="2025-12-09T00:00:00" table:style-name="ce4">
            <text:p>09/12/2025 00:00</text:p>
          </table:table-cell>
          <table:table-cell office:value-type="float" office:value="104" table:style-name="ce5">
            <text:p><text:s/>104,00<text:s text:c="3"/></text:p>
          </table:table-cell>
          <table:table-cell office:value-type="float" office:value="-3" table:formula="msoxl:=C497-B497" table:style-name="ce1">
            <text:p>-3</text:p>
          </table:table-cell>
          <table:table-cell office:value-type="float" office:value="-312" table:formula="msoxl:=D497*E497" table:style-name="ce1">
            <text:p>-31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474.66" table:style-name="ce5">
            <text:p><text:s/>474,66<text:s text:c="3"/></text:p>
          </table:table-cell>
          <table:table-cell office:value-type="float" office:value="-5" table:formula="msoxl:=C498-B498" table:style-name="ce1">
            <text:p>-5</text:p>
          </table:table-cell>
          <table:table-cell office:value-type="float" office:value="-2373.3000000000002" table:formula="msoxl:=D498*E498" table:style-name="ce1">
            <text:p>-2373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7T00:00:00" table:style-name="ce4">
            <text:p>27/10/2025 00:00</text:p>
          </table:table-cell>
          <table:table-cell office:value-type="float" office:value="280.66000000000003" table:style-name="ce5">
            <text:p><text:s/>280,66<text:s text:c="3"/></text:p>
          </table:table-cell>
          <table:table-cell office:value-type="float" office:value="-4" table:formula="msoxl:=C499-B499" table:style-name="ce1">
            <text:p>-4</text:p>
          </table:table-cell>
          <table:table-cell office:value-type="float" office:value="-1122.6400000000001" table:formula="msoxl:=D499*E499" table:style-name="ce1">
            <text:p>-1122,6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600" table:style-name="ce5">
            <text:p><text:s/>600,00<text:s text:c="3"/></text:p>
          </table:table-cell>
          <table:table-cell office:value-type="float" office:value="-4" table:formula="msoxl:=C500-B500" table:style-name="ce1">
            <text:p>-4</text:p>
          </table:table-cell>
          <table:table-cell office:value-type="float" office:value="-2400" table:formula="msoxl:=D500*E500" table:style-name="ce1">
            <text:p>-24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600" table:style-name="ce5">
            <text:p><text:s/>600,00<text:s text:c="3"/></text:p>
          </table:table-cell>
          <table:table-cell office:value-type="float" office:value="-3" table:formula="msoxl:=C501-B501" table:style-name="ce1">
            <text:p>-3</text:p>
          </table:table-cell>
          <table:table-cell office:value-type="float" office:value="-1800" table:formula="msoxl:=D501*E501" table:style-name="ce1">
            <text:p>-18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600" table:style-name="ce5">
            <text:p><text:s/>600,00<text:s text:c="3"/></text:p>
          </table:table-cell>
          <table:table-cell office:value-type="float" office:value="-6" table:formula="msoxl:=C502-B502" table:style-name="ce1">
            <text:p>-6</text:p>
          </table:table-cell>
          <table:table-cell office:value-type="float" office:value="-3600" table:formula="msoxl:=D502*E502" table:style-name="ce1">
            <text:p>-36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600" table:style-name="ce5">
            <text:p><text:s/>600,00<text:s text:c="3"/></text:p>
          </table:table-cell>
          <table:table-cell office:value-type="float" office:value="-5" table:formula="msoxl:=C503-B503" table:style-name="ce1">
            <text:p>-5</text:p>
          </table:table-cell>
          <table:table-cell office:value-type="float" office:value="-3000" table:formula="msoxl:=D503*E503" table:style-name="ce1">
            <text:p>-30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600" table:style-name="ce5">
            <text:p><text:s/>600,00<text:s text:c="3"/></text:p>
          </table:table-cell>
          <table:table-cell office:value-type="float" office:value="-2" table:formula="msoxl:=C504-B504" table:style-name="ce1">
            <text:p>-2</text:p>
          </table:table-cell>
          <table:table-cell office:value-type="float" office:value="-1200" table:formula="msoxl:=D504*E504" table:style-name="ce1">
            <text:p>-12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600" table:style-name="ce5">
            <text:p><text:s/>600,00<text:s text:c="3"/></text:p>
          </table:table-cell>
          <table:table-cell office:value-type="float" office:value="-4" table:formula="msoxl:=C505-B505" table:style-name="ce1">
            <text:p>-4</text:p>
          </table:table-cell>
          <table:table-cell office:value-type="float" office:value="-2400" table:formula="msoxl:=D505*E505" table:style-name="ce1">
            <text:p>-24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600" table:style-name="ce5">
            <text:p><text:s/>600,00<text:s text:c="3"/></text:p>
          </table:table-cell>
          <table:table-cell office:value-type="float" office:value="-2" table:formula="msoxl:=C506-B506" table:style-name="ce1">
            <text:p>-2</text:p>
          </table:table-cell>
          <table:table-cell office:value-type="float" office:value="-1200" table:formula="msoxl:=D506*E506" table:style-name="ce1">
            <text:p>-12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8T00:00:00" table:style-name="ce4">
            <text:p>28/01/2026 00:00</text:p>
          </table:table-cell>
          <table:table-cell office:value-type="float" office:value="600" table:style-name="ce5">
            <text:p><text:s/>600,00<text:s text:c="3"/></text:p>
          </table:table-cell>
          <table:table-cell office:value-type="float" office:value="-3" table:formula="msoxl:=C507-B507" table:style-name="ce1">
            <text:p>-3</text:p>
          </table:table-cell>
          <table:table-cell office:value-type="float" office:value="-1800" table:formula="msoxl:=D507*E507" table:style-name="ce1">
            <text:p>-18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8T00:00:00" table:style-name="ce4">
            <text:p>28/02/2026 00:00</text:p>
          </table:table-cell>
          <table:table-cell office:value-type="date" office:date-value="2026-02-25T00:00:00" table:style-name="ce4">
            <text:p>25/02/2026 00:00</text:p>
          </table:table-cell>
          <table:table-cell office:value-type="float" office:value="600" table:style-name="ce5">
            <text:p><text:s/>600,00<text:s text:c="3"/></text:p>
          </table:table-cell>
          <table:table-cell office:value-type="float" office:value="-3" table:formula="msoxl:=C508-B508" table:style-name="ce1">
            <text:p>-3</text:p>
          </table:table-cell>
          <table:table-cell office:value-type="float" office:value="-1800" table:formula="msoxl:=D508*E508" table:style-name="ce1">
            <text:p>-18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26T00:00:00" table:style-name="ce4">
            <text:p>26/07/2025 00:00</text:p>
          </table:table-cell>
          <table:table-cell office:value-type="date" office:date-value="2025-07-22T00:00:00" table:style-name="ce4">
            <text:p>22/07/2025 00:00</text:p>
          </table:table-cell>
          <table:table-cell office:value-type="float" office:value="287.10000000000002" table:style-name="ce5">
            <text:p><text:s/>287,10<text:s text:c="3"/></text:p>
          </table:table-cell>
          <table:table-cell office:value-type="float" office:value="-4" table:formula="msoxl:=C509-B509" table:style-name="ce1">
            <text:p>-4</text:p>
          </table:table-cell>
          <table:table-cell office:value-type="float" office:value="-1148.4000000000001" table:formula="msoxl:=D509*E509" table:style-name="ce1">
            <text:p>-1148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7T00:00:00" table:style-name="ce4">
            <text:p>17/08/2025 00:00</text:p>
          </table:table-cell>
          <table:table-cell office:value-type="date" office:date-value="2025-08-13T00:00:00" table:style-name="ce4">
            <text:p>13/08/2025 00:00</text:p>
          </table:table-cell>
          <table:table-cell office:value-type="float" office:value="197.5" table:style-name="ce5">
            <text:p><text:s/>197,50<text:s text:c="3"/></text:p>
          </table:table-cell>
          <table:table-cell office:value-type="float" office:value="-4" table:formula="msoxl:=C510-B510" table:style-name="ce1">
            <text:p>-4</text:p>
          </table:table-cell>
          <table:table-cell office:value-type="float" office:value="-790" table:formula="msoxl:=D510*E510" table:style-name="ce1">
            <text:p>-79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23T00:00:00" table:style-name="ce4">
            <text:p>23/11/2025 00:00</text:p>
          </table:table-cell>
          <table:table-cell office:value-type="date" office:date-value="2025-11-19T00:00:00" table:style-name="ce4">
            <text:p>19/11/2025 00:00</text:p>
          </table:table-cell>
          <table:table-cell office:value-type="float" office:value="1345.2" table:style-name="ce5">
            <text:p><text:s/>1.345,20<text:s text:c="3"/></text:p>
          </table:table-cell>
          <table:table-cell office:value-type="float" office:value="-4" table:formula="msoxl:=C511-B511" table:style-name="ce1">
            <text:p>-4</text:p>
          </table:table-cell>
          <table:table-cell office:value-type="float" office:value="-5380.8" table:formula="msoxl:=D511*E511" table:style-name="ce1">
            <text:p>-5380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4T00:00:00" table:style-name="ce4">
            <text:p>14/12/2025 00:00</text:p>
          </table:table-cell>
          <table:table-cell office:value-type="date" office:date-value="2025-12-09T00:00:00" table:style-name="ce4">
            <text:p>09/12/2025 00:00</text:p>
          </table:table-cell>
          <table:table-cell office:value-type="float" office:value="58.8" table:style-name="ce5">
            <text:p><text:s/>58,80<text:s text:c="3"/></text:p>
          </table:table-cell>
          <table:table-cell office:value-type="float" office:value="-5" table:formula="msoxl:=C512-B512" table:style-name="ce1">
            <text:p>-5</text:p>
          </table:table-cell>
          <table:table-cell office:value-type="float" office:value="-294" table:formula="msoxl:=D512*E512" table:style-name="ce1">
            <text:p>-29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22T00:00:00" table:style-name="ce4">
            <text:p>22/08/2025 00:00</text:p>
          </table:table-cell>
          <table:table-cell office:value-type="date" office:date-value="2025-08-18T00:00:00" table:style-name="ce4">
            <text:p>18/08/2025 00:00</text:p>
          </table:table-cell>
          <table:table-cell office:value-type="float" office:value="1072.9000000000001" table:style-name="ce5">
            <text:p><text:s/>1.072,90<text:s text:c="3"/></text:p>
          </table:table-cell>
          <table:table-cell office:value-type="float" office:value="-4" table:formula="msoxl:=C513-B513" table:style-name="ce1">
            <text:p>-4</text:p>
          </table:table-cell>
          <table:table-cell office:value-type="float" office:value="-4291.6000000000004" table:formula="msoxl:=D513*E513" table:style-name="ce1">
            <text:p>-4291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22T00:00:00" table:style-name="ce4">
            <text:p>22/08/2025 00:00</text:p>
          </table:table-cell>
          <table:table-cell office:value-type="date" office:date-value="2025-08-18T00:00:00" table:style-name="ce4">
            <text:p>18/08/2025 00:00</text:p>
          </table:table-cell>
          <table:table-cell office:value-type="float" office:value="322.55" table:style-name="ce5">
            <text:p><text:s/>322,55<text:s text:c="3"/></text:p>
          </table:table-cell>
          <table:table-cell office:value-type="float" office:value="-4" table:formula="msoxl:=C514-B514" table:style-name="ce1">
            <text:p>-4</text:p>
          </table:table-cell>
          <table:table-cell office:value-type="float" office:value="-1290.2" table:formula="msoxl:=D514*E514" table:style-name="ce1">
            <text:p>-1290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28T00:00:00" table:style-name="ce4">
            <text:p>28/10/2025 00:00</text:p>
          </table:table-cell>
          <table:table-cell office:value-type="date" office:date-value="2025-10-21T00:00:00" table:style-name="ce4">
            <text:p>21/10/2025 00:00</text:p>
          </table:table-cell>
          <table:table-cell office:value-type="float" office:value="35.01" table:style-name="ce5">
            <text:p><text:s/>35,01<text:s text:c="3"/></text:p>
          </table:table-cell>
          <table:table-cell office:value-type="float" office:value="-7" table:formula="msoxl:=C515-B515" table:style-name="ce1">
            <text:p>-7</text:p>
          </table:table-cell>
          <table:table-cell office:value-type="float" office:value="-245.07" table:formula="msoxl:=D515*E515" table:style-name="ce1">
            <text:p>-245,0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25T00:00:00" table:style-name="ce4">
            <text:p>25/11/2025 00:00</text:p>
          </table:table-cell>
          <table:table-cell office:value-type="date" office:date-value="2025-11-25T00:00:00" table:style-name="ce4">
            <text:p>25/11/2025 00:00</text:p>
          </table:table-cell>
          <table:table-cell office:value-type="float" office:value="1114.52" table:style-name="ce5">
            <text:p><text:s/>1.114,52<text:s text:c="3"/></text:p>
          </table:table-cell>
          <table:table-cell office:value-type="float" office:value="0" table:formula="msoxl:=C516-B516" table:style-name="ce1">
            <text:p>0</text:p>
          </table:table-cell>
          <table:table-cell office:value-type="float" office:value="0" table:formula="msoxl:=D516*E516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25T00:00:00" table:style-name="ce4">
            <text:p>25/11/2025 00:00</text:p>
          </table:table-cell>
          <table:table-cell office:value-type="date" office:date-value="2025-11-25T00:00:00" table:style-name="ce4">
            <text:p>25/11/2025 00:00</text:p>
          </table:table-cell>
          <table:table-cell office:value-type="float" office:value="140.6" table:style-name="ce5">
            <text:p><text:s/>140,60<text:s text:c="3"/></text:p>
          </table:table-cell>
          <table:table-cell office:value-type="float" office:value="0" table:formula="msoxl:=C517-B517" table:style-name="ce1">
            <text:p>0</text:p>
          </table:table-cell>
          <table:table-cell office:value-type="float" office:value="0" table:formula="msoxl:=D517*E517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7T00:00:00" table:style-name="ce4">
            <text:p>27/02/2026 00:00</text:p>
          </table:table-cell>
          <table:table-cell office:value-type="date" office:date-value="2026-02-23T00:00:00" table:style-name="ce4">
            <text:p>23/02/2026 00:00</text:p>
          </table:table-cell>
          <table:table-cell office:value-type="float" office:value="111" table:style-name="ce5">
            <text:p><text:s/>111,00<text:s text:c="3"/></text:p>
          </table:table-cell>
          <table:table-cell office:value-type="float" office:value="-4" table:formula="msoxl:=C518-B518" table:style-name="ce1">
            <text:p>-4</text:p>
          </table:table-cell>
          <table:table-cell office:value-type="float" office:value="-444" table:formula="msoxl:=D518*E518" table:style-name="ce1">
            <text:p>-4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7T00:00:00" table:style-name="ce4">
            <text:p>27/02/2026 00:00</text:p>
          </table:table-cell>
          <table:table-cell office:value-type="date" office:date-value="2026-02-23T00:00:00" table:style-name="ce4">
            <text:p>23/02/2026 00:00</text:p>
          </table:table-cell>
          <table:table-cell office:value-type="float" office:value="1079.71" table:style-name="ce5">
            <text:p><text:s/>1.079,71<text:s text:c="3"/></text:p>
          </table:table-cell>
          <table:table-cell office:value-type="float" office:value="-4" table:formula="msoxl:=C519-B519" table:style-name="ce1">
            <text:p>-4</text:p>
          </table:table-cell>
          <table:table-cell office:value-type="float" office:value="-4318.84" table:formula="msoxl:=D519*E519" table:style-name="ce1">
            <text:p>-4318,8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4-30T00:00:00" table:style-name="ce4">
            <text:p>30/04/2025 00:00</text:p>
          </table:table-cell>
          <table:table-cell office:value-type="date" office:date-value="2025-04-28T00:00:00" table:style-name="ce4">
            <text:p>28/04/2025 00:00</text:p>
          </table:table-cell>
          <table:table-cell office:value-type="float" office:value="-32.409999999999997" table:style-name="ce5">
            <text:p>-32,41<text:s text:c="3"/></text:p>
          </table:table-cell>
          <table:table-cell office:value-type="float" office:value="-2" table:formula="msoxl:=C520-B520" table:style-name="ce1">
            <text:p>-2</text:p>
          </table:table-cell>
          <table:table-cell office:value-type="float" office:value="64.819999999999993" table:formula="msoxl:=D520*E520" table:style-name="ce1">
            <text:p>64,8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470.4" table:style-name="ce5">
            <text:p><text:s/>470,40<text:s text:c="3"/></text:p>
          </table:table-cell>
          <table:table-cell office:value-type="float" office:value="-6" table:formula="msoxl:=C521-B521" table:style-name="ce1">
            <text:p>-6</text:p>
          </table:table-cell>
          <table:table-cell office:value-type="float" office:value="-2822.3999999999996" table:formula="msoxl:=D521*E521" table:style-name="ce1">
            <text:p>-2822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3-31T00:00:00" table:style-name="ce4">
            <text:p>31/03/2026 00:00</text:p>
          </table:table-cell>
          <table:table-cell office:value-type="date" office:date-value="2026-03-26T00:00:00" table:style-name="ce4">
            <text:p>26/03/2026 00:00</text:p>
          </table:table-cell>
          <table:table-cell office:value-type="float" office:value="1850.75" table:style-name="ce5">
            <text:p><text:s/>1.850,75<text:s text:c="3"/></text:p>
          </table:table-cell>
          <table:table-cell office:value-type="float" office:value="-5" table:formula="msoxl:=C522-B522" table:style-name="ce1">
            <text:p>-5</text:p>
          </table:table-cell>
          <table:table-cell office:value-type="float" office:value="-9253.75" table:formula="msoxl:=D522*E522" table:style-name="ce1">
            <text:p>-9253,7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09T00:00:00" table:style-name="ce4">
            <text:p>09/05/2025 00:00</text:p>
          </table:table-cell>
          <table:table-cell office:value-type="date" office:date-value="2025-05-05T00:00:00" table:style-name="ce4">
            <text:p>05/05/2025 00:00</text:p>
          </table:table-cell>
          <table:table-cell office:value-type="float" office:value="608" table:style-name="ce5">
            <text:p><text:s/>608,00<text:s text:c="3"/></text:p>
          </table:table-cell>
          <table:table-cell office:value-type="float" office:value="-4" table:formula="msoxl:=C523-B523" table:style-name="ce1">
            <text:p>-4</text:p>
          </table:table-cell>
          <table:table-cell office:value-type="float" office:value="-2432" table:formula="msoxl:=D523*E523" table:style-name="ce1">
            <text:p>-243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31T00:00:00" table:style-name="ce4">
            <text:p>31/08/2025 00:00</text:p>
          </table:table-cell>
          <table:table-cell office:value-type="float" office:value="285" table:style-name="ce5">
            <text:p><text:s/>285,00<text:s text:c="3"/></text:p>
          </table:table-cell>
          <table:table-cell office:value-type="float" office:value="0" table:formula="msoxl:=C524-B524" table:style-name="ce1">
            <text:p>0</text:p>
          </table:table-cell>
          <table:table-cell office:value-type="float" office:value="0" table:formula="msoxl:=D524*E524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28T00:00:00" table:style-name="ce4">
            <text:p>28/09/2025 00:00</text:p>
          </table:table-cell>
          <table:table-cell office:value-type="date" office:date-value="2025-09-02T00:00:00" table:style-name="ce4">
            <text:p>02/09/2025 00:00</text:p>
          </table:table-cell>
          <table:table-cell office:value-type="float" office:value="1187.5" table:style-name="ce5">
            <text:p><text:s/>1.187,50<text:s text:c="3"/></text:p>
          </table:table-cell>
          <table:table-cell office:value-type="float" office:value="-26" table:formula="msoxl:=C525-B525" table:style-name="ce1">
            <text:p>-26</text:p>
          </table:table-cell>
          <table:table-cell office:value-type="float" office:value="-30875" table:formula="msoxl:=D525*E525" table:style-name="ce1">
            <text:p>-3087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26T00:00:00" table:style-name="ce4">
            <text:p>26/12/2025 00:00</text:p>
          </table:table-cell>
          <table:table-cell office:value-type="date" office:date-value="2025-12-16T00:00:00" table:style-name="ce4">
            <text:p>16/12/2025 00:00</text:p>
          </table:table-cell>
          <table:table-cell office:value-type="float" office:value="608.02" table:style-name="ce5">
            <text:p><text:s/>608,02<text:s text:c="3"/></text:p>
          </table:table-cell>
          <table:table-cell office:value-type="float" office:value="-10" table:formula="msoxl:=C526-B526" table:style-name="ce1">
            <text:p>-10</text:p>
          </table:table-cell>
          <table:table-cell office:value-type="float" office:value="-6080.2" table:formula="msoxl:=D526*E526" table:style-name="ce1">
            <text:p>-6080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14T00:00:00" table:style-name="ce4">
            <text:p>14/05/2025 00:00</text:p>
          </table:table-cell>
          <table:table-cell office:value-type="date" office:date-value="2025-04-16T00:00:00" table:style-name="ce4">
            <text:p>16/04/2025 00:00</text:p>
          </table:table-cell>
          <table:table-cell office:value-type="float" office:value="375" table:style-name="ce5">
            <text:p><text:s/>375,00<text:s text:c="3"/></text:p>
          </table:table-cell>
          <table:table-cell office:value-type="float" office:value="-28" table:formula="msoxl:=C527-B527" table:style-name="ce1">
            <text:p>-28</text:p>
          </table:table-cell>
          <table:table-cell office:value-type="float" office:value="-10500" table:formula="msoxl:=D527*E527" table:style-name="ce1">
            <text:p>-105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16T00:00:00" table:style-name="ce4">
            <text:p>16/07/2025 00:00</text:p>
          </table:table-cell>
          <table:table-cell office:value-type="date" office:date-value="2025-06-23T00:00:00" table:style-name="ce4">
            <text:p>23/06/2025 00:00</text:p>
          </table:table-cell>
          <table:table-cell office:value-type="float" office:value="2234.6999999999998" table:style-name="ce5">
            <text:p><text:s/>2.234,70<text:s text:c="3"/></text:p>
          </table:table-cell>
          <table:table-cell office:value-type="float" office:value="-23" table:formula="msoxl:=C528-B528" table:style-name="ce1">
            <text:p>-23</text:p>
          </table:table-cell>
          <table:table-cell office:value-type="float" office:value="-51398.1" table:formula="msoxl:=D528*E528" table:style-name="ce1">
            <text:p>-51398,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23T00:00:00" table:style-name="ce4">
            <text:p>23/07/2025 00:00</text:p>
          </table:table-cell>
          <table:table-cell office:value-type="date" office:date-value="2025-07-25T00:00:00" table:style-name="ce4">
            <text:p>25/07/2025 00:00</text:p>
          </table:table-cell>
          <table:table-cell office:value-type="float" office:value="375" table:style-name="ce5">
            <text:p><text:s/>375,00<text:s text:c="3"/></text:p>
          </table:table-cell>
          <table:table-cell office:value-type="float" office:value="2" table:formula="msoxl:=C529-B529" table:style-name="ce1">
            <text:p>2</text:p>
          </table:table-cell>
          <table:table-cell office:value-type="float" office:value="750" table:formula="msoxl:=D529*E529" table:style-name="ce1">
            <text:p>75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1T00:00:00" table:style-name="ce4">
            <text:p>11/12/2025 00:00</text:p>
          </table:table-cell>
          <table:table-cell office:value-type="date" office:date-value="2025-11-13T00:00:00" table:style-name="ce4">
            <text:p>13/11/2025 00:00</text:p>
          </table:table-cell>
          <table:table-cell office:value-type="float" office:value="375" table:style-name="ce5">
            <text:p><text:s/>375,00<text:s text:c="3"/></text:p>
          </table:table-cell>
          <table:table-cell office:value-type="float" office:value="-28" table:formula="msoxl:=C530-B530" table:style-name="ce1">
            <text:p>-28</text:p>
          </table:table-cell>
          <table:table-cell office:value-type="float" office:value="-10500" table:formula="msoxl:=D530*E530" table:style-name="ce1">
            <text:p>-105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15T00:00:00" table:style-name="ce4">
            <text:p>15/01/2026 00:00</text:p>
          </table:table-cell>
          <table:table-cell office:value-type="date" office:date-value="2025-12-16T00:00:00" table:style-name="ce4">
            <text:p>16/12/2025 00:00</text:p>
          </table:table-cell>
          <table:table-cell office:value-type="float" office:value="1870" table:style-name="ce5">
            <text:p><text:s/>1.870,00<text:s text:c="3"/></text:p>
          </table:table-cell>
          <table:table-cell office:value-type="float" office:value="-30" table:formula="msoxl:=C531-B531" table:style-name="ce1">
            <text:p>-30</text:p>
          </table:table-cell>
          <table:table-cell office:value-type="float" office:value="-56100" table:formula="msoxl:=D531*E531" table:style-name="ce1">
            <text:p>-5610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2T00:00:00" table:style-name="ce4">
            <text:p>12/08/2025 00:00</text:p>
          </table:table-cell>
          <table:table-cell office:value-type="date" office:date-value="2025-08-04T00:00:00" table:style-name="ce4">
            <text:p>04/08/2025 00:00</text:p>
          </table:table-cell>
          <table:table-cell office:value-type="float" office:value="1519.69" table:style-name="ce5">
            <text:p><text:s/>1.519,69<text:s text:c="3"/></text:p>
          </table:table-cell>
          <table:table-cell office:value-type="float" office:value="-8" table:formula="msoxl:=C532-B532" table:style-name="ce1">
            <text:p>-8</text:p>
          </table:table-cell>
          <table:table-cell office:value-type="float" office:value="-12157.52" table:formula="msoxl:=D532*E532" table:style-name="ce1">
            <text:p>-12157,5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80.95" table:style-name="ce5">
            <text:p><text:s/>80,95<text:s text:c="3"/></text:p>
          </table:table-cell>
          <table:table-cell office:value-type="float" office:value="-5" table:formula="msoxl:=C533-B533" table:style-name="ce1">
            <text:p>-5</text:p>
          </table:table-cell>
          <table:table-cell office:value-type="float" office:value="-404.75" table:formula="msoxl:=D533*E533" table:style-name="ce1">
            <text:p>-404,7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1T00:00:00" table:style-name="ce4">
            <text:p>11/09/2025 00:00</text:p>
          </table:table-cell>
          <table:table-cell office:value-type="date" office:date-value="2025-09-08T00:00:00" table:style-name="ce4">
            <text:p>08/09/2025 00:00</text:p>
          </table:table-cell>
          <table:table-cell office:value-type="float" office:value="1828.3" table:style-name="ce5">
            <text:p><text:s/>1.828,30<text:s text:c="3"/></text:p>
          </table:table-cell>
          <table:table-cell office:value-type="float" office:value="-3" table:formula="msoxl:=C534-B534" table:style-name="ce1">
            <text:p>-3</text:p>
          </table:table-cell>
          <table:table-cell office:value-type="float" office:value="-5484.9" table:formula="msoxl:=D534*E534" table:style-name="ce1">
            <text:p>-5484,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05T00:00:00" table:style-name="ce4">
            <text:p>05/10/2025 00:00</text:p>
          </table:table-cell>
          <table:table-cell office:value-type="date" office:date-value="2025-09-30T00:00:00" table:style-name="ce4">
            <text:p>30/09/2025 00:00</text:p>
          </table:table-cell>
          <table:table-cell office:value-type="float" office:value="53.85" table:style-name="ce5">
            <text:p><text:s/>53,85<text:s text:c="3"/></text:p>
          </table:table-cell>
          <table:table-cell office:value-type="float" office:value="-5" table:formula="msoxl:=C535-B535" table:style-name="ce1">
            <text:p>-5</text:p>
          </table:table-cell>
          <table:table-cell office:value-type="float" office:value="-269.25" table:formula="msoxl:=D535*E535" table:style-name="ce1">
            <text:p>-269,2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121.48" table:style-name="ce5">
            <text:p><text:s/>121,48<text:s text:c="3"/></text:p>
          </table:table-cell>
          <table:table-cell office:value-type="float" office:value="-4" table:formula="msoxl:=C536-B536" table:style-name="ce1">
            <text:p>-4</text:p>
          </table:table-cell>
          <table:table-cell office:value-type="float" office:value="-485.92" table:formula="msoxl:=D536*E536" table:style-name="ce1">
            <text:p>-485,9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04T00:00:00" table:style-name="ce4">
            <text:p>04/12/2025 00:00</text:p>
          </table:table-cell>
          <table:table-cell office:value-type="date" office:date-value="2025-12-02T00:00:00" table:style-name="ce4">
            <text:p>02/12/2025 00:00</text:p>
          </table:table-cell>
          <table:table-cell office:value-type="float" office:value="380" table:style-name="ce5">
            <text:p><text:s/>380,00<text:s text:c="3"/></text:p>
          </table:table-cell>
          <table:table-cell office:value-type="float" office:value="-2" table:formula="msoxl:=C537-B537" table:style-name="ce1">
            <text:p>-2</text:p>
          </table:table-cell>
          <table:table-cell office:value-type="float" office:value="-760" table:formula="msoxl:=D537*E537" table:style-name="ce1">
            <text:p>-76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3T00:00:00" table:style-name="ce4">
            <text:p>23/12/2025 00:00</text:p>
          </table:table-cell>
          <table:table-cell office:value-type="float" office:value="103.37" table:style-name="ce5">
            <text:p><text:s/>103,37<text:s text:c="3"/></text:p>
          </table:table-cell>
          <table:table-cell office:value-type="float" office:value="-8" table:formula="msoxl:=C538-B538" table:style-name="ce1">
            <text:p>-8</text:p>
          </table:table-cell>
          <table:table-cell office:value-type="float" office:value="-826.96" table:formula="msoxl:=D538*E538" table:style-name="ce1">
            <text:p>-826,9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08T00:00:00" table:style-name="ce4">
            <text:p>08/01/2026 00:00</text:p>
          </table:table-cell>
          <table:table-cell office:value-type="date" office:date-value="2026-01-08T00:00:00" table:style-name="ce4">
            <text:p>08/01/2026 00:00</text:p>
          </table:table-cell>
          <table:table-cell office:value-type="float" office:value="1610.76" table:style-name="ce5">
            <text:p><text:s/>1.610,76<text:s text:c="3"/></text:p>
          </table:table-cell>
          <table:table-cell office:value-type="float" office:value="0" table:formula="msoxl:=C539-B539" table:style-name="ce1">
            <text:p>0</text:p>
          </table:table-cell>
          <table:table-cell office:value-type="float" office:value="0" table:formula="msoxl:=D539*E539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6T00:00:00" table:style-name="ce4">
            <text:p>26/02/2026 00:00</text:p>
          </table:table-cell>
          <table:table-cell office:value-type="date" office:date-value="2026-02-23T00:00:00" table:style-name="ce4">
            <text:p>23/02/2026 00:00</text:p>
          </table:table-cell>
          <table:table-cell office:value-type="float" office:value="804.2" table:style-name="ce5">
            <text:p><text:s/>804,20<text:s text:c="3"/></text:p>
          </table:table-cell>
          <table:table-cell office:value-type="float" office:value="-3" table:formula="msoxl:=C540-B540" table:style-name="ce1">
            <text:p>-3</text:p>
          </table:table-cell>
          <table:table-cell office:value-type="float" office:value="-2412.6000000000004" table:formula="msoxl:=D540*E540" table:style-name="ce1">
            <text:p>-2412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16T00:00:00" table:style-name="ce4">
            <text:p>16/02/2026 00:00</text:p>
          </table:table-cell>
          <table:table-cell office:value-type="date" office:date-value="2026-02-09T00:00:00" table:style-name="ce4">
            <text:p>09/02/2026 00:00</text:p>
          </table:table-cell>
          <table:table-cell office:value-type="float" office:value="528.4" table:style-name="ce5">
            <text:p><text:s/>528,40<text:s text:c="3"/></text:p>
          </table:table-cell>
          <table:table-cell office:value-type="float" office:value="-7" table:formula="msoxl:=C541-B541" table:style-name="ce1">
            <text:p>-7</text:p>
          </table:table-cell>
          <table:table-cell office:value-type="float" office:value="-3698.7999999999997" table:formula="msoxl:=D541*E541" table:style-name="ce1">
            <text:p>-3698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12T00:00:00" table:style-name="ce4">
            <text:p>12/05/2025 00:00</text:p>
          </table:table-cell>
          <table:table-cell office:value-type="date" office:date-value="2025-05-12T00:00:00" table:style-name="ce4">
            <text:p>12/05/2025 00:00</text:p>
          </table:table-cell>
          <table:table-cell office:value-type="float" office:value="33.9" table:style-name="ce5">
            <text:p><text:s/>33,90<text:s text:c="3"/></text:p>
          </table:table-cell>
          <table:table-cell office:value-type="float" office:value="0" table:formula="msoxl:=C542-B542" table:style-name="ce1">
            <text:p>0</text:p>
          </table:table-cell>
          <table:table-cell office:value-type="float" office:value="0" table:formula="msoxl:=D542*E542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12T00:00:00" table:style-name="ce4">
            <text:p>12/05/2025 00:00</text:p>
          </table:table-cell>
          <table:table-cell office:value-type="date" office:date-value="2025-05-12T00:00:00" table:style-name="ce4">
            <text:p>12/05/2025 00:00</text:p>
          </table:table-cell>
          <table:table-cell office:value-type="float" office:value="96.9" table:style-name="ce5">
            <text:p><text:s/>96,90<text:s text:c="3"/></text:p>
          </table:table-cell>
          <table:table-cell office:value-type="float" office:value="0" table:formula="msoxl:=C543-B543" table:style-name="ce1">
            <text:p>0</text:p>
          </table:table-cell>
          <table:table-cell office:value-type="float" office:value="0" table:formula="msoxl:=D543*E543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12T00:00:00" table:style-name="ce4">
            <text:p>12/05/2025 00:00</text:p>
          </table:table-cell>
          <table:table-cell office:value-type="date" office:date-value="2025-05-12T00:00:00" table:style-name="ce4">
            <text:p>12/05/2025 00:00</text:p>
          </table:table-cell>
          <table:table-cell office:value-type="float" office:value="78.34" table:style-name="ce5">
            <text:p><text:s/>78,34<text:s text:c="3"/></text:p>
          </table:table-cell>
          <table:table-cell office:value-type="float" office:value="0" table:formula="msoxl:=C544-B544" table:style-name="ce1">
            <text:p>0</text:p>
          </table:table-cell>
          <table:table-cell office:value-type="float" office:value="0" table:formula="msoxl:=D544*E544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09T00:00:00" table:style-name="ce4">
            <text:p>09/06/2025 00:00</text:p>
          </table:table-cell>
          <table:table-cell office:value-type="date" office:date-value="2025-06-09T00:00:00" table:style-name="ce4">
            <text:p>09/06/2025 00:00</text:p>
          </table:table-cell>
          <table:table-cell office:value-type="float" office:value="101.9" table:style-name="ce5">
            <text:p><text:s/>101,90<text:s text:c="3"/></text:p>
          </table:table-cell>
          <table:table-cell office:value-type="float" office:value="0" table:formula="msoxl:=C545-B545" table:style-name="ce1">
            <text:p>0</text:p>
          </table:table-cell>
          <table:table-cell office:value-type="float" office:value="0" table:formula="msoxl:=D545*E545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09T00:00:00" table:style-name="ce4">
            <text:p>09/06/2025 00:00</text:p>
          </table:table-cell>
          <table:table-cell office:value-type="date" office:date-value="2025-06-09T00:00:00" table:style-name="ce4">
            <text:p>09/06/2025 00:00</text:p>
          </table:table-cell>
          <table:table-cell office:value-type="float" office:value="33.9" table:style-name="ce5">
            <text:p><text:s/>33,90<text:s text:c="3"/></text:p>
          </table:table-cell>
          <table:table-cell office:value-type="float" office:value="0" table:formula="msoxl:=C546-B546" table:style-name="ce1">
            <text:p>0</text:p>
          </table:table-cell>
          <table:table-cell office:value-type="float" office:value="0" table:formula="msoxl:=D546*E546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09T00:00:00" table:style-name="ce4">
            <text:p>09/06/2025 00:00</text:p>
          </table:table-cell>
          <table:table-cell office:value-type="date" office:date-value="2025-06-09T00:00:00" table:style-name="ce4">
            <text:p>09/06/2025 00:00</text:p>
          </table:table-cell>
          <table:table-cell office:value-type="float" office:value="88.34" table:style-name="ce5">
            <text:p><text:s/>88,34<text:s text:c="3"/></text:p>
          </table:table-cell>
          <table:table-cell office:value-type="float" office:value="0" table:formula="msoxl:=C547-B547" table:style-name="ce1">
            <text:p>0</text:p>
          </table:table-cell>
          <table:table-cell office:value-type="float" office:value="0" table:formula="msoxl:=D547*E547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11T00:00:00" table:style-name="ce4">
            <text:p>11/07/2025 00:00</text:p>
          </table:table-cell>
          <table:table-cell office:value-type="date" office:date-value="2025-07-11T00:00:00" table:style-name="ce4">
            <text:p>11/07/2025 00:00</text:p>
          </table:table-cell>
          <table:table-cell office:value-type="float" office:value="78.34" table:style-name="ce5">
            <text:p><text:s/>78,34<text:s text:c="3"/></text:p>
          </table:table-cell>
          <table:table-cell office:value-type="float" office:value="0" table:formula="msoxl:=C548-B548" table:style-name="ce1">
            <text:p>0</text:p>
          </table:table-cell>
          <table:table-cell office:value-type="float" office:value="0" table:formula="msoxl:=D548*E548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11T00:00:00" table:style-name="ce4">
            <text:p>11/07/2025 00:00</text:p>
          </table:table-cell>
          <table:table-cell office:value-type="date" office:date-value="2025-07-11T00:00:00" table:style-name="ce4">
            <text:p>11/07/2025 00:00</text:p>
          </table:table-cell>
          <table:table-cell office:value-type="float" office:value="96.9" table:style-name="ce5">
            <text:p><text:s/>96,90<text:s text:c="3"/></text:p>
          </table:table-cell>
          <table:table-cell office:value-type="float" office:value="0" table:formula="msoxl:=C549-B549" table:style-name="ce1">
            <text:p>0</text:p>
          </table:table-cell>
          <table:table-cell office:value-type="float" office:value="0" table:formula="msoxl:=D549*E549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11T00:00:00" table:style-name="ce4">
            <text:p>11/07/2025 00:00</text:p>
          </table:table-cell>
          <table:table-cell office:value-type="date" office:date-value="2025-07-11T00:00:00" table:style-name="ce4">
            <text:p>11/07/2025 00:00</text:p>
          </table:table-cell>
          <table:table-cell office:value-type="float" office:value="33.9" table:style-name="ce5">
            <text:p><text:s/>33,90<text:s text:c="3"/></text:p>
          </table:table-cell>
          <table:table-cell office:value-type="float" office:value="0" table:formula="msoxl:=C550-B550" table:style-name="ce1">
            <text:p>0</text:p>
          </table:table-cell>
          <table:table-cell office:value-type="float" office:value="0" table:formula="msoxl:=D550*E550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1T00:00:00" table:style-name="ce4">
            <text:p>11/08/2025 00:00</text:p>
          </table:table-cell>
          <table:table-cell office:value-type="date" office:date-value="2025-08-11T00:00:00" table:style-name="ce4">
            <text:p>11/08/2025 00:00</text:p>
          </table:table-cell>
          <table:table-cell office:value-type="float" office:value="33.9" table:style-name="ce5">
            <text:p><text:s/>33,90<text:s text:c="3"/></text:p>
          </table:table-cell>
          <table:table-cell office:value-type="float" office:value="0" table:formula="msoxl:=C551-B551" table:style-name="ce1">
            <text:p>0</text:p>
          </table:table-cell>
          <table:table-cell office:value-type="float" office:value="0" table:formula="msoxl:=D551*E551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1T00:00:00" table:style-name="ce4">
            <text:p>11/08/2025 00:00</text:p>
          </table:table-cell>
          <table:table-cell office:value-type="date" office:date-value="2025-08-11T00:00:00" table:style-name="ce4">
            <text:p>11/08/2025 00:00</text:p>
          </table:table-cell>
          <table:table-cell office:value-type="float" office:value="78.34" table:style-name="ce5">
            <text:p><text:s/>78,34<text:s text:c="3"/></text:p>
          </table:table-cell>
          <table:table-cell office:value-type="float" office:value="0" table:formula="msoxl:=C552-B552" table:style-name="ce1">
            <text:p>0</text:p>
          </table:table-cell>
          <table:table-cell office:value-type="float" office:value="0" table:formula="msoxl:=D552*E552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11T00:00:00" table:style-name="ce4">
            <text:p>11/08/2025 00:00</text:p>
          </table:table-cell>
          <table:table-cell office:value-type="date" office:date-value="2025-08-11T00:00:00" table:style-name="ce4">
            <text:p>11/08/2025 00:00</text:p>
          </table:table-cell>
          <table:table-cell office:value-type="float" office:value="96.9" table:style-name="ce5">
            <text:p><text:s/>96,90<text:s text:c="3"/></text:p>
          </table:table-cell>
          <table:table-cell office:value-type="float" office:value="0" table:formula="msoxl:=C553-B553" table:style-name="ce1">
            <text:p>0</text:p>
          </table:table-cell>
          <table:table-cell office:value-type="float" office:value="0" table:formula="msoxl:=D553*E553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0T00:00:00" table:style-name="ce4">
            <text:p>10/09/2025 00:00</text:p>
          </table:table-cell>
          <table:table-cell office:value-type="date" office:date-value="2025-09-10T00:00:00" table:style-name="ce4">
            <text:p>10/09/2025 00:00</text:p>
          </table:table-cell>
          <table:table-cell office:value-type="float" office:value="33.9" table:style-name="ce5">
            <text:p><text:s/>33,90<text:s text:c="3"/></text:p>
          </table:table-cell>
          <table:table-cell office:value-type="float" office:value="0" table:formula="msoxl:=C554-B554" table:style-name="ce1">
            <text:p>0</text:p>
          </table:table-cell>
          <table:table-cell office:value-type="float" office:value="0" table:formula="msoxl:=D554*E554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0T00:00:00" table:style-name="ce4">
            <text:p>10/09/2025 00:00</text:p>
          </table:table-cell>
          <table:table-cell office:value-type="date" office:date-value="2025-09-10T00:00:00" table:style-name="ce4">
            <text:p>10/09/2025 00:00</text:p>
          </table:table-cell>
          <table:table-cell office:value-type="float" office:value="96.9" table:style-name="ce5">
            <text:p><text:s/>96,90<text:s text:c="3"/></text:p>
          </table:table-cell>
          <table:table-cell office:value-type="float" office:value="0" table:formula="msoxl:=C555-B555" table:style-name="ce1">
            <text:p>0</text:p>
          </table:table-cell>
          <table:table-cell office:value-type="float" office:value="0" table:formula="msoxl:=D555*E555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10T00:00:00" table:style-name="ce4">
            <text:p>10/09/2025 00:00</text:p>
          </table:table-cell>
          <table:table-cell office:value-type="date" office:date-value="2025-09-10T00:00:00" table:style-name="ce4">
            <text:p>10/09/2025 00:00</text:p>
          </table:table-cell>
          <table:table-cell office:value-type="float" office:value="78.34" table:style-name="ce5">
            <text:p><text:s/>78,34<text:s text:c="3"/></text:p>
          </table:table-cell>
          <table:table-cell office:value-type="float" office:value="0" table:formula="msoxl:=C556-B556" table:style-name="ce1">
            <text:p>0</text:p>
          </table:table-cell>
          <table:table-cell office:value-type="float" office:value="0" table:formula="msoxl:=D556*E556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13T00:00:00" table:style-name="ce4">
            <text:p>13/10/2025 00:00</text:p>
          </table:table-cell>
          <table:table-cell office:value-type="date" office:date-value="2025-10-13T00:00:00" table:style-name="ce4">
            <text:p>13/10/2025 00:00</text:p>
          </table:table-cell>
          <table:table-cell office:value-type="float" office:value="33.9" table:style-name="ce5">
            <text:p><text:s/>33,90<text:s text:c="3"/></text:p>
          </table:table-cell>
          <table:table-cell office:value-type="float" office:value="0" table:formula="msoxl:=C557-B557" table:style-name="ce1">
            <text:p>0</text:p>
          </table:table-cell>
          <table:table-cell office:value-type="float" office:value="0" table:formula="msoxl:=D557*E557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13T00:00:00" table:style-name="ce4">
            <text:p>13/10/2025 00:00</text:p>
          </table:table-cell>
          <table:table-cell office:value-type="date" office:date-value="2025-10-13T00:00:00" table:style-name="ce4">
            <text:p>13/10/2025 00:00</text:p>
          </table:table-cell>
          <table:table-cell office:value-type="float" office:value="78.34" table:style-name="ce5">
            <text:p><text:s/>78,34<text:s text:c="3"/></text:p>
          </table:table-cell>
          <table:table-cell office:value-type="float" office:value="0" table:formula="msoxl:=C558-B558" table:style-name="ce1">
            <text:p>0</text:p>
          </table:table-cell>
          <table:table-cell office:value-type="float" office:value="0" table:formula="msoxl:=D558*E558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13T00:00:00" table:style-name="ce4">
            <text:p>13/10/2025 00:00</text:p>
          </table:table-cell>
          <table:table-cell office:value-type="date" office:date-value="2025-10-13T00:00:00" table:style-name="ce4">
            <text:p>13/10/2025 00:00</text:p>
          </table:table-cell>
          <table:table-cell office:value-type="float" office:value="96.9" table:style-name="ce5">
            <text:p><text:s/>96,90<text:s text:c="3"/></text:p>
          </table:table-cell>
          <table:table-cell office:value-type="float" office:value="0" table:formula="msoxl:=C559-B559" table:style-name="ce1">
            <text:p>0</text:p>
          </table:table-cell>
          <table:table-cell office:value-type="float" office:value="0" table:formula="msoxl:=D559*E559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10T00:00:00" table:style-name="ce4">
            <text:p>10/11/2025 00:00</text:p>
          </table:table-cell>
          <table:table-cell office:value-type="date" office:date-value="2025-11-10T00:00:00" table:style-name="ce4">
            <text:p>10/11/2025 00:00</text:p>
          </table:table-cell>
          <table:table-cell office:value-type="float" office:value="33.9" table:style-name="ce5">
            <text:p><text:s/>33,90<text:s text:c="3"/></text:p>
          </table:table-cell>
          <table:table-cell office:value-type="float" office:value="0" table:formula="msoxl:=C560-B560" table:style-name="ce1">
            <text:p>0</text:p>
          </table:table-cell>
          <table:table-cell office:value-type="float" office:value="0" table:formula="msoxl:=D560*E560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10T00:00:00" table:style-name="ce4">
            <text:p>10/11/2025 00:00</text:p>
          </table:table-cell>
          <table:table-cell office:value-type="date" office:date-value="2025-11-10T00:00:00" table:style-name="ce4">
            <text:p>10/11/2025 00:00</text:p>
          </table:table-cell>
          <table:table-cell office:value-type="float" office:value="78.34" table:style-name="ce5">
            <text:p><text:s/>78,34<text:s text:c="3"/></text:p>
          </table:table-cell>
          <table:table-cell office:value-type="float" office:value="0" table:formula="msoxl:=C561-B561" table:style-name="ce1">
            <text:p>0</text:p>
          </table:table-cell>
          <table:table-cell office:value-type="float" office:value="0" table:formula="msoxl:=D561*E561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10T00:00:00" table:style-name="ce4">
            <text:p>10/11/2025 00:00</text:p>
          </table:table-cell>
          <table:table-cell office:value-type="date" office:date-value="2025-11-10T00:00:00" table:style-name="ce4">
            <text:p>10/11/2025 00:00</text:p>
          </table:table-cell>
          <table:table-cell office:value-type="float" office:value="96.9" table:style-name="ce5">
            <text:p><text:s/>96,90<text:s text:c="3"/></text:p>
          </table:table-cell>
          <table:table-cell office:value-type="float" office:value="0" table:formula="msoxl:=C562-B562" table:style-name="ce1">
            <text:p>0</text:p>
          </table:table-cell>
          <table:table-cell office:value-type="float" office:value="0" table:formula="msoxl:=D562*E562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1T00:00:00" table:style-name="ce4">
            <text:p>11/12/2025 00:00</text:p>
          </table:table-cell>
          <table:table-cell office:value-type="date" office:date-value="2025-12-11T00:00:00" table:style-name="ce4">
            <text:p>11/12/2025 00:00</text:p>
          </table:table-cell>
          <table:table-cell office:value-type="float" office:value="33.9" table:style-name="ce5">
            <text:p><text:s/>33,90<text:s text:c="3"/></text:p>
          </table:table-cell>
          <table:table-cell office:value-type="float" office:value="0" table:formula="msoxl:=C563-B563" table:style-name="ce1">
            <text:p>0</text:p>
          </table:table-cell>
          <table:table-cell office:value-type="float" office:value="0" table:formula="msoxl:=D563*E563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1T00:00:00" table:style-name="ce4">
            <text:p>11/12/2025 00:00</text:p>
          </table:table-cell>
          <table:table-cell office:value-type="date" office:date-value="2025-12-11T00:00:00" table:style-name="ce4">
            <text:p>11/12/2025 00:00</text:p>
          </table:table-cell>
          <table:table-cell office:value-type="float" office:value="78.34" table:style-name="ce5">
            <text:p><text:s/>78,34<text:s text:c="3"/></text:p>
          </table:table-cell>
          <table:table-cell office:value-type="float" office:value="0" table:formula="msoxl:=C564-B564" table:style-name="ce1">
            <text:p>0</text:p>
          </table:table-cell>
          <table:table-cell office:value-type="float" office:value="0" table:formula="msoxl:=D564*E564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1T00:00:00" table:style-name="ce4">
            <text:p>11/12/2025 00:00</text:p>
          </table:table-cell>
          <table:table-cell office:value-type="date" office:date-value="2025-12-11T00:00:00" table:style-name="ce4">
            <text:p>11/12/2025 00:00</text:p>
          </table:table-cell>
          <table:table-cell office:value-type="float" office:value="96.9" table:style-name="ce5">
            <text:p><text:s/>96,90<text:s text:c="3"/></text:p>
          </table:table-cell>
          <table:table-cell office:value-type="float" office:value="0" table:formula="msoxl:=C565-B565" table:style-name="ce1">
            <text:p>0</text:p>
          </table:table-cell>
          <table:table-cell office:value-type="float" office:value="0" table:formula="msoxl:=D565*E565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12T00:00:00" table:style-name="ce4">
            <text:p>12/01/2026 00:00</text:p>
          </table:table-cell>
          <table:table-cell office:value-type="date" office:date-value="2026-01-12T00:00:00" table:style-name="ce4">
            <text:p>12/01/2026 00:00</text:p>
          </table:table-cell>
          <table:table-cell office:value-type="float" office:value="96.9" table:style-name="ce5">
            <text:p><text:s/>96,90<text:s text:c="3"/></text:p>
          </table:table-cell>
          <table:table-cell office:value-type="float" office:value="0" table:formula="msoxl:=C566-B566" table:style-name="ce1">
            <text:p>0</text:p>
          </table:table-cell>
          <table:table-cell office:value-type="float" office:value="0" table:formula="msoxl:=D566*E566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12T00:00:00" table:style-name="ce4">
            <text:p>12/01/2026 00:00</text:p>
          </table:table-cell>
          <table:table-cell office:value-type="date" office:date-value="2026-01-12T00:00:00" table:style-name="ce4">
            <text:p>12/01/2026 00:00</text:p>
          </table:table-cell>
          <table:table-cell office:value-type="float" office:value="33.9" table:style-name="ce5">
            <text:p><text:s/>33,90<text:s text:c="3"/></text:p>
          </table:table-cell>
          <table:table-cell office:value-type="float" office:value="0" table:formula="msoxl:=C567-B567" table:style-name="ce1">
            <text:p>0</text:p>
          </table:table-cell>
          <table:table-cell office:value-type="float" office:value="0" table:formula="msoxl:=D567*E567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12T00:00:00" table:style-name="ce4">
            <text:p>12/01/2026 00:00</text:p>
          </table:table-cell>
          <table:table-cell office:value-type="date" office:date-value="2026-01-12T00:00:00" table:style-name="ce4">
            <text:p>12/01/2026 00:00</text:p>
          </table:table-cell>
          <table:table-cell office:value-type="float" office:value="78.34" table:style-name="ce5">
            <text:p><text:s/>78,34<text:s text:c="3"/></text:p>
          </table:table-cell>
          <table:table-cell office:value-type="float" office:value="0" table:formula="msoxl:=C568-B568" table:style-name="ce1">
            <text:p>0</text:p>
          </table:table-cell>
          <table:table-cell office:value-type="float" office:value="0" table:formula="msoxl:=D568*E568" table:style-name="ce1">
            <text:p>0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0T00:00:00" table:style-name="ce4">
            <text:p>30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360.36" table:style-name="ce5">
            <text:p><text:s/>360,36<text:s text:c="3"/></text:p>
          </table:table-cell>
          <table:table-cell office:value-type="float" office:value="-2" table:formula="msoxl:=C569-B569" table:style-name="ce1">
            <text:p>-2</text:p>
          </table:table-cell>
          <table:table-cell office:value-type="float" office:value="-720.72" table:formula="msoxl:=D569*E569" table:style-name="ce1">
            <text:p>-720,7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391.15" table:style-name="ce5">
            <text:p><text:s/>391,15<text:s text:c="3"/></text:p>
          </table:table-cell>
          <table:table-cell office:value-type="float" office:value="-5" table:formula="msoxl:=C570-B570" table:style-name="ce1">
            <text:p>-5</text:p>
          </table:table-cell>
          <table:table-cell office:value-type="float" office:value="-1955.75" table:formula="msoxl:=D570*E570" table:style-name="ce1">
            <text:p>-1955,7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108.06" table:style-name="ce5">
            <text:p><text:s/>108,06<text:s text:c="3"/></text:p>
          </table:table-cell>
          <table:table-cell office:value-type="float" office:value="-5" table:formula="msoxl:=C571-B571" table:style-name="ce1">
            <text:p>-5</text:p>
          </table:table-cell>
          <table:table-cell office:value-type="float" office:value="-540.29999999999995" table:formula="msoxl:=D571*E571" table:style-name="ce1">
            <text:p>-540,3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0T00:00:00" table:style-name="ce4">
            <text:p>30/12/2025 00:00</text:p>
          </table:table-cell>
          <table:table-cell office:value-type="date" office:date-value="2025-12-19T00:00:00" table:style-name="ce4">
            <text:p>19/12/2025 00:00</text:p>
          </table:table-cell>
          <table:table-cell office:value-type="float" office:value="89.57" table:style-name="ce5">
            <text:p><text:s/>89,57<text:s text:c="3"/></text:p>
          </table:table-cell>
          <table:table-cell office:value-type="float" office:value="-11" table:formula="msoxl:=C572-B572" table:style-name="ce1">
            <text:p>-11</text:p>
          </table:table-cell>
          <table:table-cell office:value-type="float" office:value="-985.27" table:formula="msoxl:=D572*E572" table:style-name="ce1">
            <text:p>-985,2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0T00:00:00" table:style-name="ce4">
            <text:p>30/12/2025 00:00</text:p>
          </table:table-cell>
          <table:table-cell office:value-type="date" office:date-value="2025-12-19T00:00:00" table:style-name="ce4">
            <text:p>19/12/2025 00:00</text:p>
          </table:table-cell>
          <table:table-cell office:value-type="float" office:value="953.55" table:style-name="ce5">
            <text:p><text:s/>953,55<text:s text:c="3"/></text:p>
          </table:table-cell>
          <table:table-cell office:value-type="float" office:value="-11" table:formula="msoxl:=C573-B573" table:style-name="ce1">
            <text:p>-11</text:p>
          </table:table-cell>
          <table:table-cell office:value-type="float" office:value="-10489.05" table:formula="msoxl:=D573*E573" table:style-name="ce1">
            <text:p>-10489,0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1167.2" table:style-name="ce5">
            <text:p><text:s/>1.167,20<text:s text:c="3"/></text:p>
          </table:table-cell>
          <table:table-cell office:value-type="float" office:value="-4" table:formula="msoxl:=C574-B574" table:style-name="ce1">
            <text:p>-4</text:p>
          </table:table-cell>
          <table:table-cell office:value-type="float" office:value="-4668.8" table:formula="msoxl:=D574*E574" table:style-name="ce1">
            <text:p>-4668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16.2" table:style-name="ce5">
            <text:p><text:s/>16,20<text:s text:c="3"/></text:p>
          </table:table-cell>
          <table:table-cell office:value-type="float" office:value="-5" table:formula="msoxl:=C575-B575" table:style-name="ce1">
            <text:p>-5</text:p>
          </table:table-cell>
          <table:table-cell office:value-type="float" office:value="-81" table:formula="msoxl:=D575*E575" table:style-name="ce1">
            <text:p>-8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6912.51" table:style-name="ce5">
            <text:p><text:s/>6.912,51<text:s text:c="3"/></text:p>
          </table:table-cell>
          <table:table-cell office:value-type="float" office:value="-5" table:formula="msoxl:=C576-B576" table:style-name="ce1">
            <text:p>-5</text:p>
          </table:table-cell>
          <table:table-cell office:value-type="float" office:value="-34562.550000000003" table:formula="msoxl:=D576*E576" table:style-name="ce1">
            <text:p>-34562,5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4957.32" table:style-name="ce5">
            <text:p><text:s/>4.957,32<text:s text:c="3"/></text:p>
          </table:table-cell>
          <table:table-cell office:value-type="float" office:value="-5" table:formula="msoxl:=C577-B577" table:style-name="ce1">
            <text:p>-5</text:p>
          </table:table-cell>
          <table:table-cell office:value-type="float" office:value="-24786.6" table:formula="msoxl:=D577*E577" table:style-name="ce1">
            <text:p>-24786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5-31T00:00:00" table:style-name="ce4">
            <text:p>31/05/2025 00:00</text:p>
          </table:table-cell>
          <table:table-cell office:value-type="date" office:date-value="2025-05-26T00:00:00" table:style-name="ce4">
            <text:p>26/05/2025 00:00</text:p>
          </table:table-cell>
          <table:table-cell office:value-type="float" office:value="-17.68" table:style-name="ce5">
            <text:p>-17,68<text:s text:c="3"/></text:p>
          </table:table-cell>
          <table:table-cell office:value-type="float" office:value="-5" table:formula="msoxl:=C578-B578" table:style-name="ce1">
            <text:p>-5</text:p>
          </table:table-cell>
          <table:table-cell office:value-type="float" office:value="88.4" table:formula="msoxl:=D578*E578" table:style-name="ce1">
            <text:p>88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39.15" table:style-name="ce5">
            <text:p><text:s/>39,15<text:s text:c="3"/></text:p>
          </table:table-cell>
          <table:table-cell office:value-type="float" office:value="-4" table:formula="msoxl:=C579-B579" table:style-name="ce1">
            <text:p>-4</text:p>
          </table:table-cell>
          <table:table-cell office:value-type="float" office:value="-156.6" table:formula="msoxl:=D579*E579" table:style-name="ce1">
            <text:p>-156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5151.57" table:style-name="ce5">
            <text:p><text:s/>5.151,57<text:s text:c="3"/></text:p>
          </table:table-cell>
          <table:table-cell office:value-type="float" office:value="-4" table:formula="msoxl:=C580-B580" table:style-name="ce1">
            <text:p>-4</text:p>
          </table:table-cell>
          <table:table-cell office:value-type="float" office:value="-20606.28" table:formula="msoxl:=D580*E580" table:style-name="ce1">
            <text:p>-20606,2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7274.73" table:style-name="ce5">
            <text:p><text:s/>7.274,73<text:s text:c="3"/></text:p>
          </table:table-cell>
          <table:table-cell office:value-type="float" office:value="-4" table:formula="msoxl:=C581-B581" table:style-name="ce1">
            <text:p>-4</text:p>
          </table:table-cell>
          <table:table-cell office:value-type="float" office:value="-29098.92" table:formula="msoxl:=D581*E581" table:style-name="ce1">
            <text:p>-29098,9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6-30T00:00:00" table:style-name="ce4">
            <text:p>30/06/2025 00:00</text:p>
          </table:table-cell>
          <table:table-cell office:value-type="date" office:date-value="2025-06-26T00:00:00" table:style-name="ce4">
            <text:p>26/06/2025 00:00</text:p>
          </table:table-cell>
          <table:table-cell office:value-type="float" office:value="-117.53" table:style-name="ce5">
            <text:p>-117,53<text:s text:c="3"/></text:p>
          </table:table-cell>
          <table:table-cell office:value-type="float" office:value="-4" table:formula="msoxl:=C582-B582" table:style-name="ce1">
            <text:p>-4</text:p>
          </table:table-cell>
          <table:table-cell office:value-type="float" office:value="470.12" table:formula="msoxl:=D582*E582" table:style-name="ce1">
            <text:p>470,1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29.7" table:style-name="ce5">
            <text:p><text:s/>29,70<text:s text:c="3"/></text:p>
          </table:table-cell>
          <table:table-cell office:value-type="float" office:value="-3" table:formula="msoxl:=C583-B583" table:style-name="ce1">
            <text:p>-3</text:p>
          </table:table-cell>
          <table:table-cell office:value-type="float" office:value="-89.1" table:formula="msoxl:=D583*E583" table:style-name="ce1">
            <text:p>-89,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6625.46" table:style-name="ce5">
            <text:p><text:s/>6.625,46<text:s text:c="3"/></text:p>
          </table:table-cell>
          <table:table-cell office:value-type="float" office:value="-3" table:formula="msoxl:=C584-B584" table:style-name="ce1">
            <text:p>-3</text:p>
          </table:table-cell>
          <table:table-cell office:value-type="float" office:value="-19876.38" table:formula="msoxl:=D584*E584" table:style-name="ce1">
            <text:p>-19876,3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7462.56" table:style-name="ce5">
            <text:p><text:s/>7.462,56<text:s text:c="3"/></text:p>
          </table:table-cell>
          <table:table-cell office:value-type="float" office:value="-3" table:formula="msoxl:=C585-B585" table:style-name="ce1">
            <text:p>-3</text:p>
          </table:table-cell>
          <table:table-cell office:value-type="float" office:value="-22387.68" table:formula="msoxl:=D585*E585" table:style-name="ce1">
            <text:p>-22387,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7-31T00:00:00" table:style-name="ce4">
            <text:p>31/07/2025 00:00</text:p>
          </table:table-cell>
          <table:table-cell office:value-type="date" office:date-value="2025-07-28T00:00:00" table:style-name="ce4">
            <text:p>28/07/2025 00:00</text:p>
          </table:table-cell>
          <table:table-cell office:value-type="float" office:value="-10.88" table:style-name="ce5">
            <text:p>-10,88<text:s text:c="3"/></text:p>
          </table:table-cell>
          <table:table-cell office:value-type="float" office:value="-3" table:formula="msoxl:=C586-B586" table:style-name="ce1">
            <text:p>-3</text:p>
          </table:table-cell>
          <table:table-cell office:value-type="float" office:value="32.64" table:formula="msoxl:=D586*E586" table:style-name="ce1">
            <text:p>32,6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5042.46" table:style-name="ce5">
            <text:p><text:s/>5.042,46<text:s text:c="3"/></text:p>
          </table:table-cell>
          <table:table-cell office:value-type="float" office:value="-6" table:formula="msoxl:=C587-B587" table:style-name="ce1">
            <text:p>-6</text:p>
          </table:table-cell>
          <table:table-cell office:value-type="float" office:value="-30254.760000000002" table:formula="msoxl:=D587*E587" table:style-name="ce1">
            <text:p>-30254,7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27" table:style-name="ce5">
            <text:p><text:s/>27,00<text:s text:c="3"/></text:p>
          </table:table-cell>
          <table:table-cell office:value-type="float" office:value="-6" table:formula="msoxl:=C588-B588" table:style-name="ce1">
            <text:p>-6</text:p>
          </table:table-cell>
          <table:table-cell office:value-type="float" office:value="-162" table:formula="msoxl:=D588*E588" table:style-name="ce1">
            <text:p>-16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5340.98" table:style-name="ce5">
            <text:p><text:s/>5.340,98<text:s text:c="3"/></text:p>
          </table:table-cell>
          <table:table-cell office:value-type="float" office:value="-6" table:formula="msoxl:=C589-B589" table:style-name="ce1">
            <text:p>-6</text:p>
          </table:table-cell>
          <table:table-cell office:value-type="float" office:value="-32045.879999999997" table:formula="msoxl:=D589*E589" table:style-name="ce1">
            <text:p>-32045,8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5900.37" table:style-name="ce5">
            <text:p><text:s/>5.900,37<text:s text:c="3"/></text:p>
          </table:table-cell>
          <table:table-cell office:value-type="float" office:value="-5" table:formula="msoxl:=C590-B590" table:style-name="ce1">
            <text:p>-5</text:p>
          </table:table-cell>
          <table:table-cell office:value-type="float" office:value="-29501.85" table:formula="msoxl:=D590*E590" table:style-name="ce1">
            <text:p>-29501,8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21.6" table:style-name="ce5">
            <text:p><text:s/>21,60<text:s text:c="3"/></text:p>
          </table:table-cell>
          <table:table-cell office:value-type="float" office:value="-5" table:formula="msoxl:=C591-B591" table:style-name="ce1">
            <text:p>-5</text:p>
          </table:table-cell>
          <table:table-cell office:value-type="float" office:value="-108" table:formula="msoxl:=D591*E591" table:style-name="ce1">
            <text:p>-10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-97.79" table:style-name="ce5">
            <text:p>-97,79<text:s text:c="3"/></text:p>
          </table:table-cell>
          <table:table-cell office:value-type="float" office:value="-5" table:formula="msoxl:=C592-B592" table:style-name="ce1">
            <text:p>-5</text:p>
          </table:table-cell>
          <table:table-cell office:value-type="float" office:value="488.95000000000005" table:formula="msoxl:=D592*E592" table:style-name="ce1">
            <text:p>488,9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3756.73" table:style-name="ce5">
            <text:p><text:s/>3.756,73<text:s text:c="3"/></text:p>
          </table:table-cell>
          <table:table-cell office:value-type="float" office:value="-5" table:formula="msoxl:=C593-B593" table:style-name="ce1">
            <text:p>-5</text:p>
          </table:table-cell>
          <table:table-cell office:value-type="float" office:value="-18783.650000000001" table:formula="msoxl:=D593*E593" table:style-name="ce1">
            <text:p>-18783,6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13.5" table:style-name="ce5">
            <text:p><text:s/>13,50<text:s text:c="3"/></text:p>
          </table:table-cell>
          <table:table-cell office:value-type="float" office:value="-2" table:formula="msoxl:=C594-B594" table:style-name="ce1">
            <text:p>-2</text:p>
          </table:table-cell>
          <table:table-cell office:value-type="float" office:value="-27" table:formula="msoxl:=D594*E594" table:style-name="ce1">
            <text:p>-27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6007.24" table:style-name="ce5">
            <text:p><text:s/>6.007,24<text:s text:c="3"/></text:p>
          </table:table-cell>
          <table:table-cell office:value-type="float" office:value="-2" table:formula="msoxl:=C595-B595" table:style-name="ce1">
            <text:p>-2</text:p>
          </table:table-cell>
          <table:table-cell office:value-type="float" office:value="-12014.48" table:formula="msoxl:=D595*E595" table:style-name="ce1">
            <text:p>-12014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-23.45" table:style-name="ce5">
            <text:p>-23,45<text:s text:c="3"/></text:p>
          </table:table-cell>
          <table:table-cell office:value-type="float" office:value="-2" table:formula="msoxl:=C596-B596" table:style-name="ce1">
            <text:p>-2</text:p>
          </table:table-cell>
          <table:table-cell office:value-type="float" office:value="46.9" table:formula="msoxl:=D596*E596" table:style-name="ce1">
            <text:p>46,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0-31T00:00:00" table:style-name="ce4">
            <text:p>31/10/2025 00:00</text:p>
          </table:table-cell>
          <table:table-cell office:value-type="date" office:date-value="2025-10-29T00:00:00" table:style-name="ce4">
            <text:p>29/10/2025 00:00</text:p>
          </table:table-cell>
          <table:table-cell office:value-type="float" office:value="4629.87" table:style-name="ce5">
            <text:p><text:s/>4.629,87<text:s text:c="3"/></text:p>
          </table:table-cell>
          <table:table-cell office:value-type="float" office:value="-2" table:formula="msoxl:=C597-B597" table:style-name="ce1">
            <text:p>-2</text:p>
          </table:table-cell>
          <table:table-cell office:value-type="float" office:value="-9259.74" table:formula="msoxl:=D597*E597" table:style-name="ce1">
            <text:p>-9259,7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25.97" table:style-name="ce5">
            <text:p><text:s/>25,97<text:s text:c="3"/></text:p>
          </table:table-cell>
          <table:table-cell office:value-type="float" office:value="-4" table:formula="msoxl:=C598-B598" table:style-name="ce1">
            <text:p>-4</text:p>
          </table:table-cell>
          <table:table-cell office:value-type="float" office:value="-103.88" table:formula="msoxl:=D598*E598" table:style-name="ce1">
            <text:p>-103,8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6447.94" table:style-name="ce5">
            <text:p><text:s/>6.447,94<text:s text:c="3"/></text:p>
          </table:table-cell>
          <table:table-cell office:value-type="float" office:value="-4" table:formula="msoxl:=C599-B599" table:style-name="ce1">
            <text:p>-4</text:p>
          </table:table-cell>
          <table:table-cell office:value-type="float" office:value="-25791.759999999998" table:formula="msoxl:=D599*E599" table:style-name="ce1">
            <text:p>-25791,7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7922.73" table:style-name="ce5">
            <text:p><text:s/>7.922,73<text:s text:c="3"/></text:p>
          </table:table-cell>
          <table:table-cell office:value-type="float" office:value="-4" table:formula="msoxl:=C600-B600" table:style-name="ce1">
            <text:p>-4</text:p>
          </table:table-cell>
          <table:table-cell office:value-type="float" office:value="-31690.92" table:formula="msoxl:=D600*E600" table:style-name="ce1">
            <text:p>-31690,9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1-30T00:00:00" table:style-name="ce4">
            <text:p>30/11/2025 00:00</text:p>
          </table:table-cell>
          <table:table-cell office:value-type="date" office:date-value="2025-11-26T00:00:00" table:style-name="ce4">
            <text:p>26/11/2025 00:00</text:p>
          </table:table-cell>
          <table:table-cell office:value-type="float" office:value="-147.9" table:style-name="ce5">
            <text:p>-147,90<text:s text:c="3"/></text:p>
          </table:table-cell>
          <table:table-cell office:value-type="float" office:value="-4" table:formula="msoxl:=C601-B601" table:style-name="ce1">
            <text:p>-4</text:p>
          </table:table-cell>
          <table:table-cell office:value-type="float" office:value="591.6" table:formula="msoxl:=D601*E601" table:style-name="ce1">
            <text:p>591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5533.49" table:style-name="ce5">
            <text:p><text:s/>5.533,49<text:s text:c="3"/></text:p>
          </table:table-cell>
          <table:table-cell office:value-type="float" office:value="-2" table:formula="msoxl:=C602-B602" table:style-name="ce1">
            <text:p>-2</text:p>
          </table:table-cell>
          <table:table-cell office:value-type="float" office:value="-11066.98" table:formula="msoxl:=D602*E602" table:style-name="ce1">
            <text:p>-11066,9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6.75" table:style-name="ce5">
            <text:p><text:s/>6,75<text:s text:c="3"/></text:p>
          </table:table-cell>
          <table:table-cell office:value-type="float" office:value="-2" table:formula="msoxl:=C603-B603" table:style-name="ce1">
            <text:p>-2</text:p>
          </table:table-cell>
          <table:table-cell office:value-type="float" office:value="-13.5" table:formula="msoxl:=D603*E603" table:style-name="ce1">
            <text:p>-13,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4684.4399999999996" table:style-name="ce5">
            <text:p><text:s/>4.684,44<text:s text:c="3"/></text:p>
          </table:table-cell>
          <table:table-cell office:value-type="float" office:value="-2" table:formula="msoxl:=C604-B604" table:style-name="ce1">
            <text:p>-2</text:p>
          </table:table-cell>
          <table:table-cell office:value-type="float" office:value="-9368.8799999999992" table:formula="msoxl:=D604*E604" table:style-name="ce1">
            <text:p>-9368,8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9T00:00:00" table:style-name="ce4">
            <text:p>29/12/2025 00:00</text:p>
          </table:table-cell>
          <table:table-cell office:value-type="float" office:value="-16.45" table:style-name="ce5">
            <text:p>-16,45<text:s text:c="3"/></text:p>
          </table:table-cell>
          <table:table-cell office:value-type="float" office:value="-2" table:formula="msoxl:=C605-B605" table:style-name="ce1">
            <text:p>-2</text:p>
          </table:table-cell>
          <table:table-cell office:value-type="float" office:value="32.9" table:formula="msoxl:=D605*E605" table:style-name="ce1">
            <text:p>32,9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10.55" table:style-name="ce5">
            <text:p><text:s/>10,55<text:s text:c="3"/></text:p>
          </table:table-cell>
          <table:table-cell office:value-type="float" office:value="-4" table:formula="msoxl:=C606-B606" table:style-name="ce1">
            <text:p>-4</text:p>
          </table:table-cell>
          <table:table-cell office:value-type="float" office:value="-42.2" table:formula="msoxl:=D606*E606" table:style-name="ce1">
            <text:p>-42,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5889.22" table:style-name="ce5">
            <text:p><text:s/>5.889,22<text:s text:c="3"/></text:p>
          </table:table-cell>
          <table:table-cell office:value-type="float" office:value="-4" table:formula="msoxl:=C607-B607" table:style-name="ce1">
            <text:p>-4</text:p>
          </table:table-cell>
          <table:table-cell office:value-type="float" office:value="-23556.880000000001" table:formula="msoxl:=D607*E607" table:style-name="ce1">
            <text:p>-23556,8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4742.34" table:style-name="ce5">
            <text:p><text:s/>4.742,34<text:s text:c="3"/></text:p>
          </table:table-cell>
          <table:table-cell office:value-type="float" office:value="-4" table:formula="msoxl:=C608-B608" table:style-name="ce1">
            <text:p>-4</text:p>
          </table:table-cell>
          <table:table-cell office:value-type="float" office:value="-18969.36" table:formula="msoxl:=D608*E608" table:style-name="ce1">
            <text:p>-18969,3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2224.9499999999998" table:style-name="ce5">
            <text:p><text:s/>2.224,95<text:s text:c="3"/></text:p>
          </table:table-cell>
          <table:table-cell office:value-type="float" office:value="-4" table:formula="msoxl:=C609-B609" table:style-name="ce1">
            <text:p>-4</text:p>
          </table:table-cell>
          <table:table-cell office:value-type="float" office:value="-8899.7999999999993" table:formula="msoxl:=D609*E609" table:style-name="ce1">
            <text:p>-8899,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-17.71" table:style-name="ce5">
            <text:p>-17,71<text:s text:c="3"/></text:p>
          </table:table-cell>
          <table:table-cell office:value-type="float" office:value="-4" table:formula="msoxl:=C610-B610" table:style-name="ce1">
            <text:p>-4</text:p>
          </table:table-cell>
          <table:table-cell office:value-type="float" office:value="70.84" table:formula="msoxl:=D610*E610" table:style-name="ce1">
            <text:p>70,8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17.940000000000001" table:style-name="ce5">
            <text:p><text:s/>17,94<text:s text:c="3"/></text:p>
          </table:table-cell>
          <table:table-cell office:value-type="float" office:value="-6" table:formula="msoxl:=C611-B611" table:style-name="ce1">
            <text:p>-6</text:p>
          </table:table-cell>
          <table:table-cell office:value-type="float" office:value="-107.64000000000001" table:formula="msoxl:=D611*E611" table:style-name="ce1">
            <text:p>-107,6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31T00:00:00" table:style-name="ce4">
            <text:p>31/08/2025 00:00</text:p>
          </table:table-cell>
          <table:table-cell office:value-type="date" office:date-value="2025-08-25T00:00:00" table:style-name="ce4">
            <text:p>25/08/2025 00:00</text:p>
          </table:table-cell>
          <table:table-cell office:value-type="float" office:value="4028" table:style-name="ce5">
            <text:p><text:s/>4.028,00<text:s text:c="3"/></text:p>
          </table:table-cell>
          <table:table-cell office:value-type="float" office:value="-6" table:formula="msoxl:=C612-B612" table:style-name="ce1">
            <text:p>-6</text:p>
          </table:table-cell>
          <table:table-cell office:value-type="float" office:value="-24168" table:formula="msoxl:=D612*E612" table:style-name="ce1">
            <text:p>-2416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135.29" table:style-name="ce5">
            <text:p><text:s/>135,29<text:s text:c="3"/></text:p>
          </table:table-cell>
          <table:table-cell office:value-type="float" office:value="-5" table:formula="msoxl:=C613-B613" table:style-name="ce1">
            <text:p>-5</text:p>
          </table:table-cell>
          <table:table-cell office:value-type="float" office:value="-676.44999999999993" table:formula="msoxl:=D613*E613" table:style-name="ce1">
            <text:p>-676,45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30T00:00:00" table:style-name="ce4">
            <text:p>30/09/2025 00:00</text:p>
          </table:table-cell>
          <table:table-cell office:value-type="date" office:date-value="2025-09-25T00:00:00" table:style-name="ce4">
            <text:p>25/09/2025 00:00</text:p>
          </table:table-cell>
          <table:table-cell office:value-type="float" office:value="53.32" table:style-name="ce5">
            <text:p><text:s/>53,32<text:s text:c="3"/></text:p>
          </table:table-cell>
          <table:table-cell office:value-type="float" office:value="-5" table:formula="msoxl:=C614-B614" table:style-name="ce1">
            <text:p>-5</text:p>
          </table:table-cell>
          <table:table-cell office:value-type="float" office:value="-266.60000000000002" table:formula="msoxl:=D614*E614" table:style-name="ce1">
            <text:p>-266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3T00:00:00" table:style-name="ce4">
            <text:p>23/12/2025 00:00</text:p>
          </table:table-cell>
          <table:table-cell office:value-type="float" office:value="93.56" table:style-name="ce5">
            <text:p><text:s/>93,56<text:s text:c="3"/></text:p>
          </table:table-cell>
          <table:table-cell office:value-type="float" office:value="-8" table:formula="msoxl:=C615-B615" table:style-name="ce1">
            <text:p>-8</text:p>
          </table:table-cell>
          <table:table-cell office:value-type="float" office:value="-748.48" table:formula="msoxl:=D615*E615" table:style-name="ce1">
            <text:p>-748,4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3T00:00:00" table:style-name="ce4">
            <text:p>23/12/2025 00:00</text:p>
          </table:table-cell>
          <table:table-cell office:value-type="float" office:value="4248.3599999999997" table:style-name="ce5">
            <text:p><text:s/>4.248,36<text:s text:c="3"/></text:p>
          </table:table-cell>
          <table:table-cell office:value-type="float" office:value="-8" table:formula="msoxl:=C616-B616" table:style-name="ce1">
            <text:p>-8</text:p>
          </table:table-cell>
          <table:table-cell office:value-type="float" office:value="-33986.879999999997" table:formula="msoxl:=D616*E616" table:style-name="ce1">
            <text:p>-33986,8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31T00:00:00" table:style-name="ce4">
            <text:p>31/12/2025 00:00</text:p>
          </table:table-cell>
          <table:table-cell office:value-type="date" office:date-value="2025-12-23T00:00:00" table:style-name="ce4">
            <text:p>23/12/2025 00:00</text:p>
          </table:table-cell>
          <table:table-cell office:value-type="float" office:value="29.38" table:style-name="ce5">
            <text:p><text:s/>29,38<text:s text:c="3"/></text:p>
          </table:table-cell>
          <table:table-cell office:value-type="float" office:value="-8" table:formula="msoxl:=C617-B617" table:style-name="ce1">
            <text:p>-8</text:p>
          </table:table-cell>
          <table:table-cell office:value-type="float" office:value="-235.04" table:formula="msoxl:=D617*E617" table:style-name="ce1">
            <text:p>-235,0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136.65" table:style-name="ce5">
            <text:p><text:s/>136,65<text:s text:c="3"/></text:p>
          </table:table-cell>
          <table:table-cell office:value-type="float" office:value="-4" table:formula="msoxl:=C618-B618" table:style-name="ce1">
            <text:p>-4</text:p>
          </table:table-cell>
          <table:table-cell office:value-type="float" office:value="-546.6" table:formula="msoxl:=D618*E618" table:style-name="ce1">
            <text:p>-546,6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8T00:00:00" table:style-name="ce4">
            <text:p>28/02/2026 00:00</text:p>
          </table:table-cell>
          <table:table-cell office:value-type="date" office:date-value="2026-02-25T00:00:00" table:style-name="ce4">
            <text:p>25/02/2026 00:00</text:p>
          </table:table-cell>
          <table:table-cell office:value-type="float" office:value="26.34" table:style-name="ce5">
            <text:p><text:s/>26,34<text:s text:c="3"/></text:p>
          </table:table-cell>
          <table:table-cell office:value-type="float" office:value="-3" table:formula="msoxl:=C619-B619" table:style-name="ce1">
            <text:p>-3</text:p>
          </table:table-cell>
          <table:table-cell office:value-type="float" office:value="-79.02" table:formula="msoxl:=D619*E619" table:style-name="ce1">
            <text:p>-79,02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1-31T00:00:00" table:style-name="ce4">
            <text:p>31/01/2026 00:00</text:p>
          </table:table-cell>
          <table:table-cell office:value-type="date" office:date-value="2026-01-27T00:00:00" table:style-name="ce4">
            <text:p>27/01/2026 00:00</text:p>
          </table:table-cell>
          <table:table-cell office:value-type="float" office:value="108.36" table:style-name="ce5">
            <text:p><text:s/>108,36<text:s text:c="3"/></text:p>
          </table:table-cell>
          <table:table-cell office:value-type="float" office:value="-4" table:formula="msoxl:=C620-B620" table:style-name="ce1">
            <text:p>-4</text:p>
          </table:table-cell>
          <table:table-cell office:value-type="float" office:value="-433.44" table:formula="msoxl:=D620*E620" table:style-name="ce1">
            <text:p>-433,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8T00:00:00" table:style-name="ce4">
            <text:p>28/02/2026 00:00</text:p>
          </table:table-cell>
          <table:table-cell office:value-type="date" office:date-value="2026-02-25T00:00:00" table:style-name="ce4">
            <text:p>25/02/2026 00:00</text:p>
          </table:table-cell>
          <table:table-cell office:value-type="float" office:value="164.48" table:style-name="ce5">
            <text:p><text:s/>164,48<text:s text:c="3"/></text:p>
          </table:table-cell>
          <table:table-cell office:value-type="float" office:value="-3" table:formula="msoxl:=C621-B621" table:style-name="ce1">
            <text:p>-3</text:p>
          </table:table-cell>
          <table:table-cell office:value-type="float" office:value="-493.43999999999994" table:formula="msoxl:=D621*E621" table:style-name="ce1">
            <text:p>-493,4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8-07T00:00:00" table:style-name="ce4">
            <text:p>07/08/2025 00:00</text:p>
          </table:table-cell>
          <table:table-cell office:value-type="date" office:date-value="2025-08-04T00:00:00" table:style-name="ce4">
            <text:p>04/08/2025 00:00</text:p>
          </table:table-cell>
          <table:table-cell office:value-type="float" office:value="521.77" table:style-name="ce5">
            <text:p><text:s/>521,77<text:s text:c="3"/></text:p>
          </table:table-cell>
          <table:table-cell office:value-type="float" office:value="-3" table:formula="msoxl:=C622-B622" table:style-name="ce1">
            <text:p>-3</text:p>
          </table:table-cell>
          <table:table-cell office:value-type="float" office:value="-1565.31" table:formula="msoxl:=D622*E622" table:style-name="ce1">
            <text:p>-1565,31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09-25T00:00:00" table:style-name="ce4">
            <text:p>25/09/2025 00:00</text:p>
          </table:table-cell>
          <table:table-cell office:value-type="date" office:date-value="2025-09-23T00:00:00" table:style-name="ce4">
            <text:p>23/09/2025 00:00</text:p>
          </table:table-cell>
          <table:table-cell office:value-type="float" office:value="470.82" table:style-name="ce5">
            <text:p><text:s/>470,82<text:s text:c="3"/></text:p>
          </table:table-cell>
          <table:table-cell office:value-type="float" office:value="-2" table:formula="msoxl:=C623-B623" table:style-name="ce1">
            <text:p>-2</text:p>
          </table:table-cell>
          <table:table-cell office:value-type="float" office:value="-941.64" table:formula="msoxl:=D623*E623" table:style-name="ce1">
            <text:p>-941,6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5-12-17T00:00:00" table:style-name="ce4">
            <text:p>17/12/2025 00:00</text:p>
          </table:table-cell>
          <table:table-cell office:value-type="date" office:date-value="2025-12-16T00:00:00" table:style-name="ce4">
            <text:p>16/12/2025 00:00</text:p>
          </table:table-cell>
          <table:table-cell office:value-type="float" office:value="2380.7800000000002" table:style-name="ce5">
            <text:p><text:s/>2.380,78<text:s text:c="3"/></text:p>
          </table:table-cell>
          <table:table-cell office:value-type="float" office:value="-1" table:formula="msoxl:=C624-B624" table:style-name="ce1">
            <text:p>-1</text:p>
          </table:table-cell>
          <table:table-cell office:value-type="float" office:value="-2380.7800000000002" table:formula="msoxl:=D624*E624" table:style-name="ce1">
            <text:p>-2380,78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2-20T00:00:00" table:style-name="ce4">
            <text:p>20/02/2026 00:00</text:p>
          </table:table-cell>
          <table:table-cell office:value-type="date" office:date-value="2026-02-17T00:00:00" table:style-name="ce4">
            <text:p>17/02/2026 00:00</text:p>
          </table:table-cell>
          <table:table-cell office:value-type="float" office:value="1420.8" table:style-name="ce5">
            <text:p><text:s/>1.420,80<text:s text:c="3"/></text:p>
          </table:table-cell>
          <table:table-cell office:value-type="float" office:value="-3" table:formula="msoxl:=C625-B625" table:style-name="ce1">
            <text:p>-3</text:p>
          </table:table-cell>
          <table:table-cell office:value-type="float" office:value="-4262.3999999999996" table:formula="msoxl:=D625*E625" table:style-name="ce1">
            <text:p>-4262,4</text:p>
          </table:table-cell>
          <table:table-cell table:number-columns-repeated="16378"/>
        </table:table-row>
        <table:table-row table:style-name="ro2">
          <table:table-cell/>
          <table:table-cell office:value-type="date" office:date-value="2026-04-10T00:00:00" table:style-name="ce4">
            <text:p>10/04/2026 00:00</text:p>
          </table:table-cell>
          <table:table-cell office:value-type="date" office:date-value="2026-04-09T00:00:00" table:style-name="ce4">
            <text:p>09/04/2026 00:00</text:p>
          </table:table-cell>
          <table:table-cell office:value-type="float" office:value="785.1" table:style-name="ce5">
            <text:p><text:s/>785,10<text:s text:c="3"/></text:p>
          </table:table-cell>
          <table:table-cell office:value-type="float" office:value="-1" table:formula="msoxl:=C626-B626" table:style-name="ce1">
            <text:p>-1</text:p>
          </table:table-cell>
          <table:table-cell office:value-type="float" office:value="-785.1" table:formula="msoxl:=D626*E626" table:style-name="ce1">
            <text:p>-785,1</text:p>
          </table:table-cell>
          <table:table-cell table:number-columns-repeated="16378"/>
        </table:table-row>
        <table:table-row table:style-name="ro2">
          <table:table-cell/>
          <table:table-cell table:number-columns-repeated="2" table:style-name="ce1"/>
          <table:table-cell office:value-type="float" office:value="880159.89" table:formula="msoxl:=SUM(D3:D626)" table:style-name="ce5">
            <text:p><text:s/>880.159,89<text:s text:c="3"/></text:p>
          </table:table-cell>
          <table:table-cell table:style-name="ce1"/>
          <table:table-cell office:value-type="float" office:value="-3686535.3599999989" table:formula="msoxl:=SUM(F3:F626)" table:style-name="ce1">
            <text:p>-3686535,36</text:p>
          </table:table-cell>
          <table:table-cell table:number-columns-repeated="16378"/>
        </table:table-row>
        <table:table-row table:number-rows-repeated="1047949" table:style-name="ro2">
          <table:table-cell table:number-columns-repeated="16384"/>
        </table:table-row>
      </table:table>
      <table:database-ranges>
        <table:database-range table:target-range-address="tempestività_da_pubbl_.A2:tempestività_da_pubbl_.D626" table:on-update-keep-size="false" table:on-update-keep-styles="true" table:refresh-delay="false">
          <table:database-source-sql table:database-name="DRIVER=SQL Server;SERVER=DESKTOP-M8DLOC1;UID=Utente;Trusted_Connection=Yes;APP=Microsoft Office from Arca;WSID=DESKTOP-M8DLOC1;DATABASE=ADB_FARMACIA_NUOVO_1" table:sql-statement="Exec SP_ExecuteSql N'Set Transaction Isolation Level Read Uncommitted; &#10;Declare  @DataMaxPagamento SmallDateTime&#10;&#10;Select  @DataMaxPagamento = Null&#10;&#10;SELECT&#10;     SC.Cd_CF&#10; , CF_Descrizione  = CF.Descrizione&#10; , SC.DataFattura&#10; , SC.NumFattura&#10; , SC.Protocollo&#10; , SC.DataScadenza&#10; , SC.DataPagamento&#10; , SC.PartNum&#10; , SC.PartAnno&#10; , SC.TipoRata&#10; , SC_Descrizione  = SC.Descrizione&#10; , SC.NumEffetto&#10; , SC.TotEffetti&#10; , SC.ImportoE&#10; , SC.Cd_VL&#10; , VL.PicSep&#10; , SC.Cambio&#10; , SC.Decimali&#10; , SC.ImportoV&#10; , SC.Bloccata&#10; , SC.Emessa&#10; , SC.Contabilizzata&#10; , SC.Insoluta&#10; , Pagata    = Convert(bit, &#10;        Case &#10;         When SC.Pagata = 0 &#10;          then 0&#10;         When SC.Pagata = 1 And @DataMaxPagamento Is Not Null And SC.DataPagamento &gt; @DataMaxPagamento  &#10;          then 0 &#10;         Else &#10;          1 &#10;        end )&#10; , PagataPost   = Convert(bit, &#10;        Case &#10;         When SC.Pagata = 1 And @DataMaxPagamento Is Not Null And SC.DataPagamento &gt; @DataMaxPagamento  &#10;          then 1 &#10;         else &#10;          0 &#10;        end )&#10; , SC.Cd_PG&#10; , SC.Cd_AbiCab&#10; , SC.BicCode&#10; , SC.Id_SC_P_Ins&#10; , SC.Cig&#10; , SC.Cup&#10; , SC.FTE_TipoPagamento &#10; , ImportoDaPagareV  = SC.ImportoV * ~Convert(bit, &#10;            Case &#10;             When SC.Pagata = 0 &#10;              then 0&#10;             When SC.Pagata = 1 And @DataMaxPagamento Is Not Null And SC.DataPagamento &gt; @DataMaxPagamento  &#10;              then 0 &#10;             Else &#10;              1 &#10;            end )&#10; , ImportoDaPagareE  = SC.ImportoE * ~Convert(bit, &#10;            Case &#10;             When SC.Pagata = 0 &#10;              then 0&#10;             When SC.Pagata = 1 And @DataMaxPagamento Is Not Null And SC.DataPagamento &gt; @DataMaxPagamento  &#10;              then 0 &#10;             Else &#10;              1 &#10;            end )&#10; , SegnoCF    = (Case CF.Cliente When 1 Then 1 Else -1 End)&#10; , CF_Cliente   = CF.Cliente&#10;From    SC&#10; Inner Join CF        ON CF.Cd_CF     = SC.Cd_CF&#10; Left  Join VL        ON SC.Cd_VL     = VL.Cd_VL&#10; Left  Join CGMovT   ON SC.Id_CGMovT     = CGMovT.Id_CGMovT&#10; Left  Join DOTes   ON Sc.Id_DOTes    = DoTes.Id_DOTes&#10; Left  Join SCDistinta  ON SC.Id_ScDistinta  = SCDistinta.Id_ScDistinta&#10; Left  Join  FactoringProject ON FactoringProject.Id_FactoringProject = DoTes.Id_FactoringProject&#10;Where&#10;  (SC.Cd_CF LIKE ''F%'') And Left(SC.Cd_CF, 1) = ''F'' And (SC.DataFattura &gt;= ''20250401'' AND SC.DataFattura &lt;= ''20251231'') AND ( Sc.Insoluta = 0 ) AND Sc.TipoRata IN ( ''R'', ''P'', ''L'', ''C'', ''T'', ''B'', ''A'', ''D'', ''I'', ''M'') &#10;Order by&#10; SC.DataFattura, SC.DataScadenza&#10;&#10;'"/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27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35P0">
      <number:text> </number:text>
      <number:number number:decimal-places="2" number:min-integer-digits="1" number:grouping="true"/>
      <number:text>   </number:text>
    </number:number-style>
    <number:number-style style:name="N35P1">
      <number:text>-</number:text>
      <number:number number:decimal-places="2" number:min-integer-digits="1" number:grouping="true"/>
      <number:text>   </number:text>
    </number:number-style>
    <number:number-style style:name="N35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3" number:min-integer-digits="1"/>
    </number:number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Utente</meta:initial-creator>
    <dc:creator>Utente</dc:creator>
    <meta:creation-date>2026-06-29T16:21:35Z</meta:creation-date>
    <dc:date>2026-06-30T13:13:27Z</dc:date>
  </office:meta>
</office:document-meta>
</file>